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Arial Cyr" svg:font-family="&quot;Arial Cyr&quot;"/>
    <style:font-face style:name="MS Sans Serif" svg:font-family="&quot;MS Sans Serif&quot;"/>
    <style:font-face style:name="Bookman Old Style" svg:font-family="&quot;Bookman Old Style&quot;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Bookman Old Style" style:font-name-asian="Bookman Old Style" style:font-name-complex="Bookman Old Style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" style:family="table-cell" style:parent-style-name="Default" style:data-style-name="N3">
      <style:table-cell-properties style:vertical-align="middle" fo:background-color="#FFFFFF" style:repeat-content="false"/>
      <style:paragraph-properties fo:text-align="center"/>
      <style:text-properties style:font-name="Bookman Old Style" style:font-name-asian="Bookman Old Style" style:font-name-complex="Bookman Old Style" fo:font-size="10pt" style:font-size-asian="10pt" style:font-size-complex="10pt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Bookman Old Style" style:font-name-asian="Bookman Old Style" style:font-name-complex="Bookman Old Style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FFFFFF" style:repeat-content="false"/>
      <style:paragraph-properties fo:text-align="start" fo:margin-left="0cm"/>
      <style:text-properties fo:color="#0066CC" style:font-name="Bookman Old Style" style:font-name-asian="Bookman Old Style" style:font-name-complex="Bookman Old Style" fo:font-style="italic" style:font-style-asian="italic" style:font-style-complex="italic" fo:font-weight="bold" style:font-weight-asian="bold" style:font-weight-complex="bold" style:font-family-generic="roman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FFFFFF" style:repeat-content="false"/>
      <style:paragraph-properties fo:text-align="start" fo:margin-left="0cm"/>
      <style:text-properties fo:color="#0066CC" style:font-name="Bookman Old Style" style:font-name-asian="Bookman Old Style" style:font-name-complex="Bookman Old Style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FFFFFF" style:repeat-content="false"/>
      <style:paragraph-properties fo:text-align="start" fo:margin-left="0cm"/>
      <style:text-properties fo:color="#0066CC" style:font-name="Bookman Old Style" style:font-name-asian="Bookman Old Style" style:font-name-complex="Bookman Old Style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Bookman Old Style" style:font-name-asian="Bookman Old Style" style:font-name-complex="Bookman Old Style" fo:font-weight="bold" style:font-weight-asian="bold" style:font-weight-complex="bold" style:font-family-generic="roman"/>
    </style:style>
    <style:style style:name="ce10" style:family="table-cell" style:parent-style-name="Default" style:data-style-name="N13">
      <style:table-cell-properties style:vertical-align="automatic" fo:background-color="transparent" style:repeat-content="false"/>
      <style:paragraph-properties fo:text-align="center"/>
      <style:text-properties style:font-name="Bookman Old Style" style:font-name-asian="Bookman Old Style" style:font-name-complex="Bookman Old Style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color="#FF0000" style:font-name="Bookman Old Style" style:font-name-asian="Bookman Old Style" style:font-name-complex="Bookman Old Style" fo:font-size="14pt" style:font-size-asian="14pt" style:font-size-complex="14pt" fo:font-weight="bold" style:font-weight-asian="bold" style:font-weight-complex="bold" style:font-family-generic="roman"/>
    </style:style>
    <style:style style:name="ce1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Bookman Old Style" style:font-name-asian="Bookman Old Style" style:font-name-complex="Bookman Old Style" fo:font-weight="bold" style:font-weight-asian="bold" style:font-weight-complex="bold" style:font-family-generic="roman"/>
    </style:style>
    <style:style style:name="ce13" style:family="table-cell" style:parent-style-name="Default" style:data-style-name="N1">
      <style:table-cell-properties style:vertical-align="middle" fo:background-color="transparent" style:repeat-content="false"/>
      <style:paragraph-properties fo:text-align="start" fo:margin-left="0cm"/>
      <style:text-properties style:font-name="Bookman Old Style" style:font-name-asian="Bookman Old Style" style:font-name-complex="Bookman Old Style" fo:font-weight="bold" style:font-weight-asian="bold" style:font-weight-complex="bold" style:font-family-generic="roman"/>
    </style:style>
    <style:style style:name="ce14" style:family="table-cell" style:parent-style-name="Default" style:data-style-name="N38">
      <style:table-cell-properties style:vertical-align="automatic" fo:background-color="transparent" style:repeat-content="false"/>
      <style:paragraph-properties fo:text-align="center"/>
      <style:text-properties style:font-name="Bookman Old Style" style:font-name-asian="Bookman Old Style" style:font-name-complex="Bookman Old Style" fo:font-weight="bold" style:font-weight-asian="bold" style:font-weight-complex="bold" style:font-family-generic="roman"/>
    </style:style>
    <style:style style:name="ce15" style:family="table-cell" style:parent-style-name="Default" style:data-style-name="N39">
      <style:table-cell-properties style:vertical-align="automatic" fo:background-color="transparent" style:repeat-content="false"/>
      <style:paragraph-properties fo:text-align="center"/>
      <style:text-properties style:font-name="Bookman Old Style" style:font-name-asian="Bookman Old Style" style:font-name-complex="Bookman Old Style" fo:font-weight="bold" style:font-weight-asian="bold" style:font-weight-complex="bold" style:font-family-generic="roman"/>
    </style:style>
    <style:style style:name="ce1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Bookman Old Style" style:font-name-asian="Bookman Old Style" style:font-name-complex="Bookman Old Style" fo:font-weight="bold" style:font-weight-asian="bold" style:font-weight-complex="bold" style:font-family-generic="roman"/>
    </style:style>
    <style:style style:name="ce17" style:family="table-cell" style:parent-style-name="Default" style:data-style-name="N3">
      <style:table-cell-properties style:vertical-align="middle" fo:background-color="#FFFFFF" style:repeat-content="false"/>
      <style:paragraph-properties fo:text-align="center"/>
    </style:style>
    <style:style style:name="ce18" style:family="table-cell" style:parent-style-name="Default" style:data-style-name="N0">
      <style:table-cell-properties style:vertical-align="automatic" fo:background-color="#FFFFFF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9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#FFFFFF" style:repeat-content="false"/>
      <style:paragraph-properties fo:text-align="start" fo:margin-left="0cm"/>
      <style:text-properties fo:color="#0066CC" style:font-name="Bookman Old Style" style:font-name-asian="Bookman Old Style" style:font-name-complex="Bookman Old Style" fo:font-style="italic" style:font-style-asian="italic" style:font-style-complex="italic" fo:font-weight="bold" style:font-weight-asian="bold" style:font-weight-complex="bold" style:font-family-generic="roman"/>
    </style:style>
    <style:style style:name="ce20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66CC" style:font-name="Bookman Old Style" style:font-name-asian="Bookman Old Style" style:font-name-complex="Bookman Old Style" fo:font-weight="bold" style:font-weight-asian="bold" style:font-weight-complex="bold" style:font-family-generic="roman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FFFFFF" style:repeat-content="false"/>
      <style:paragraph-properties fo:text-align="start" fo:margin-left="0cm"/>
      <style:text-properties fo:color="#0066CC" style:font-name="Bookman Old Style" style:font-name-asian="Bookman Old Style" style:font-name-complex="Bookman Old Style" fo:font-weight="bold" style:font-weight-asian="bold" style:font-weight-complex="bold" style:font-family-generic="roman"/>
    </style:style>
    <style:style style:name="ce2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23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#FFFFFF" style:repeat-content="false"/>
      <style:paragraph-properties fo:text-align="start" fo:margin-left="0cm"/>
      <style:text-properties fo:color="#0066CC" style:font-name="Bookman Old Style" style:font-name-asian="Bookman Old Style" style:font-name-complex="Bookman Old Style" fo:font-style="italic" style:font-style-asian="italic" style:font-style-complex="italic" fo:font-weight="bold" style:font-weight-asian="bold" style:font-weight-complex="bold" style:font-family-generic="roman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start" fo:margin-left="0cm"/>
      <style:text-properties fo:color="#0066CC" style:font-name="Bookman Old Style" style:font-name-asian="Bookman Old Style" style:font-name-complex="Bookman Old Style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#FFFFFF" style:repeat-content="false"/>
      <style:paragraph-properties fo:text-align="start" fo:margin-left="0cm"/>
      <style:text-properties fo:color="#0066CC" style:font-name="Bookman Old Style" style:font-name-asian="Bookman Old Style" style:font-name-complex="Bookman Old Style" fo:font-weight="bold" style:font-weight-asian="bold" style:font-weight-complex="bold" style:font-family-generic="roman"/>
    </style:style>
    <style:style style:name="ce27" style:family="table-cell" style:parent-style-name="Default" style:data-style-name="N2">
      <style:table-cell-properties style:vertical-align="middle" fo:background-color="#FFFFFF" style:repeat-content="false"/>
      <style:paragraph-properties fo:text-align="start" fo:margin-left="0cm"/>
      <style:text-properties fo:color="#333399" fo:font-size="16pt" style:font-size-asian="16pt" style:font-size-complex="16pt" style:text-underline-style="solid" style:text-underline-type="single" fo:font-weight="bold" style:font-weight-asian="bold" style:font-weight-complex="bold"/>
    </style:style>
    <style:style style:name="ce28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333399" fo:font-size="16pt" style:font-size-asian="16pt" style:font-size-complex="16pt" style:text-underline-style="solid" style:text-underline-type="single"/>
    </style:style>
    <style:style style:name="ce29" style:family="table-cell" style:parent-style-name="Default" style:data-style-name="N3">
      <style:table-cell-properties style:vertical-align="middle" fo:background-color="#FFFFFF" style:repeat-content="false"/>
      <style:paragraph-properties fo:text-align="center"/>
      <style:text-properties fo:color="#333399" fo:font-size="16pt" style:font-size-asian="16pt" style:font-size-complex="16pt" style:text-underline-style="solid" style:text-underline-type="single"/>
    </style:style>
    <style:style style:name="ce30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333399" style:font-name="Bookman Old Style" style:font-name-asian="Bookman Old Style" style:font-name-complex="Bookman Old Style" style:text-underline-style="solid" style:text-underline-type="single" fo:font-weight="bold" style:font-weight-asian="bold" style:font-weight-complex="bold" style:font-family-generic="roman"/>
    </style:style>
    <style:style style:name="ce31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Bookman Old Style" style:font-name-asian="Bookman Old Style" style:font-name-complex="Bookman Old Style" fo:font-weight="bold" style:font-weight-asian="bold" style:font-weight-complex="bold" style:font-family-generic="roman"/>
    </style:style>
    <style:style style:name="ce32" style:family="table-cell" style:parent-style-name="Default" style:data-style-name="N13">
      <style:table-cell-properties style:vertical-align="automatic" fo:background-color="transparent" style:repeat-content="false"/>
      <style:paragraph-properties fo:text-align="center"/>
      <style:text-properties style:font-name="Bookman Old Style" style:font-name-asian="Bookman Old Style" style:font-name-complex="Bookman Old Style" fo:font-weight="bold" style:font-weight-asian="bold" style:font-weight-complex="bold" style:font-family-generic="roman"/>
    </style:style>
    <style:style style:name="ce33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color="#FF0000" style:font-name="Bookman Old Style" style:font-name-asian="Bookman Old Style" style:font-name-complex="Bookman Old Style" fo:font-size="14pt" style:font-size-asian="14pt" style:font-size-complex="14pt" fo:font-weight="bold" style:font-weight-asian="bold" style:font-weight-complex="bold" style:font-family-generic="roman"/>
    </style:style>
    <style:style style:name="ce34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Bookman Old Style" style:font-name-asian="Bookman Old Style" style:font-name-complex="Bookman Old Style" fo:font-weight="bold" style:font-weight-asian="bold" style:font-weight-complex="bold" style:font-family-generic="roman"/>
    </style:style>
    <style:style style:name="ce35" style:family="table-cell" style:parent-style-name="Default" style:data-style-name="N1">
      <style:table-cell-properties style:vertical-align="middle" fo:background-color="transparent" style:repeat-content="false"/>
      <style:paragraph-properties fo:text-align="start" fo:margin-left="0cm"/>
      <style:text-properties style:font-name="Bookman Old Style" style:font-name-asian="Bookman Old Style" style:font-name-complex="Bookman Old Style" fo:font-weight="bold" style:font-weight-asian="bold" style:font-weight-complex="bold" style:font-family-generic="roman"/>
    </style:style>
    <style:style style:name="ce36" style:family="table-cell" style:parent-style-name="Default" style:data-style-name="N38">
      <style:table-cell-properties style:vertical-align="automatic" fo:background-color="transparent" style:repeat-content="false"/>
      <style:paragraph-properties fo:text-align="center"/>
      <style:text-properties style:font-name="Bookman Old Style" style:font-name-asian="Bookman Old Style" style:font-name-complex="Bookman Old Style" fo:font-weight="bold" style:font-weight-asian="bold" style:font-weight-complex="bold" style:font-family-generic="roman"/>
    </style:style>
    <style:style style:name="ce37" style:family="table-cell" style:parent-style-name="Default" style:data-style-name="N39">
      <style:table-cell-properties style:vertical-align="automatic" fo:background-color="transparent" style:repeat-content="false"/>
      <style:paragraph-properties fo:text-align="center"/>
      <style:text-properties style:font-name="Bookman Old Style" style:font-name-asian="Bookman Old Style" style:font-name-complex="Bookman Old Style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Bookman Old Style" style:font-name-asian="Bookman Old Style" style:font-name-complex="Bookman Old Style" fo:font-weight="bold" style:font-weight-asian="bold" style:font-weight-complex="bold" style:font-family-generic="roman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40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</style:style>
    <style:style style:name="ce41" style:family="table-cell" style:parent-style-name="Default" style:data-style-name="N3">
      <style:table-cell-properties style:vertical-align="middle" fo:background-color="#FFFFFF" style:repeat-content="false"/>
      <style:paragraph-properties fo:text-align="center"/>
    </style:style>
    <style:style style:name="ce42" style:family="table-cell" style:parent-style-name="Default" style:data-style-name="N0">
      <style:table-cell-properties fo:background-color="#FFFFFF"/>
    </style:style>
    <style:style style:name="ce43" style:family="table-cell" style:parent-style-name="Default" style:data-style-name="N0">
      <style:table-cell-properties fo:background-color="#FFFFFF"/>
      <style:text-properties fo:font-size="10pt" style:font-size-asian="10pt" style:font-size-complex="10pt"/>
    </style:style>
    <style:style style:name="ce44" style:family="table-cell" style:parent-style-name="Default" style:data-style-name="N0">
      <style:table-cell-properties fo:background-color="transparent"/>
    </style:style>
    <style:style style:name="ce45" style:family="table-cell" style:parent-style-name="Default" style:data-style-name="N13">
      <style:table-cell-properties style:vertical-align="automatic" fo:background-color="transparent" style:repeat-content="false"/>
      <style:paragraph-properties fo:text-align="center"/>
    </style:style>
    <style:style style:name="ce4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color="#FF0000" fo:font-size="14pt" style:font-size-asian="14pt" style:font-size-complex="14pt" fo:font-weight="bold" style:font-weight-asian="bold" style:font-weight-complex="bold"/>
    </style:style>
    <style:style style:name="ce47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</style:style>
    <style:style style:name="ce48" style:family="table-cell" style:parent-style-name="Default" style:data-style-name="N1">
      <style:table-cell-properties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49" style:family="table-cell" style:parent-style-name="Default" style:data-style-name="N37">
      <style:table-cell-properties style:vertical-align="automatic" fo:background-color="transparent" style:repeat-content="false"/>
      <style:paragraph-properties fo:text-align="start" fo:margin-left="0cm"/>
    </style:style>
    <style:style style:name="ce50" style:family="table-cell" style:parent-style-name="Default" style:data-style-name="N38">
      <style:table-cell-properties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1" style:family="table-cell" style:parent-style-name="Default" style:data-style-name="N39">
      <style:table-cell-properties style:vertical-align="automatic" fo:background-color="transparent" style:repeat-content="false"/>
      <style:paragraph-properties fo:text-align="center"/>
    </style:style>
    <style:style style:name="ce52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5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4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5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56" style:family="table-cell" style:parent-style-name="Default" style:data-style-name="N30">
      <style:table-cell-properties fo:border-top="thin solid #000000" fo:border-bottom="none" fo:border-left="thin solid #000000" fo:border-right="none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66CC" fo:font-size="10pt" style:font-size-asian="10pt" style:font-size-complex="10pt" fo:font-weight="bold" style:font-weight-asian="bold" style:font-weight-complex="bold"/>
    </style:style>
    <style:style style:name="ce60" style:family="table-cell" style:parent-style-name="Default" style:data-style-name="N0">
      <style:table-cell-properties fo:background-color="transparent"/>
      <style:text-properties fo:font-size="10pt" style:font-size-asian="10pt" style:font-size-complex="10pt"/>
    </style:style>
    <style:style style:name="ce61" style:family="table-cell" style:parent-style-name="Default" style:data-style-name="N13">
      <style:table-cell-properties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2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fo:color="#FF0000" fo:font-size="14pt" style:font-size-asian="14pt" style:font-size-complex="14pt" fo:font-weight="bold" style:font-weight-asian="bold" style:font-weight-complex="bold"/>
    </style:style>
    <style:style style:name="ce63" style:family="table-cell" style:parent-style-name="Default" style:data-style-name="N36">
      <style:table-cell-properties fo:border="thin solid #000000" style:vertical-align="middle" fo:wrap-option="wrap" fo:background-color="#FFCC00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64" style:family="table-cell" style:parent-style-name="Default" style:data-style-name="N36">
      <style:table-cell-properties fo:border="thin solid #000000" style:vertical-align="middle" fo:wrap-option="wrap" fo:background-color="#00CCFF" style:repeat-content="false"/>
      <style:paragraph-properties fo:text-align="center"/>
      <style:text-properties fo:color="#FFFFFF" fo:font-size="10pt" style:font-size-asian="10pt" style:font-size-complex="10pt" fo:font-weight="bold" style:font-weight-asian="bold" style:font-weight-complex="bold"/>
    </style:style>
    <style:style style:name="ce65" style:family="table-cell" style:parent-style-name="Default" style:data-style-name="N1">
      <style:table-cell-properties fo:border="thin solid #000000" style:vertical-align="middle" fo:wrap-option="wrap" fo:background-color="#FFCC00" style:repeat-content="false"/>
      <style:paragraph-properties fo:text-align="start" fo:margin-left="0cm"/>
      <style:text-properties fo:font-weight="bold" style:font-weight-asian="bold" style:font-weight-complex="bold"/>
    </style:style>
    <style:style style:name="ce66" style:family="table-cell" style:parent-style-name="Default" style:data-style-name="N30">
      <style:table-cell-properties fo:border="thin solid #000000" style:vertical-align="middle" fo:wrap-option="wrap" fo:background-color="#FFCC00" style:repeat-content="false"/>
      <style:paragraph-properties fo:text-align="start" fo:margin-left="0cm"/>
      <style:text-properties fo:font-weight="bold" style:font-weight-asian="bold" style:font-weight-complex="bold"/>
    </style:style>
    <style:style style:name="ce67" style:family="table-cell" style:parent-style-name="Default" style:data-style-name="N38">
      <style:table-cell-properties fo:border="thin solid #000000" style:vertical-align="middle" fo:wrap-option="wrap" fo:background-color="#FFCC00" style:repeat-content="false"/>
      <style:paragraph-properties fo:text-align="center"/>
      <style:text-properties fo:font-weight="bold" style:font-weight-asian="bold" style:font-weight-complex="bold"/>
    </style:style>
    <style:style style:name="ce68" style:family="table-cell" style:parent-style-name="Default" style:data-style-name="N39">
      <style:table-cell-properties fo:border="thin solid #000000" style:vertical-align="middle" fo:wrap-option="wrap" fo:background-color="#FFCC00" style:repeat-content="false"/>
      <style:paragraph-properties fo:text-align="center"/>
      <style:text-properties fo:font-weight="bold" style:font-weight-asian="bold" style:font-weight-complex="bold"/>
    </style:style>
    <style:style style:name="ce69" style:family="table-cell" style:parent-style-name="Default" style:data-style-name="N0">
      <style:table-cell-properties fo:border="thin solid #000000" style:vertical-align="middle" fo:wrap-option="wrap" fo:background-color="#FFCC00" style:repeat-content="false"/>
      <style:paragraph-properties fo:text-align="center"/>
      <style:text-properties fo:font-weight="bold" style:font-weight-asian="bold" style:font-weight-complex="bold"/>
    </style:style>
    <style:style style:name="ce70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71" style:family="table-cell" style:parent-style-name="Default" style:data-style-name="N1">
      <style:table-cell-properties fo:border="thin solid #000000" style:vertical-align="middle" fo:wrap-option="wrap" fo:background-color="#00CCFF" style:repeat-content="false"/>
      <style:paragraph-properties fo:text-align="start" fo:margin-left="0cm"/>
      <style:text-properties fo:color="#FFFFFF" fo:font-weight="bold" style:font-weight-asian="bold" style:font-weight-complex="bold"/>
    </style:style>
    <style:style style:name="ce72" style:family="table-cell" style:parent-style-name="Default" style:data-style-name="N30">
      <style:table-cell-properties fo:border="thin solid #000000" style:vertical-align="middle" fo:wrap-option="wrap" fo:background-color="#00CCFF" style:repeat-content="false"/>
      <style:paragraph-properties fo:text-align="start" fo:margin-left="0cm"/>
      <style:text-properties fo:color="#FFFFFF" fo:font-weight="bold" style:font-weight-asian="bold" style:font-weight-complex="bold"/>
    </style:style>
    <style:style style:name="ce73" style:family="table-cell" style:parent-style-name="Default" style:data-style-name="N30">
      <style:table-cell-properties fo:border="thin solid #000000" style:vertical-align="middle" fo:wrap-option="wrap" fo:background-color="#00CCFF" style:repeat-content="false"/>
      <style:paragraph-properties fo:text-align="center"/>
      <style:text-properties fo:color="#FFFFFF" fo:font-weight="bold" style:font-weight-asian="bold" style:font-weight-complex="bold"/>
    </style:style>
    <style:style style:name="ce74" style:family="table-cell" style:parent-style-name="Default" style:data-style-name="N3">
      <style:table-cell-properties fo:border="thin solid #000000" style:vertical-align="middle" fo:wrap-option="wrap" fo:background-color="#00CCFF" style:repeat-content="false"/>
      <style:paragraph-properties fo:text-align="center"/>
      <style:text-properties fo:color="#FFFFFF" fo:font-weight="bold" style:font-weight-asian="bold" style:font-weight-complex="bold"/>
    </style:style>
    <style:style style:name="ce75" style:family="table-cell" style:parent-style-name="Default" style:data-style-name="N0">
      <style:table-cell-properties fo:border="thin solid #000000" style:vertical-align="middle" fo:wrap-option="wrap" fo:background-color="#00CCFF" style:repeat-content="false"/>
      <style:paragraph-properties fo:text-align="center"/>
      <style:text-properties fo:color="#FFFFFF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CCFFC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CCFFCC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78" style:family="table-cell" style:parent-style-name="Default" style:data-style-name="N3">
      <style:table-cell-properties fo:border-top="thin solid #000000" fo:border-bottom="none" fo:border-left="none" fo:border-right="none" style:vertical-align="middle" fo:background-color="#CCFFC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thin solid #000000" fo:border-bottom="none" fo:border-left="none" fo:border-right="none" fo:background-color="#CCFFCC"/>
      <style:text-properties fo:font-size="10pt" style:font-size-asian="10pt" style:font-size-complex="10pt"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thin solid #000000" fo:border-bottom="none" fo:border-left="none" fo:border-right="thin solid #000000" fo:background-color="#CCFFCC"/>
      <style:text-properties fo:font-size="10pt" style:font-size-asian="10pt" style:font-size-complex="10pt" fo:font-weight="bold" style:font-weight-asian="bold" style:font-weight-complex="bold"/>
    </style:style>
    <style:style style:name="ce81" style:family="table-cell" style:parent-style-name="Default" style:data-style-name="N13">
      <style:table-cell-properties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FF0000" fo:font-size="14pt" style:font-size-asian="14pt" style:font-size-complex="14pt" fo:font-weight="bold" style:font-weight-asian="bold" style:font-weight-complex="bold"/>
    </style:style>
    <style:style style:name="ce83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84" style:family="table-cell" style:parent-style-name="Default" style:data-style-name="N1">
      <style:table-cell-properties fo:border="thin solid #000000"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85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86" style:family="table-cell" style:parent-style-name="Default" style:data-style-name="N38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87" style:family="table-cell" style:parent-style-name="Default" style:data-style-name="N39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8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89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90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91" style:family="table-cell" style:parent-style-name="Default" style:data-style-name="N0">
      <style:text-properties fo:font-size="10pt" style:font-size-asian="10pt" style:font-size-complex="10pt"/>
    </style:style>
    <style:style style:name="ce9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</style:style>
    <style:style style:name="ce93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94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95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 CYR" style:font-name-asian="Arial CYR" style:font-name-complex="Arial CYR" fo:font-size="9pt" style:font-size-asian="9pt" style:font-size-complex="9pt"/>
    </style:style>
    <style:style style:name="ce96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97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FF0000" fo:font-size="14pt" style:font-size-asian="14pt" style:font-size-complex="14pt" fo:font-weight="bold" style:font-weight-asian="bold" style:font-weight-complex="bold"/>
    </style:style>
    <style:style style:name="ce98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9" style:family="table-cell" style:parent-style-name="Default" style:data-style-name="N1">
      <style:table-cell-properties fo:border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00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01" style:family="table-cell" style:parent-style-name="Default" style:data-style-name="N38">
      <style:table-cell-properties fo:border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02" style:family="table-cell" style:parent-style-name="Default" style:data-style-name="N39">
      <style:table-cell-properties fo:border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0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0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</style:style>
    <style:style style:name="ce105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106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07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Arial CYR" style:font-name-asian="Arial CYR" style:font-name-complex="Arial CYR" fo:font-size="9pt" style:font-size-asian="9pt" style:font-size-complex="9pt"/>
    </style:style>
    <style:style style:name="ce10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</style:style>
    <style:style style:name="ce10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Arial CYR" style:font-name-asian="Arial CYR" style:font-name-complex="Arial CYR" fo:font-size="9pt" style:font-size-asian="9pt" style:font-size-complex="9pt"/>
    </style:style>
    <style:style style:name="ce1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</style:style>
    <style:style style:name="ce111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112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13" style:family="table-cell" style:parent-style-name="Default" style:data-style-name="N3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Arial CYR" style:font-name-asian="Arial CYR" style:font-name-complex="Arial CYR" fo:font-size="9pt" style:font-size-asian="9pt" style:font-size-complex="9pt"/>
    </style:style>
    <style:style style:name="ce1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</style:style>
    <style:style style:name="ce115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16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17" style:family="table-cell" style:parent-style-name="Default" style:data-style-name="N0">
      <style:table-cell-properties fo:border="thin solid #000000" fo:background-color="transparent"/>
      <style:text-properties fo:font-size="9pt" style:font-size-asian="9pt" style:font-size-complex="9pt"/>
    </style:style>
    <style:style style:name="ce118" style:family="table-cell" style:parent-style-name="Default" style:data-style-name="N3">
      <style:table-cell-properties fo:border="thin solid #000000"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120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CFFC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2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CCFFCC" style:repeat-content="false"/>
      <style:paragraph-properties fo:text-align="start" fo:margin-left="0cm"/>
      <style:text-properties fo:font-size="10pt" style:font-size-asian="10pt" style:font-size-complex="10pt"/>
    </style:style>
    <style:style style:name="ce123" style:family="table-cell" style:parent-style-name="Default" style:data-style-name="N3">
      <style:table-cell-properties fo:border-top="thin solid #000000" fo:border-bottom="thin solid #000000" fo:border-left="none" fo:border-right="none" style:vertical-align="middle" fo:background-color="#CCFFCC" style:repeat-content="false"/>
      <style:paragraph-properties fo:text-align="center"/>
      <style:text-properties fo:font-size="10pt" style:font-size-asian="10pt" style:font-size-complex="10pt"/>
    </style:style>
    <style:style style:name="ce124" style:family="table-cell" style:parent-style-name="Default" style:data-style-name="N0">
      <style:table-cell-properties fo:border-top="thin solid #000000" fo:border-bottom="thin solid #000000" fo:border-left="none" fo:border-right="none" fo:background-color="#CCFFCC"/>
      <style:text-properties fo:font-size="10pt" style:font-size-asian="10pt" style:font-size-complex="10pt"/>
    </style:style>
    <style:style style:name="ce125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CCFFCC" style:repeat-content="false"/>
      <style:paragraph-properties fo:text-align="center"/>
    </style:style>
    <style:style style:name="ce1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CCFFCC" style:repeat-content="false"/>
      <style:paragraph-properties fo:text-align="center"/>
      <style:text-properties fo:font-weight="bold" style:font-weight-asian="bold" style:font-weight-complex="bold"/>
    </style:style>
    <style:style style:name="ce127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 CYR" style:font-name-asian="Arial CYR" style:font-name-complex="Arial CYR" fo:font-size="9pt" style:font-size-asian="9pt" style:font-size-complex="9pt"/>
    </style:style>
    <style:style style:name="ce128" style:family="table-cell" style:parent-style-name="Default" style:data-style-name="N36">
      <style:table-cell-properties fo:background-color="transparent"/>
      <style:text-properties fo:font-size="10pt" style:font-size-asian="10pt" style:font-size-complex="10pt"/>
    </style:style>
    <style:style style:name="ce12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30" style:family="table-cell" style:parent-style-name="Default" style:data-style-name="N0">
      <style:table-cell-properties style:vertical-align="middle" fo:background-color="transparent"/>
      <style:text-properties fo:font-size="10pt" style:font-size-asian="10pt" style:font-size-complex="10pt"/>
    </style:style>
    <style:style style:name="ce131" style:family="table-cell" style:parent-style-name="Default" style:data-style-name="N13">
      <style:table-cell-properties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3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fo:font-size="14pt" style:font-size-asian="14pt" style:font-size-complex="14pt" fo:font-weight="bold" style:font-weight-asian="bold" style:font-weight-complex="bold"/>
    </style:style>
    <style:style style:name="ce133" style:family="table-cell" style:parent-style-name="Default" style:data-style-name="N0">
      <style:table-cell-properties style:vertical-align="middle" fo:background-color="#FFFFFF"/>
      <style:text-properties fo:font-size="10pt" style:font-size-asian="10pt" style:font-size-complex="10pt"/>
    </style:style>
    <style:style style:name="ce13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35" style:family="table-cell" style:parent-style-name="Default" style:data-style-name="N38">
      <style:table-cell-properties fo:border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36" style:family="table-cell" style:parent-style-name="Default" style:data-style-name="N39">
      <style:table-cell-properties fo:border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3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38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13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</style:style>
    <style:style style:name="ce140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141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42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 CYR" style:font-name-asian="Arial CYR" style:font-name-complex="Arial CYR" fo:font-size="9pt" style:font-size-asian="9pt" style:font-size-complex="9pt"/>
    </style:style>
    <style:style style:name="ce14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144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145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 CYR" style:font-name-asian="Arial CYR" style:font-name-complex="Arial CYR" fo:font-size="9pt" style:font-size-asian="9pt" style:font-size-complex="9pt"/>
    </style:style>
    <style:style style:name="ce146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CCFFCC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47" style:family="table-cell" style:parent-style-name="Default" style:data-style-name="N3">
      <style:table-cell-properties fo:border-top="thin solid #000000" fo:border-bottom="thin solid #000000" fo:border-left="none" fo:border-right="none" style:vertical-align="middle" fo:background-color="#CCFFC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48" style:family="table-cell" style:parent-style-name="Default" style:data-style-name="N0">
      <style:table-cell-properties fo:border-top="thin solid #000000" fo:border-bottom="thin solid #000000" fo:border-left="none" fo:border-right="none" fo:background-color="#CCFFCC"/>
      <style:text-properties fo:font-size="10pt" style:font-size-asian="10pt" style:font-size-complex="10pt" fo:font-weight="bold" style:font-weight-asian="bold" style:font-weight-complex="bold"/>
    </style:style>
    <style:style style:name="ce149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CCFFCC" style:repeat-content="false"/>
      <style:paragraph-properties fo:text-align="center"/>
      <style:text-properties fo:font-weight="bold" style:font-weight-asian="bold" style:font-weight-complex="bold"/>
    </style:style>
    <style:style style:name="ce150" style:family="table-cell" style:parent-style-name="Default" style:data-style-name="N0">
      <style:table-cell-properties fo:background-color="transparent"/>
      <style:text-properties fo:font-size="10pt" style:font-size-asian="10pt" style:font-size-complex="10pt"/>
    </style:style>
    <style:style style:name="ce151" style:family="table-cell" style:parent-style-name="Default" style:data-style-name="N0">
      <style:table-cell-properties fo:background-color="#FFFFFF"/>
      <style:text-properties fo:font-size="10pt" style:font-size-asian="10pt" style:font-size-complex="10pt"/>
    </style:style>
    <style:style style:name="ce152" style:family="table-cell" style:parent-style-name="_1054__1073__1099__1095__1085__1099__1081__PRICENOV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15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15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5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15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157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58" style:family="table-cell" style:parent-style-name="Default" style:data-style-name="N0">
      <style:table-cell-properties fo:border-top="thin solid #000000" fo:border-bottom="thin solid #000000" fo:border-left="none" fo:border-right="thin solid #000000" fo:background-color="#CCFFCC"/>
      <style:text-properties fo:font-size="10pt" style:font-size-asian="10pt" style:font-size-complex="10pt" fo:font-weight="bold" style:font-weight-asian="bold" style:font-weight-complex="bold"/>
    </style:style>
    <style:style style:name="ce159" style:family="table-cell" style:parent-style-name="Default" style:data-style-name="N0">
      <style:table-cell-properties fo:border-top="thin solid #000000" fo:border-bottom="none" fo:border-left="none" fo:border-right="none" fo:background-color="#CCFFCC"/>
      <style:text-properties fo:font-size="10pt" style:font-size-asian="10pt" style:font-size-complex="10pt"/>
    </style:style>
    <style:style style:name="ce16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Arial CYR" style:font-name-asian="Arial CYR" style:font-name-complex="Arial CYR"/>
    </style:style>
    <style:style style:name="ce161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 CYR" style:font-name-asian="Arial CYR" style:font-name-complex="Arial CYR" fo:font-size="9pt" style:font-size-asian="9pt" style:font-size-complex="9pt"/>
    </style:style>
    <style:style style:name="ce162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CCFFC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6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CCFFCC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64" style:family="table-cell" style:parent-style-name="Default" style:data-style-name="N3">
      <style:table-cell-properties fo:border-top="none" fo:border-bottom="thin solid #000000" fo:border-left="none" fo:border-right="none" style:vertical-align="middle" fo:background-color="#CCFFC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65" style:family="table-cell" style:parent-style-name="Default" style:data-style-name="N0">
      <style:table-cell-properties fo:border-top="none" fo:border-bottom="thin solid #000000" fo:border-left="none" fo:border-right="none" fo:background-color="#CCFFCC"/>
      <style:text-properties fo:font-size="10pt" style:font-size-asian="10pt" style:font-size-complex="10pt"/>
    </style:style>
    <style:style style:name="ce166" style:family="table-cell" style:parent-style-name="Default" style:data-style-name="N0">
      <style:table-cell-properties fo:border-top="none" fo:border-bottom="thin solid #000000" fo:border-left="none" fo:border-right="none" fo:background-color="#CCFFCC"/>
      <style:text-properties fo:font-size="10pt" style:font-size-asian="10pt" style:font-size-complex="10pt" fo:font-weight="bold" style:font-weight-asian="bold" style:font-weight-complex="bold"/>
    </style:style>
    <style:style style:name="ce167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CCFFCC" style:repeat-content="false"/>
      <style:paragraph-properties fo:text-align="center"/>
      <style:text-properties fo:font-weight="bold" style:font-weight-asian="bold" style:font-weight-complex="bold"/>
    </style:style>
    <style:style style:name="ce168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#CCFFCC" style:repeat-content="false"/>
      <style:paragraph-properties fo:text-align="center"/>
      <style:text-properties fo:font-weight="bold" style:font-weight-asian="bold" style:font-weight-complex="bold"/>
    </style:style>
    <style:style style:name="ce16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17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style:font-name="Arial CYR" style:font-name-asian="Arial CYR" style:font-name-complex="Arial CYR" fo:font-size="9pt" style:font-size-asian="9pt" style:font-size-complex="9pt"/>
    </style:style>
    <style:style style:name="ce17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CCCFF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7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CCCCFF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73" style:family="table-cell" style:parent-style-name="Default" style:data-style-name="N3">
      <style:table-cell-properties fo:border-top="thin solid #000000" fo:border-bottom="thin solid #000000" fo:border-left="none" fo:border-right="none" style:vertical-align="middle" fo:background-color="#CCCCFF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74" style:family="table-cell" style:parent-style-name="Default" style:data-style-name="N0">
      <style:table-cell-properties fo:border-top="thin solid #000000" fo:border-bottom="thin solid #000000" fo:border-left="none" fo:border-right="none" fo:background-color="#CCCCFF"/>
      <style:text-properties fo:font-size="10pt" style:font-size-asian="10pt" style:font-size-complex="10pt" fo:font-weight="bold" style:font-weight-asian="bold" style:font-weight-complex="bold"/>
    </style:style>
    <style:style style:name="ce175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CCCCFF" style:repeat-content="false"/>
      <style:paragraph-properties fo:text-align="center"/>
      <style:text-properties fo:font-weight="bold" style:font-weight-asian="bold" style:font-weight-complex="bold"/>
    </style:style>
    <style:style style:name="ce17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CCCCFF" style:repeat-content="false"/>
      <style:paragraph-properties fo:text-align="center"/>
      <style:text-properties fo:font-weight="bold" style:font-weight-asian="bold" style:font-weight-complex="bold"/>
    </style:style>
    <style:style style:name="ce17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CC" style:repeat-content="false"/>
      <style:paragraph-properties fo:text-align="start" fo:margin-left="0cm"/>
      <style:text-properties fo:font-size="9pt" style:font-size-asian="9pt" style:font-size-complex="9pt"/>
    </style:style>
    <style:style style:name="ce178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#FFFFCC" style:repeat-content="false"/>
      <style:paragraph-properties fo:text-align="start" fo:margin-left="0cm"/>
      <style:text-properties fo:font-size="9pt" style:font-size-asian="9pt" style:font-size-complex="9pt"/>
    </style:style>
    <style:style style:name="ce179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fo:wrap-option="wrap" fo:background-color="#FFFFCC" style:repeat-content="false"/>
      <style:paragraph-properties fo:text-align="center"/>
      <style:text-properties fo:font-size="9pt" style:font-size-asian="9pt" style:font-size-complex="9pt"/>
    </style:style>
    <style:style style:name="ce180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#C0C0C0" style:repeat-content="false"/>
      <style:paragraph-properties fo:text-align="center"/>
      <style:text-properties style:font-name="Arial CYR" style:font-name-asian="Arial CYR" style:font-name-complex="Arial CYR" fo:font-size="9pt" style:font-size-asian="9pt" style:font-size-complex="9pt" fo:font-weight="bold" style:font-weight-asian="bold" style:font-weight-complex="bold"/>
    </style:style>
    <style:style style:name="ce181" style:family="table-cell" style:parent-style-name="Default" style:data-style-name="N0">
      <style:table-cell-properties fo:border="thin solid #000000" style:vertical-align="middle" fo:background-color="#FFFFCC" style:repeat-content="false"/>
      <style:paragraph-properties fo:text-align="start" fo:margin-left="0cm"/>
      <style:text-properties fo:font-size="9pt" style:font-size-asian="9pt" style:font-size-complex="9pt"/>
    </style:style>
    <style:style style:name="ce182" style:family="table-cell" style:parent-style-name="Default" style:data-style-name="N30">
      <style:table-cell-properties fo:border="thin solid #000000" style:vertical-align="middle" fo:wrap-option="wrap" fo:background-color="#00CCFF" style:repeat-content="false"/>
      <style:paragraph-properties fo:text-align="center"/>
      <style:text-properties style:font-name="Arial CYR" style:font-name-asian="Arial CYR" style:font-name-complex="Arial CYR" fo:font-size="9pt" style:font-size-asian="9pt" style:font-size-complex="9pt"/>
    </style:style>
    <style:style style:name="ce183" style:family="table-cell" style:parent-style-name="Default" style:data-style-name="N3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Arial CYR" style:font-name-asian="Arial CYR" style:font-name-complex="Arial CYR" fo:font-size="9pt" style:font-size-asian="9pt" style:font-size-complex="9pt"/>
    </style:style>
    <style:style style:name="ce184" style:family="table-cell" style:parent-style-name="Default" style:data-style-name="N30">
      <style:table-cell-properties fo:border="thin solid #000000" style:vertical-align="middle" fo:wrap-option="wrap" fo:background-color="#FF99CC" style:repeat-content="false"/>
      <style:paragraph-properties fo:text-align="center"/>
      <style:text-properties style:font-name="Arial CYR" style:font-name-asian="Arial CYR" style:font-name-complex="Arial CYR" fo:font-size="9pt" style:font-size-asian="9pt" style:font-size-complex="9pt"/>
    </style:style>
    <style:style style:name="ce18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9pt" style:font-size-asian="9pt" style:font-size-complex="9pt"/>
    </style:style>
    <style:style style:name="ce186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fo:font-size="9pt" style:font-size-asian="9pt" style:font-size-complex="9pt"/>
    </style:style>
    <style:style style:name="ce187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88" style:family="table-cell" style:parent-style-name="Default" style:data-style-name="N30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Arial CYR" style:font-name-asian="Arial CYR" style:font-name-complex="Arial CYR" fo:font-size="9pt" style:font-size-asian="9pt" style:font-size-complex="9pt" fo:font-weight="bold" style:font-weight-asian="bold" style:font-weight-complex="bold"/>
    </style:style>
    <style:style style:name="ce189" style:family="table-cell" style:parent-style-name="Default" style:data-style-name="N0">
      <style:table-cell-properties fo:border="thin solid #000000" style:vertical-align="middle" fo:background-color="#FFFFCC" style:repeat-content="false"/>
      <style:paragraph-properties fo:text-align="start" fo:margin-left="0cm"/>
    </style:style>
    <style:style style:name="ce190" style:family="table-cell" style:parent-style-name="Default" style:data-style-name="N30">
      <style:table-cell-properties fo:border="thin solid #000000" style:vertical-align="middle" fo:wrap-option="wrap" fo:background-color="#FFFFCC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191" style:family="table-cell" style:parent-style-name="Default" style:data-style-name="N3">
      <style:table-cell-properties fo:border="thin solid #000000" style:vertical-align="middle" fo:wrap-option="wrap" fo:background-color="#FFFFCC" style:repeat-content="false"/>
      <style:paragraph-properties fo:text-align="center"/>
      <style:text-properties fo:font-size="9pt" style:font-size-asian="9pt" style:font-size-complex="9pt"/>
    </style:style>
    <style:style style:name="ce19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CC" style:repeat-content="false"/>
      <style:paragraph-properties fo:text-align="start" fo:margin-left="0cm"/>
    </style:style>
    <style:style style:name="ce193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FFFFCC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194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fo:background-color="#FFFFCC" style:repeat-content="false"/>
      <style:paragraph-properties fo:text-align="center"/>
      <style:text-properties fo:font-size="9pt" style:font-size-asian="9pt" style:font-size-complex="9pt"/>
    </style:style>
    <style:style style:name="ce195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FF99CC" style:repeat-content="false"/>
      <style:paragraph-properties fo:text-align="center"/>
      <style:text-properties style:font-name="Arial CYR" style:font-name-asian="Arial CYR" style:font-name-complex="Arial CYR" fo:font-size="9pt" style:font-size-asian="9pt" style:font-size-complex="9pt"/>
    </style:style>
    <style:style style:name="ce196" style:family="table-cell" style:parent-style-name="Default" style:data-style-name="N0">
      <style:table-cell-properties fo:border-top="thin solid #000000" fo:border-bottom="thin solid #000000" fo:border-left="none" fo:border-right="thin solid #000000" fo:background-color="#CCCCFF"/>
      <style:text-properties fo:font-size="10pt" style:font-size-asian="10pt" style:font-size-complex="10pt" fo:font-weight="bold" style:font-weight-asian="bold" style:font-weight-complex="bold"/>
    </style:style>
    <style:style style:name="ce19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CC" style:repeat-content="false"/>
      <style:paragraph-properties fo:text-align="start" fo:margin-left="0cm"/>
    </style:style>
    <style:style style:name="ce198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#FFFFCC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199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FFFF00" style:repeat-content="false"/>
      <style:paragraph-properties fo:text-align="center"/>
      <style:text-properties style:font-name="Arial CYR" style:font-name-asian="Arial CYR" style:font-name-complex="Arial CYR" fo:font-size="9pt" style:font-size-asian="9pt" style:font-size-complex="9pt"/>
    </style:style>
    <style:style style:name="ce20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201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202" style:family="table-cell" style:parent-style-name="Default" style:data-style-name="N1">
      <style:table-cell-properties fo:border="thin solid #000000" style:vertical-align="middle" style:repeat-content="false"/>
      <style:paragraph-properties fo:text-align="start" fo:margin-left="0cm"/>
    </style:style>
    <style:style style:name="ce20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204" style:family="table-cell" style:parent-style-name="_1054__1073__1099__1095__1085__1099__1081___1051__1080__1089__1090_1" style:data-style-name="N3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205" style:family="table-cell" style:parent-style-name="_1054__1073__1099__1095__1085__1099__1081___1051__1080__1089__1090_1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6" style:family="table-cell" style:parent-style-name="_1054__1073__1099__1095__1085__1099__1081__ComplectXRep" style:data-style-name="N0">
      <style:table-cell-properties fo:border="thin solid #000000" style:vertical-align="middle" fo:background-color="#FFFFFF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207" style:family="table-cell" style:parent-style-name="_1054__1073__1099__1095__1085__1099__1081__PRICENOV" style:data-style-name="N0">
      <style:table-cell-properties fo:border="thin solid #000000" style:vertical-align="middle" fo:background-color="#FFFFFF" style:cell-protect="protected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208" style:family="table-cell" style:parent-style-name="_1054__1073__1099__1095__1085__1099__1081__ComplectXRep" style:data-style-name="N3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209" style:family="table-cell" style:parent-style-name="Default" style:data-style-name="N3">
      <style:table-cell-properties fo:border="thin solid #000000" style:vertical-align="middle" fo:background-color="transparent" style:repeat-content="false"/>
      <style:paragraph-properties fo:text-align="center"/>
      <style:text-properties style:font-name="Arial CYR" style:font-name-asian="Arial CYR" style:font-name-complex="Arial CYR" fo:font-size="9pt" style:font-size-asian="9pt" style:font-size-complex="9pt"/>
    </style:style>
    <style:style style:name="ce2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211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212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 CYR" style:font-name-asian="Arial CYR" style:font-name-complex="Arial CYR" fo:font-size="9pt" style:font-size-asian="9pt" style:font-size-complex="9pt"/>
    </style:style>
    <style:style style:name="ce2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1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15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16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218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</style:style>
    <style:style style:name="ce219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</style:style>
    <style:style style:name="ce220" style:family="table-cell" style:parent-style-name="Default" style:data-style-name="N3">
      <style:table-cell-properties style:vertical-align="middle" fo:background-color="transparent" style:repeat-content="false"/>
      <style:paragraph-properties fo:text-align="center"/>
    </style:style>
    <style:style style:name="ce22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FF0000" fo:font-size="14pt" style:font-size-asian="14pt" style:font-size-complex="14pt" fo:font-weight="bold" style:font-weight-asian="bold" style:font-weight-complex="bold"/>
    </style:style>
    <style:style style:name="ce222" style:family="table-cell" style:parent-style-name="Default" style:data-style-name="N36">
      <style:table-cell-properties style:vertical-align="middle" fo:wrap-option="wrap" style:repeat-content="false"/>
      <style:paragraph-properties fo:text-align="center"/>
    </style:style>
    <style:style style:name="ce223" style:family="table-cell" style:parent-style-name="Default" style:data-style-name="N1">
      <style:table-cell-properties style:vertical-align="middle" style:repeat-content="false"/>
      <style:paragraph-properties fo:text-align="start" fo:margin-left="0cm"/>
    </style:style>
    <style:style style:name="ce22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225" style:family="table-cell" style:parent-style-name="Default" style:data-style-name="N38">
      <style:table-cell-properties style:vertical-align="automatic" style:repeat-content="false"/>
      <style:paragraph-properties fo:text-align="center"/>
    </style:style>
    <style:style style:name="ce226" style:family="table-cell" style:parent-style-name="Default" style:data-style-name="N39">
      <style:table-cell-properties style:vertical-align="automatic" style:repeat-content="false"/>
      <style:paragraph-properties fo:text-align="center"/>
    </style:style>
    <style:style style:name="ce227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28" style:family="table-cell" style:parent-style-name="Default" style:data-style-name="N3">
      <style:table-cell-properties style:vertical-align="middle" style:repeat-content="false"/>
      <style:paragraph-properties fo:text-align="center"/>
    </style:style>
    <style:style style:name="ce229" style:family="table-cell" style:parent-style-name="Default" style:data-style-name="N0">
      <style:table-cell-properties fo:background-color="transparent"/>
    </style:style>
    <style:style style:name="ce230" style:family="table-cell" style:parent-style-name="_1054__1073__1099__1095__1085__1099__1081__32_4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231" style:family="table-cell" style:parent-style-name="_1054__1073__1099__1095__1085__1099__1081__32_4" style:data-style-name="N0">
      <style:table-cell-properties fo:border="thin solid #000000" style:vertical-align="middle" fo:wrap-option="wrap" fo:background-color="#FFFFFF" style:rotation-angle="90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2" style:family="table-cell" style:parent-style-name="_1054__1073__1099__1095__1085__1099__1081__32_4" style:data-style-name="N0">
      <style:table-cell-properties style:vertical-align="middle" fo:wrap-option="wrap" fo:background-color="#FFFFFF" style:rotation-angle="90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3" style:family="table-cell" style:parent-style-name="_1054__1073__1099__1095__1085__1099__1081__32_4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/>
    </style:style>
    <style:style style:name="ce234" style:family="table-cell" style:parent-style-name="_1054__1073__1099__1095__1085__1099__1081__32_4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235" style:family="table-cell" style:parent-style-name="_1054__1073__1099__1095__1085__1099__1081__32_4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236" style:family="table-cell" style:parent-style-name="_1054__1073__1099__1095__1085__1099__1081__32_4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237" style:family="table-cell" style:parent-style-name="_1054__1073__1099__1095__1085__1099__1081__32_4" style:data-style-name="N1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339966"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238" style:family="table-cell" style:parent-style-name="_1054__1073__1099__1095__1085__1099__1081__32_4" style:data-style-name="N0">
      <style:table-cell-properties style:vertical-align="automatic" fo:background-color="transparent" style:cell-protect="protected"/>
      <style:text-properties fo:color="#FFFFFF" fo:font-size="10pt" style:font-size-asian="10pt" style:font-size-complex="10pt"/>
    </style:style>
    <style:style style:name="ce239" style:family="table-cell" style:parent-style-name="_1054__1073__1099__1095__1085__1099__1081__32_4" style:data-style-name="N0">
      <style:table-cell-properties style:vertical-align="automatic" fo:wrap-option="wrap" fo:background-color="#FFFFFF" style:cell-protect="protected"/>
      <style:text-properties fo:font-size="10pt" style:font-size-asian="10pt" style:font-size-complex="10pt"/>
    </style:style>
    <style:style style:name="ce240" style:family="table-cell" style:parent-style-name="_1054__1073__1099__1095__1085__1099__1081__32_4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241" style:family="table-cell" style:parent-style-name="_1054__1073__1099__1095__1085__1099__1081__32_4" style:data-style-name="N0">
      <style:table-cell-properties style:vertical-align="automatic" fo:background-color="#FFFFFF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242" style:family="table-cell" style:parent-style-name="_1054__1073__1099__1095__1085__1099__1081__32_4" style:data-style-name="N0">
      <style:table-cell-properties style:vertical-align="automatic" fo:background-color="#FFFFFF" style:cell-protect="protected" style:repeat-content="false"/>
      <style:paragraph-properties fo:text-align="center"/>
      <style:text-properties fo:color="#339966" fo:font-size="10pt" style:font-size-asian="10pt" style:font-size-complex="10pt" fo:font-weight="bold" style:font-weight-asian="bold" style:font-weight-complex="bold"/>
    </style:style>
    <style:style style:name="ce243" style:family="table-cell" style:parent-style-name="_1054__1073__1099__1095__1085__1099__1081__32_4" style:data-style-name="N0">
      <style:table-cell-properties style:vertical-align="automatic" fo:background-color="#FFFFFF" style:cell-protect="protected" style:repeat-content="false"/>
      <style:paragraph-properties fo:text-align="center"/>
      <style:text-properties fo:font-size="10pt" style:font-size-asian="10pt" style:font-size-complex="10pt" style:text-underline-style="solid" style:text-underline-type="single" fo:font-weight="bold" style:font-weight-asian="bold" style:font-weight-complex="bold"/>
    </style:style>
    <style:style style:name="ce244" style:family="table-cell" style:parent-style-name="_1054__1073__1099__1095__1085__1099__1081__32_4" style:data-style-name="N0">
      <style:table-cell-properties fo:border="thin solid #000000" style:vertical-align="automatic" fo:background-color="#FFFFFF" style:cell-protect="protected"/>
      <style:text-properties style:font-name="Calibri" style:font-name-asian="Calibri" style:font-name-complex="Calibri" fo:font-size="10pt" style:font-size-asian="10pt" style:font-size-complex="10pt"/>
    </style:style>
    <style:style style:name="ce245" style:family="table-cell" style:parent-style-name="_1054__1073__1099__1095__1085__1099__1081__32_4" style:data-style-name="N0">
      <style:table-cell-properties fo:border="thin solid #000000" style:vertical-align="automatic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/>
    </style:style>
    <style:style style:name="ce246" style:family="table-cell" style:parent-style-name="_1054__1073__1099__1095__1085__1099__1081__32_4" style:data-style-name="N0">
      <style:table-cell-properties style:vertical-align="automatic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/>
    </style:style>
    <style:style style:name="ce247" style:family="table-cell" style:parent-style-name="_1054__1073__1099__1095__1085__1099__1081__32_4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339966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248" style:family="table-cell" style:parent-style-name="_1054__1073__1099__1095__1085__1099__1081__32_4" style:data-style-name="N0">
      <style:table-cell-properties style:vertical-align="automatic" fo:background-color="#FFFFFF" style:cell-protect="protected"/>
      <style:text-properties fo:font-size="10pt" style:font-size-asian="10pt" style:font-size-complex="10pt"/>
    </style:style>
    <style:style style:name="ce249" style:family="table-cell" style:parent-style-name="_1054__1073__1099__1095__1085__1099__1081__32_4" style:data-style-name="N0">
      <style:table-cell-properties style:vertical-align="automatic" fo:background-color="#FFFFFF" style:cell-protect="protected" style:repeat-content="false"/>
      <style:paragraph-properties fo:text-align="center"/>
      <style:text-properties style:text-line-through-style="solid" fo:font-size="10pt" style:font-size-asian="10pt" style:font-size-complex="10pt"/>
    </style:style>
    <style:style style:name="ce250" style:family="table-cell" style:parent-style-name="_1054__1073__1099__1095__1085__1099__1081__32_4" style:data-style-name="N0">
      <style:table-cell-properties fo:border="thin solid #000000" style:vertical-align="automatic" fo:background-color="transparent" style:cell-protect="protected"/>
      <style:text-properties style:font-name="Calibri" style:font-name-asian="Calibri" style:font-name-complex="Calibri" fo:font-size="10pt" style:font-size-asian="10pt" style:font-size-complex="10pt"/>
    </style:style>
    <style:style style:name="ce251" style:family="table-cell" style:parent-style-name="_1054__1073__1099__1095__1085__1099__1081__32_4" style:data-style-name="N0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/>
    </style:style>
    <style:style style:name="ce252" style:family="table-cell" style:parent-style-name="_1054__1073__1099__1095__1085__1099__1081__32_4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/>
    </style:style>
    <style:style style:name="ce253" style:family="table-cell" style:parent-style-name="_1054__1073__1099__1095__1085__1099__1081__32_4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339966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254" style:family="table-cell" style:parent-style-name="_1054__1073__1099__1095__1085__1099__1081__32_4" style:data-style-name="N0">
      <style:table-cell-properties style:vertical-align="automatic" fo:background-color="#FFFFFF" style:cell-protect="protected"/>
      <style:text-properties fo:font-size="10pt" style:font-size-asian="10pt" style:font-size-complex="10pt"/>
    </style:style>
    <style:style style:name="ce255" style:family="table-cell" style:parent-style-name="_1054__1073__1099__1095__1085__1099__1081__32_4" style:data-style-name="N0">
      <style:table-cell-properties style:vertical-align="automatic" fo:background-color="#FFFFFF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256" style:family="table-cell" style:parent-style-name="_1054__1073__1099__1095__1085__1099__1081__32_4" style:data-style-name="N0">
      <style:table-cell-properties style:vertical-align="automatic" fo:background-color="#FFFFFF" style:cell-protect="protected" style:repeat-content="false"/>
      <style:paragraph-properties fo:text-align="center"/>
      <style:text-properties fo:color="#0066CC" fo:font-size="14pt" style:font-size-asian="14pt" style:font-size-complex="14pt" fo:font-weight="bold" style:font-weight-asian="bold" style:font-weight-complex="bold"/>
    </style:style>
    <style:style style:name="ce257" style:family="table-cell" style:parent-style-name="_1054__1073__1099__1095__1085__1099__1081__32_4" style:data-style-name="N0">
      <style:table-cell-properties style:vertical-align="automatic" fo:background-color="#FFFFFF" style:cell-protect="protected" style:repeat-content="false"/>
      <style:paragraph-properties fo:text-align="center"/>
      <style:text-properties fo:color="#FF0000" fo:font-size="10pt" style:font-size-asian="10pt" style:font-size-complex="10pt" style:text-underline-style="solid" style:text-underline-type="single" fo:font-weight="bold" style:font-weight-asian="bold" style:font-weight-complex="bold"/>
    </style:style>
    <style:style style:name="ce258" style:family="table-cell" style:parent-style-name="_1054__1073__1099__1095__1085__1099__1081__32_4" style:data-style-name="N0">
      <style:table-cell-properties style:vertical-align="automatic" fo:background-color="#FFFFFF" style:cell-protect="protected" style:repeat-content="false"/>
      <style:paragraph-properties fo:text-align="center"/>
      <style:text-properties fo:color="#008000" fo:font-size="10pt" style:font-size-asian="10pt" style:font-size-complex="10pt" style:text-underline-style="solid" style:text-underline-type="single" fo:font-weight="bold" style:font-weight-asian="bold" style:font-weight-complex="bold"/>
    </style:style>
    <style:style style:name="ce259" style:family="table-cell" style:parent-style-name="_1054__1073__1099__1095__1085__1099__1081__32_4" style:data-style-name="N0">
      <style:table-cell-properties style:vertical-align="automatic" fo:background-color="#FFFFFF" style:cell-protect="protected"/>
      <style:text-properties fo:color="#339966" fo:font-size="10pt" style:font-size-asian="10pt" style:font-size-complex="10pt" fo:font-weight="bold" style:font-weight-asian="bold" style:font-weight-complex="bold"/>
    </style:style>
    <style:style style:name="ce260" style:family="table-cell" style:parent-style-name="_1054__1073__1099__1095__1085__1099__1081__32_4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261" style:family="table-cell" style:parent-style-name="_1054__1073__1099__1095__1085__1099__1081__32_4" style:data-style-name="N0">
      <style:table-cell-properties style:vertical-align="automatic" fo:background-color="#FFFFFF" style:cell-protect="protected" style:repeat-content="false"/>
      <style:paragraph-properties fo:text-align="center"/>
      <style:text-properties fo:color="#0066CC" fo:font-size="10pt" style:font-size-asian="10pt" style:font-size-complex="10pt" style:text-underline-style="solid" style:text-underline-type="single" fo:font-weight="bold" style:font-weight-asian="bold" style:font-weight-complex="bold"/>
    </style:style>
    <style:style style:name="ce262" style:family="table-cell" style:parent-style-name="_1054__1073__1099__1095__1085__1099__1081__32_4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263" style:family="table-cell" style:parent-style-name="_1054__1073__1099__1095__1085__1099__1081__32_4" style:data-style-name="N0">
      <style:table-cell-properties style:vertical-align="automatic" fo:wrap-option="wrap" fo:background-color="#FFFFFF" style:cell-protect="protected"/>
      <style:text-properties fo:font-size="10pt" style:font-size-asian="10pt" style:font-size-complex="10pt"/>
    </style:style>
    <style:style style:name="ce264" style:family="table-cell" style:parent-style-name="_1054__1073__1099__1095__1085__1099__1081__32_4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265" style:family="table-cell" style:parent-style-name="_1054__1073__1099__1095__1085__1099__1081__32_4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266" style:family="table-cell" style:parent-style-name="_1054__1073__1099__1095__1085__1099__1081__32_4" style:data-style-name="N0">
      <style:table-cell-properties style:vertical-align="middle" fo:background-color="#FFFFFF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267" style:family="table-cell" style:parent-style-name="_1054__1073__1099__1095__1085__1099__1081__32_4" style:data-style-name="N0">
      <style:table-cell-properties style:vertical-align="middle" fo:background-color="#FFFFFF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268" style:family="table-cell" style:parent-style-name="_1054__1073__1099__1095__1085__1099__1081__32_4" style:data-style-name="N0">
      <style:table-cell-properties style:vertical-align="automatic" fo:background-color="#FFFFFF" style:cell-protect="protected"/>
      <style:text-properties style:font-name="Calibri" style:font-name-asian="Calibri" style:font-name-complex="Calibri" fo:font-size="9pt" style:font-size-asian="9pt" style:font-size-complex="9pt"/>
    </style:style>
    <style:style style:name="ce269" style:family="table-cell" style:parent-style-name="_1054__1073__1099__1095__1085__1099__1081__32_4" style:data-style-name="N0">
      <style:table-cell-properties style:vertical-align="automatic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/>
    </style:style>
    <style:style style:name="ce270" style:family="table-cell" style:parent-style-name="_1054__1073__1099__1095__1085__1099__1081__32_4" style:data-style-name="N0">
      <style:table-cell-properties style:vertical-align="automatic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/>
    </style:style>
    <style:style style:name="ce271" style:family="table-cell" style:parent-style-name="_1054__1073__1099__1095__1085__1099__1081__32_4" style:data-style-name="N0">
      <style:table-cell-properties style:vertical-align="automatic" fo:background-color="#FFFFFF" style:cell-protect="protected"/>
      <style:text-properties style:font-name="Calibri" style:font-name-asian="Calibri" style:font-name-complex="Calibri" fo:font-size="9pt" style:font-size-asian="9pt" style:font-size-complex="9pt"/>
    </style:style>
    <style:style style:name="ce272" style:family="table-cell" style:parent-style-name="_1054__1073__1099__1095__1085__1099__1081__32_4" style:data-style-name="N0">
      <style:table-cell-properties style:vertical-align="automatic" fo:background-color="#FFFFFF" style:cell-protect="protected"/>
      <style:text-properties fo:font-size="9pt" style:font-size-asian="9pt" style:font-size-complex="9pt"/>
    </style:style>
    <style:style style:name="ce273" style:family="table-cell" style:parent-style-name="_1054__1073__1099__1095__1085__1099__1081__32_4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274" style:family="table-cell" style:parent-style-name="_1054__1073__1099__1095__1085__1099__1081__32_4" style:data-style-name="N0">
      <style:table-cell-properties style:vertical-align="automatic" fo:background-color="#FFFFFF" style:cell-protect="protected"/>
      <style:text-properties fo:color="#FF0000" style:font-name="Calibri" style:font-name-asian="Calibri" style:font-name-complex="Calibri" fo:font-size="9pt" style:font-size-asian="9pt" style:font-size-complex="9pt"/>
    </style:style>
    <style:style style:name="ce275" style:family="table-cell" style:parent-style-name="_1054__1073__1099__1095__1085__1099__1081__32_4" style:data-style-name="N0">
      <style:table-cell-properties style:vertical-align="automatic" fo:background-color="transparent" style:cell-protect="protected"/>
      <style:text-properties style:font-name="Calibri" style:font-name-asian="Calibri" style:font-name-complex="Calibri" fo:font-size="9pt" style:font-size-asian="9pt" style:font-size-complex="9pt"/>
    </style:style>
    <style:style style:name="ce276" style:family="table-cell" style:parent-style-name="_1054__1073__1099__1095__1085__1099__1081__32_4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277" style:family="table-cell" style:parent-style-name="_1054__1073__1099__1095__1085__1099__1081__32_4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278" style:family="table-cell" style:parent-style-name="_1054__1073__1099__1095__1085__1099__1081__32_4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279" style:family="table-cell" style:parent-style-name="_1054__1073__1099__1095__1085__1099__1081__32_4" style:data-style-name="N0">
      <style:table-cell-properties fo:border="thin solid #000000" style:vertical-align="middle" fo:wrap-option="wrap" fo:background-color="#FFFF00" style:cell-protect="protected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/>
    </style:style>
    <style:style style:name="ce280" style:family="table-cell" style:parent-style-name="_1054__1073__1099__1095__1085__1099__1081__32_4" style:data-style-name="N1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281" style:family="table-cell" style:parent-style-name="_1054__1073__1099__1095__1085__1099__1081__32_4" style:data-style-name="N3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/>
    </style:style>
    <style:style style:name="ce282" style:family="table-cell" style:parent-style-name="_1054__1073__1099__1095__1085__1099__1081__32_4" style:data-style-name="N3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/>
    </style:style>
    <style:style style:name="ce283" style:family="table-cell" style:parent-style-name="_1054__1073__1099__1095__1085__1099__1081__32_4" style:data-style-name="N0">
      <style:table-cell-properties style:vertical-align="automatic" fo:background-color="#FFFF00" style:cell-protect="protected" style:repeat-content="false"/>
      <style:paragraph-properties fo:text-align="start" fo:margin-left="0cm"/>
      <style:text-properties style:font-name="Calibri" style:font-name-asian="Calibri" style:font-name-complex="Calibri" fo:font-size="9pt" style:font-size-asian="9pt" style:font-size-complex="9pt"/>
    </style:style>
    <style:style style:name="ce284" style:family="table-cell" style:parent-style-name="Default" style:data-style-name="N0">
      <style:table-cell-properties style:vertical-align="automatic" fo:background-color="#FFFFFF"/>
      <style:text-properties fo:color="#0066CC" fo:font-weight="bold" style:font-weight-asian="bold" style:font-weight-complex="bold"/>
    </style:style>
    <style:style style:name="ce285" style:family="table-cell" style:parent-style-name="Default" style:data-style-name="N0">
      <style:table-cell-properties fo:background-color="#FFFFFF"/>
      <style:text-properties fo:color="#0066CC"/>
    </style:style>
    <style:style style:name="ce286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color="#0066CC"/>
    </style:style>
    <style:style style:name="ce287" style:family="table-cell" style:parent-style-name="Default" style:data-style-name="N0">
      <style:table-cell-properties fo:background-color="#FFFFFF" style:cell-protect="protected"/>
      <style:text-properties fo:color="#0066CC" fo:font-weight="bold" style:font-weight-asian="bold" style:font-weight-complex="bold"/>
    </style:style>
    <style:style style:name="ce288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89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color="#0066CC" fo:font-size="10pt" style:font-size-asian="10pt" style:font-size-complex="10pt"/>
    </style:style>
    <style:style style:name="ce290" style:family="table-cell" style:parent-style-name="Default" style:data-style-name="N0">
      <style:table-cell-properties fo:background-color="#FFFFFF"/>
    </style:style>
    <style:style style:name="ce291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</style:style>
    <style:style style:name="ce292" style:family="table-cell" style:parent-style-name="Default" style:data-style-name="N0">
      <style:table-cell-properties style:vertical-align="automatic" fo:background-color="#FFFFFF" style:repeat-content="false"/>
      <style:paragraph-properties fo:text-align="end" fo:margin-right="0cm"/>
    </style:style>
    <style:style style:name="ce293" style:family="table-cell" style:parent-style-name="Default" style:data-style-name="N0">
      <style:table-cell-properties fo:border="thin solid #000000" fo:background-color="#FFFFFF"/>
      <style:text-properties fo:font-weight="bold" style:font-weight-asian="bold" style:font-weight-complex="bold"/>
    </style:style>
    <style:style style:name="ce294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95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296" style:family="table-cell" style:parent-style-name="Default" style:data-style-name="N0">
      <style:table-cell-properties fo:border="thin solid #000000" fo:background-color="#FFFFFF"/>
    </style:style>
    <style:style style:name="ce297" style:family="table-cell" style:parent-style-name="_1043__1080__1087__1077__1088__1089__1089__1099__1083__1082__1072__32_2" style:data-style-name="N0">
      <style:table-cell-properties fo:border="thin solid #000000" style:vertical-align="middle" fo:background-color="#FFFFFF" style:cell-protect="protected" style:repeat-content="false"/>
      <style:paragraph-properties fo:text-align="start" fo:margin-left="0cm"/>
      <style:text-properties fo:color="#0000FF" style:font-name="Arial" style:font-name-asian="Arial" style:font-name-complex="Arial" style:text-underline-style="solid" style:text-underline-type="single"/>
    </style:style>
    <style:style style:name="ce29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</style:style>
    <style:style style:name="ce299" style:family="table-cell" style:parent-style-name="_1043__1080__1087__1077__1088__1089__1089__1099__1083__1082__1072__32_2" style:data-style-name="N0">
      <style:table-cell-properties fo:border-top="thin solid #000000" fo:border-bottom="none" fo:border-left="thin solid #000000" fo:border-right="thin solid #000000" style:vertical-align="middle" fo:background-color="#FFFFFF" style:cell-protect="protected" style:repeat-content="false"/>
      <style:paragraph-properties fo:text-align="start" fo:margin-left="0cm"/>
      <style:text-properties fo:color="#0000FF" style:font-name="Arial" style:font-name-asian="Arial" style:font-name-complex="Arial" style:text-underline-style="solid" style:text-underline-type="single"/>
    </style:style>
    <style:style style:name="ce300" style:family="table-cell" style:parent-style-name="Default" style:data-style-name="N0">
      <style:table-cell-properties fo:border="thin solid #000000" style:vertical-align="automatic" fo:wrap-option="wrap" fo:background-color="#FFFFFF"/>
    </style:style>
    <style:style style:name="ce301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/>
    </style:style>
    <style:style style:name="ce30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</style:style>
    <style:style style:name="ce303" style:family="table-cell" style:parent-style-name="Excel_BuiltIn_Hyperlink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start" fo:margin-left="0cm"/>
      <style:text-properties fo:color="#0000FF" fo:font-size="11pt" style:font-size-asian="11pt" style:font-size-complex="11pt" style:text-underline-style="solid" style:text-underline-type="single"/>
    </style:style>
    <style:style style:name="ce304" style:family="table-cell" style:parent-style-name="Excel_BuiltIn_Hyperlink" style:data-style-name="N0">
      <style:table-cell-properties style:vertical-align="automatic" fo:wrap-option="wrap" fo:background-color="#FFFFFF" style:cell-protect="protected" style:repeat-content="false"/>
      <style:paragraph-properties fo:text-align="end" fo:margin-right="0cm"/>
      <style:text-properties fo:color="#0000FF" fo:font-size="10pt" style:font-size-asian="10pt" style:font-size-complex="10pt" style:text-underline-style="solid" style:text-underline-type="single"/>
    </style:style>
    <style:style style:name="ce305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start" fo:margin-left="0cm"/>
    </style:style>
    <style:style style:name="ce306" style:family="table-cell" style:parent-style-name="Default" style:data-style-name="N0">
      <style:table-cell-properties style:vertical-align="automatic" fo:wrap-option="wrap" fo:background-color="#FFFFFF"/>
    </style:style>
    <style:style style:name="ce307" style:family="table-cell" style:parent-style-name="Excel_BuiltIn_Hyperlink" style:data-style-name="N0">
      <style:table-cell-properties style:vertical-align="automatic" fo:background-color="#FFFFFF" style:cell-protect="protected"/>
      <style:text-properties fo:color="#0000FF" fo:font-size="10pt" style:font-size-asian="10pt" style:font-size-complex="10pt" style:text-underline-style="solid" style:text-underline-type="single"/>
    </style:style>
    <style:style style:name="ce308" style:family="table-cell" style:parent-style-name="Default" style:data-style-name="N0">
      <style:table-cell-properties fo:background-color="#FFFFFF"/>
      <style:text-properties fo:color="#0066CC" fo:font-weight="bold" style:font-weight-asian="bold" style:font-weight-complex="bold"/>
    </style:style>
    <style:style style:name="ce309" style:family="table-cell" style:parent-style-name="Excel_BuiltIn_Hyperlink" style:data-style-name="N0">
      <style:table-cell-properties style:vertical-align="automatic" fo:background-color="#FFFFFF" style:cell-protect="protected" style:repeat-content="false"/>
      <style:paragraph-properties fo:text-align="start" fo:margin-left="0cm"/>
      <style:text-properties fo:color="#0000FF" fo:font-size="10pt" style:font-size-asian="10pt" style:font-size-complex="10pt" style:text-underline-style="solid" style:text-underline-type="single"/>
    </style:style>
    <style:style style:name="ce3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3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</style:style>
    <style:style style:name="ce31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1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8000" fo:font-size="10pt" style:font-size-asian="10pt" style:font-size-complex="10pt" fo:font-weight="bold" style:font-weight-asian="bold" style:font-weight-complex="bold"/>
    </style:style>
    <style:style style:name="ce31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31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FFFFF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316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repeat-content="false"/>
      <style:paragraph-properties fo:text-align="center"/>
      <style:text-properties fo:color="#000000"/>
    </style:style>
    <style:style style:name="ce31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FFFFF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318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fo:color="#000000"/>
    </style:style>
    <style:style style:name="ce3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fo:color="#000000"/>
    </style:style>
    <style:style style:name="ce3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3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start" fo:margin-left="0cm"/>
      <style:text-properties fo:font-size="9pt" style:font-size-asian="9pt" style:font-size-complex="9pt"/>
    </style:style>
    <style:style style:name="ce32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FFFFF" style:repeat-content="false"/>
      <style:paragraph-properties fo:text-align="start" fo:margin-left="0cm"/>
      <style:text-properties fo:font-size="9pt" style:font-size-asian="9pt" style:font-size-complex="9pt"/>
    </style:style>
    <style:style style:name="ce323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repeat-content="false"/>
      <style:paragraph-properties fo:text-align="center"/>
    </style:style>
    <style:style style:name="ce324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repeat-content="false"/>
      <style:paragraph-properties fo:text-align="center"/>
    </style:style>
    <style:style style:name="ce325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FFFFF" style:repeat-content="false"/>
      <style:paragraph-properties fo:text-align="start" fo:margin-left="0cm"/>
      <style:text-properties fo:font-size="9pt" style:font-size-asian="9pt" style:font-size-complex="9pt"/>
    </style:style>
    <style:style style:name="ce3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start" fo:margin-left="0cm"/>
      <style:text-properties fo:font-size="9pt" style:font-size-asian="9pt" style:font-size-complex="9pt"/>
    </style:style>
    <style:style style:name="ce3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FFF" style:repeat-content="false"/>
      <style:paragraph-properties fo:text-align="center"/>
    </style:style>
    <style:style style:name="ce3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/>
      <style:text-properties fo:font-size="10pt" style:font-size-asian="10pt" style:font-size-complex="10pt"/>
    </style:style>
    <style:style style:name="ce3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font-size="10pt" style:font-size-asian="10pt" style:font-size-complex="10pt"/>
    </style:style>
    <style:style style:name="ce3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/>
      <style:text-properties fo:font-size="10pt" style:font-size-asian="10pt" style:font-size-complex="10pt"/>
    </style:style>
    <style:style style:name="ce3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/>
      <style:text-properties style:font-name="Arial Cyr" style:font-name-asian="Arial Cyr" style:font-name-complex="Arial Cyr" fo:font-size="10pt" style:font-size-asian="10pt" style:font-size-complex="10pt"/>
    </style:style>
    <style:style style:name="ce3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/>
      <style:text-properties style:font-name="Arial Cyr" style:font-name-asian="Arial Cyr" style:font-name-complex="Arial Cyr" fo:font-size="10pt" style:font-size-asian="10pt" style:font-size-complex="10pt"/>
    </style:style>
    <style:style style:name="ce33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33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335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3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3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3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339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3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3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3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34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34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345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3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</style:style>
    <style:style style:name="ce3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34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3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3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3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/>
      <style:text-properties fo:font-size="9pt" style:font-size-asian="9pt" style:font-size-complex="9pt"/>
    </style:style>
    <style:style style:name="ce352" style:family="table-cell" style:parent-style-name="Default" style:data-style-name="N0">
      <style:table-cell-properties fo:border-top="thin solid #000000" fo:border-bottom="thin solid #000000" fo:border-left="thin solid #000000" fo:border-right="none" fo:background-color="transparent"/>
      <style:text-properties fo:font-size="9pt" style:font-size-asian="9pt" style:font-size-complex="9pt"/>
    </style:style>
    <style:style style:name="ce35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/>
      <style:text-properties fo:font-size="9pt" style:font-size-asian="9pt" style:font-size-complex="9pt"/>
    </style:style>
    <style:style style:name="ce354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</style:style>
    <style:style style:name="ce355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</style:style>
    <style:style style:name="ce356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57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center"/>
    </style:style>
    <style:style style:name="ce358" style:family="table-cell" style:parent-style-name="Default" style:data-style-name="N0">
      <style:table-cell-properties style:vertical-align="middle" fo:background-color="#CCFFCC" style:repeat-content="false"/>
      <style:paragraph-properties fo:text-align="center"/>
    </style:style>
    <style:style style:name="ce359" style:family="table-cell" style:parent-style-name="Default" style:data-style-name="N0">
      <style:table-cell-properties style:vertical-align="middle" fo:background-color="#CCFFCC" style:repeat-content="false"/>
      <style:paragraph-properties fo:text-align="center"/>
      <style:text-properties fo:font-weight="bold" style:font-weight-asian="bold" style:font-weight-complex="bold"/>
    </style:style>
    <style:style style:name="ce360" style:family="table-cell" style:parent-style-name="Default" style:data-style-name="N0">
      <style:table-cell-properties style:vertical-align="middle" fo:background-color="#CCCCFF" style:repeat-content="false"/>
      <style:paragraph-properties fo:text-align="center"/>
      <style:text-properties fo:font-weight="bold" style:font-weight-asian="bold" style:font-weight-complex="bold"/>
    </style:style>
    <style:style style:name="ce361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CCFFC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36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36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CCFFC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364" style:family="table-cell" style:parent-style-name="Default" style:data-style-name="N0">
      <style:table-cell-properties style:vertical-align="middle" fo:background-color="#CCFFC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36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CCCCFF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366" style:family="table-cell" style:parent-style-name="Default" style:data-style-name="N0">
      <style:table-cell-properties style:vertical-align="middle" fo:background-color="#CCCCFF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367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CCCCFF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36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36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fo:font-size="9pt" style:font-size-asian="9pt" style:font-size-complex="9pt"/>
    </style:style>
    <style:style style:name="ce370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371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37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/>
      <style:text-properties style:font-name="Arial Cyr" style:font-name-asian="Arial Cyr" style:font-name-complex="Arial Cyr" fo:font-size="10pt" style:font-size-asian="10pt" style:font-size-complex="10pt"/>
    </style:style>
    <style:style style:name="ce373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374" style:family="table-cell" style:parent-style-name="Default" style:data-style-name="N3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375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Arial CYR" style:font-name-asian="Arial CYR" style:font-name-complex="Arial CYR" fo:font-size="9pt" style:font-size-asian="9pt" style:font-size-complex="9pt"/>
    </style:style>
    <style:style style:name="ce37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automatic" fo:wrap-option="wrap" fo:background-color="transparent"/>
      <style:text-properties fo:font-size="9pt" style:font-size-asian="9pt" style:font-size-complex="9pt"/>
    </style:style>
    <style:style style:name="ce37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/>
      <style:text-properties fo:font-size="9pt" style:font-size-asian="9pt" style:font-size-complex="9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FF0000" style:text-line-through-style="none" style:font-name="Bookman Old Style" style:font-name-asian="Bookman Old Style" style:font-name-complex="Bookman Old Style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333399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FF0000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0066CC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8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9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008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1" style:family="text" style:parent-style-name="Default">
      <style:text-properties fo:color="#FF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13" style:family="text" style:parent-style-name="Default">
      <style:text-properties fo:color="#0066CC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4" style:family="text" style:parent-style-name="Default">
      <style:text-properties fo:color="#000000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5" style:family="text" style:parent-style-name="Default">
      <style:text-properties fo:color="#FFCC00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6" style:family="text" style:parent-style-name="Default">
      <style:text-properties fo:color="#FF3333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7" style:family="text" style:parent-style-name="Default">
      <style:text-properties fo:color="#008000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8" style:family="text" style:parent-style-name="Default">
      <style:text-properties fo:color="#00CCFF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9" style:family="text" style:parent-style-name="Default">
      <style:text-properties fo:color="#333399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0" style:family="text" style:parent-style-name="Default">
      <style:text-properties fo:color="#FF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1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2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3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95791666666667cm"/>
    </style:style>
    <style:style style:name="co2" style:family="table-column">
      <style:table-column-properties fo:break-before="auto" style:column-width="2.64583333333333cm"/>
    </style:style>
    <style:style style:name="co3" style:family="table-column">
      <style:table-column-properties fo:break-before="auto" style:column-width="1.5875cm"/>
    </style:style>
    <style:style style:name="co4" style:family="table-column">
      <style:table-column-properties fo:break-before="auto" style:column-width="1.16416666666667cm"/>
    </style:style>
    <style:style style:name="co5" style:family="table-column">
      <style:table-column-properties fo:break-before="auto" style:column-width="8.89cm"/>
    </style:style>
    <style:style style:name="co6" style:family="table-column">
      <style:table-column-properties fo:break-before="auto" style:column-width="2.98979166666667cm"/>
    </style:style>
    <style:style style:name="co7" style:family="table-column">
      <style:table-column-properties fo:break-before="auto" style:column-width="3.06916666666667cm"/>
    </style:style>
    <style:style style:name="co8" style:family="table-column">
      <style:table-column-properties fo:break-before="auto" style:column-width="2.96333333333333cm"/>
    </style:style>
    <style:style style:name="co9" style:family="table-column">
      <style:table-column-properties fo:break-before="auto" style:column-width="4.47145833333333cm"/>
    </style:style>
    <style:style style:name="co10" style:family="table-column">
      <style:table-column-properties fo:break-before="auto" style:column-width="0.396875cm"/>
    </style:style>
    <style:style style:name="co11" style:family="table-column">
      <style:table-column-properties fo:break-before="auto" style:column-width="1.77270833333333cm"/>
    </style:style>
    <style:style style:name="co12" style:family="table-column">
      <style:table-column-properties fo:break-before="auto" style:column-width="2.27541666666667cm"/>
    </style:style>
    <style:style style:name="co13" style:family="table-column">
      <style:table-column-properties fo:break-before="auto" style:column-width="1.905cm"/>
    </style:style>
    <style:style style:name="co14" style:family="table-column">
      <style:table-column-properties fo:break-before="auto" style:column-width="2.54cm"/>
    </style:style>
    <style:style style:name="co15" style:family="table-column">
      <style:table-column-properties fo:break-before="auto" style:column-width="0.767291666666667cm"/>
    </style:style>
    <style:style style:name="co16" style:family="table-column">
      <style:table-column-properties fo:break-before="auto" style:column-width="0.211666666666667cm"/>
    </style:style>
    <style:style style:name="co17" style:family="table-column">
      <style:table-column-properties fo:break-before="auto" style:column-width="1.45520833333333cm"/>
    </style:style>
    <style:style style:name="co18" style:family="table-column">
      <style:table-column-properties fo:break-before="auto" style:column-width="1.79916666666667cm"/>
    </style:style>
    <style:style style:name="co19" style:family="table-column">
      <style:table-column-properties fo:break-before="auto" style:column-width="5.97958333333333cm"/>
    </style:style>
    <style:style style:name="co20" style:family="table-column">
      <style:table-column-properties fo:break-before="auto" style:column-width="5.58270833333333cm"/>
    </style:style>
    <style:style style:name="co21" style:family="table-column">
      <style:table-column-properties fo:break-before="auto" style:column-width="6.05895833333333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20.25pt" style:use-optimal-row-height="true" fo:break-before="auto"/>
    </style:style>
    <style:style style:name="ro3" style:family="table-row">
      <style:table-row-properties style:row-height="47.25pt" style:use-optimal-row-height="false" fo:break-before="auto"/>
    </style:style>
    <style:style style:name="ro4" style:family="table-row">
      <style:table-row-properties style:row-height="12.75pt" style:use-optimal-row-height="false" fo:break-before="auto"/>
    </style:style>
    <style:style style:name="ro5" style:family="table-row">
      <style:table-row-properties style:row-height="17.25pt" style:use-optimal-row-height="false" fo:break-before="auto"/>
    </style:style>
    <style:style style:name="ro6" style:family="table-row">
      <style:table-row-properties style:row-height="24pt" style:use-optimal-row-height="tru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20.25pt" style:use-optimal-row-height="false" fo:break-before="auto"/>
    </style:style>
    <style:style style:name="ro9" style:family="table-row">
      <style:table-row-properties style:row-height="18.75pt" style:use-optimal-row-height="false" fo:break-before="auto"/>
    </style:style>
    <style:style style:name="ro10" style:family="table-row">
      <style:table-row-properties style:row-height="21pt" style:use-optimal-row-height="false" fo:break-before="auto"/>
    </style:style>
    <style:style style:name="ro11" style:family="table-row">
      <style:table-row-properties style:row-height="23.25pt" style:use-optimal-row-height="false" fo:break-before="auto"/>
    </style:style>
    <style:style style:name="ro12" style:family="table-row">
      <style:table-row-properties style:row-height="27pt" style:use-optimal-row-height="false" fo:break-before="auto"/>
    </style:style>
    <style:style style:name="ro13" style:family="table-row">
      <style:table-row-properties style:row-height="16.5pt" style:use-optimal-row-height="false" fo:break-before="auto"/>
    </style:style>
    <style:style style:name="ro14" style:family="table-row">
      <style:table-row-properties style:row-height="18pt" style:use-optimal-row-height="false" fo:break-before="auto"/>
    </style:style>
    <style:style style:name="ro15" style:family="table-row">
      <style:table-row-properties style:row-height="15.75pt" style:use-optimal-row-height="false" fo:break-before="auto"/>
    </style:style>
    <style:style style:name="ro16" style:family="table-row">
      <style:table-row-properties style:row-height="19.5pt" style:use-optimal-row-height="false" fo:break-before="auto"/>
    </style:style>
    <style:style style:name="ro17" style:family="table-row">
      <style:table-row-properties style:row-height="24.75pt" style:use-optimal-row-height="false" fo:break-before="auto"/>
    </style:style>
    <style:style style:name="ro18" style:family="table-row">
      <style:table-row-properties style:row-height="24pt" style:use-optimal-row-height="false" fo:break-before="auto"/>
    </style:style>
    <style:style style:name="ro19" style:family="table-row">
      <style:table-row-properties style:row-height="36pt" style:use-optimal-row-height="true" fo:break-before="auto"/>
    </style:style>
    <style:style style:name="ro20" style:family="table-row">
      <style:table-row-properties style:row-height="14.25pt" style:use-optimal-row-height="false" fo:break-before="auto"/>
    </style:style>
    <style:style style:name="ro21" style:family="table-row">
      <style:table-row-properties style:row-height="26.25pt" style:use-optimal-row-height="true" fo:break-before="auto"/>
    </style:style>
    <style:style style:name="ro22" style:family="table-row">
      <style:table-row-properties style:row-height="43.5pt" style:use-optimal-row-height="false" fo:break-before="auto"/>
    </style:style>
    <style:style style:name="ro23" style:family="table-row">
      <style:table-row-properties style:row-height="25.5pt" style:use-optimal-row-height="true" fo:break-before="auto"/>
    </style:style>
    <style:style style:name="ro24" style:family="table-row">
      <style:table-row-properties style:row-height="28.5pt" style:use-optimal-row-height="false" fo:break-before="auto"/>
    </style:style>
    <style:style style:name="ro25" style:family="table-row">
      <style:table-row-properties style:row-height="21.75pt" style:use-optimal-row-height="false" fo:break-before="auto"/>
    </style:style>
    <style:style style:name="ro26" style:family="table-row">
      <style:table-row-properties style:row-height="22.5pt" style:use-optimal-row-height="false" fo:break-before="auto"/>
    </style:style>
    <style:style style:name="ro27" style:family="table-row">
      <style:table-row-properties style:row-height="26.25pt" style:use-optimal-row-height="false" fo:break-before="auto"/>
    </style:style>
    <style:style style:name="ro28" style:family="table-row">
      <style:table-row-properties style:row-height="38.25pt" style:use-optimal-row-height="true" fo:break-before="auto"/>
    </style:style>
    <style:style style:name="ro29" style:family="table-row">
      <style:table-row-properties style:row-height="17.65pt" style:use-optimal-row-height="true" fo:break-before="auto"/>
    </style:style>
    <style:style style:name="ro30" style:family="table-row">
      <style:table-row-properties style:row-height="6pt" style:use-optimal-row-height="false" fo:break-before="auto"/>
    </style:style>
    <style:style style:name="ro31" style:family="table-row">
      <style:table-row-properties style:row-height="14.25pt" style:use-optimal-row-height="true" fo:break-before="auto"/>
    </style:style>
    <style:style style:name="ro32" style:family="table-row">
      <style:table-row-properties style:row-height="13.9pt" style:use-optimal-row-height="false" fo:break-before="auto"/>
    </style:style>
    <style:style style:name="ro33" style:family="table-row">
      <style:table-row-properties style:row-height="1.5pt" style:use-optimal-row-height="false" fo:break-before="auto"/>
    </style:style>
    <style:style style:name="ro34" style:family="table-row">
      <style:table-row-properties style:row-height="12.75pt" style:use-optimal-row-height="true" fo:break-before="auto"/>
    </style:style>
    <style:style style:name="ro35" style:family="table-row">
      <style:table-row-properties style:row-height="3pt" style:use-optimal-row-height="false" fo:break-before="auto"/>
    </style:style>
    <style:style style:name="ro36" style:family="table-row">
      <style:table-row-properties style:row-height="12pt" style:use-optimal-row-height="true" fo:break-before="auto"/>
    </style:style>
    <style:style style:name="ro37" style:family="table-row">
      <style:table-row-properties style:row-height="15pt" style:use-optimal-row-height="true" fo:break-before="auto"/>
    </style:style>
    <style:style style:name="ro38" style:family="table-row">
      <style:table-row-properties style:row-height="28.5pt" style:use-optimal-row-height="true" fo:break-before="auto"/>
    </style:style>
    <style:style style:name="ro39" style:family="table-row">
      <style:table-row-properties style:row-height="7.5pt" style:use-optimal-row-height="false" fo:break-before="auto"/>
    </style:style>
    <style:style style:name="ro40" style:family="table-row">
      <style:table-row-properties style:row-height="14.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ce378" style:family="table-cell" style:parent-style-name="Default" style:data-style-name="N13">
      <style:table-cell-properties style:vertical-align="automatic" fo:background-color="transparent" style:repeat-content="false"/>
      <style:paragraph-properties fo:text-align="center"/>
      <style:text-properties fo:font-size="10pt" style:font-size-asian="10pt" style:font-size-complex="10pt"/>
      <style:map style:condition="cell-content-is-between(-0.1,-0.5)" style:apply-style-name="cf1"/>
    </style:style>
    <style:style style:name="ce379" style:family="table-cell" style:parent-style-name="Default" style:data-style-name="N13">
      <style:table-cell-properties style:vertical-align="automatic" fo:background-color="transparent" style:repeat-content="false"/>
      <style:paragraph-properties fo:text-align="center"/>
      <style:text-properties fo:font-size="10pt" style:font-size-asian="10pt" style:font-size-complex="10pt"/>
      <style:map style:condition="cell-content-is-between(-0.1,-0.5)" style:apply-style-name="cf1"/>
    </style:style>
    <style:style style:name="ce380" style:family="table-cell" style:parent-style-name="Default" style:data-style-name="N13">
      <style:table-cell-properties style:vertical-align="automatic" fo:background-color="transparent" style:repeat-content="false"/>
      <style:paragraph-properties fo:text-align="center"/>
      <style:text-properties fo:font-size="10pt" style:font-size-asian="10pt" style:font-size-complex="10pt"/>
      <style:map style:condition="cell-content-is-between(-0.1,-0.5)" style:apply-style-name="cf1"/>
    </style:style>
    <style:style style:name="ce381" style:family="table-cell" style:parent-style-name="Default" style:data-style-name="N13">
      <style:table-cell-properties style:vertical-align="automatic" fo:background-color="transparent" style:repeat-content="false"/>
      <style:paragraph-properties fo:text-align="center"/>
      <style:text-properties fo:font-size="10pt" style:font-size-asian="10pt" style:font-size-complex="10pt"/>
      <style:map style:condition="cell-content-is-between(-0.1,-0.5)" style:apply-style-name="cf1"/>
    </style:style>
    <style:style style:name="ce382" style:family="table-cell" style:parent-style-name="Default" style:data-style-name="N13">
      <style:table-cell-properties style:vertical-align="middle" fo:background-color="transparent" style:repeat-content="false"/>
      <style:paragraph-properties fo:text-align="center"/>
      <style:text-properties fo:font-size="10pt" style:font-size-asian="10pt" style:font-size-complex="10pt"/>
      <style:map style:condition="cell-content-is-between(-0.1,-0.5)" style:apply-style-name="cf1"/>
    </style:style>
    <style:style style:name="ce383" style:family="table-cell" style:parent-style-name="Default" style:data-style-name="N13">
      <style:table-cell-properties style:vertical-align="automatic" fo:background-color="transparent" style:repeat-content="false"/>
      <style:paragraph-properties fo:text-align="center"/>
      <style:text-properties fo:font-size="10pt" style:font-size-asian="10pt" style:font-size-complex="10pt"/>
      <style:map style:condition="cell-content-is-between(-0.1,-0.5)" style:apply-style-name="cf1"/>
    </style:style>
    <style:style style:name="ce384" style:family="table-cell" style:parent-style-name="Default" style:data-style-name="N13">
      <style:table-cell-properties style:vertical-align="automatic" fo:background-color="transparent" style:repeat-content="false"/>
      <style:paragraph-properties fo:text-align="center"/>
      <style:text-properties fo:font-size="10pt" style:font-size-asian="10pt" style:font-size-complex="10pt"/>
      <style:map style:condition="cell-content-is-between(-0.1,-0.5)" style:apply-style-name="cf1"/>
    </style:style>
    <style:style style:family="graphic" style:name="a0" style:parent-style-name="Graphics">
      <style:graphic-properties draw:fill="none" fo:clip="rect(0in 0in 0in 0in)" draw:stroke="none" draw:luminance="0%" draw:contrast="0%" draw:image-opacity="100%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 style:parent-style-name="Graphics">
      <style:graphic-properties draw:fill="none" fo:clip="rect(0in 0in 0in 0in)" draw:stroke="none" draw:luminance="0%" draw:contrast="0%" draw:image-opacity="100%"/>
    </style:style>
    <style:style style:family="graphic" style:name="a4" style:parent-style-name="Graphics">
      <style:graphic-properties draw:fill="none" fo:clip="rect(0in 0in 0in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false"/>
      <table:table table:name="Заправка_картриджей" table:style-name="ta1" table:print-ranges="Заправка_картриджей.A1:Заправка_картриджей.I636">
        <table:table-column table:style-name="co1" table:default-cell-style-name="ce39"/>
        <table:table-column table:style-name="co2" table:default-cell-style-name="ce224"/>
        <table:table-column table:style-name="co3" table:default-cell-style-name="ce228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91"/>
        <table:table-column table:style-name="co10" table:default-cell-style-name="ce44"/>
        <table:table-column table:style-name="co11" table:default-cell-style-name="ce45" table:visibility="collapse"/>
        <table:table-column table:style-name="co11" table:default-cell-style-name="ce44" table:visibility="collapse"/>
        <table:table-column table:style-name="co11" table:default-cell-style-name="ce221" table:visibility="collapse"/>
        <table:table-column table:style-name="co11" table:number-columns-repeated="2" table:default-cell-style-name="ce222" table:visibility="collapse"/>
        <table:table-column table:style-name="co11" table:default-cell-style-name="ce1" table:visibility="collapse"/>
        <table:table-column table:style-name="co11" table:default-cell-style-name="ce223" table:visibility="collapse"/>
        <table:table-column table:style-name="co11" table:default-cell-style-name="ce224" table:visibility="collapse"/>
        <table:table-column table:style-name="co11" table:default-cell-style-name="ce225" table:visibility="collapse"/>
        <table:table-column table:style-name="co11" table:default-cell-style-name="ce226" table:visibility="collapse"/>
        <table:table-column table:style-name="co11" table:number-columns-repeated="2" table:default-cell-style-name="ce227" table:visibility="collapse"/>
        <table:table-column table:style-name="co11" table:default-cell-style-name="ce223" table:visibility="collapse"/>
        <table:table-column table:style-name="co11" table:default-cell-style-name="ce1" table:visibility="collapse"/>
        <table:table-column table:style-name="co11" table:default-cell-style-name="ce227" table:visibility="collapse"/>
        <table:table-column table:style-name="co11" table:number-columns-repeated="2" table:default-cell-style-name="ce1" table:visibility="collapse"/>
        <table:table-column table:style-name="co11" table:number-columns-repeated="229" table:default-cell-style-name="ce1"/>
        <table:table-column table:style-name="co12" table:number-columns-repeated="768" table:default-cell-style-name="ce1"/>
        <table:table-column table:style-name="co13" table:number-columns-repeated="15360" table:default-cell-style-name="ce1"/>
        <table:table-row table:style-name="ro1">
          <table:table-cell table:style-name="ce2">
            <draw:frame draw:z-index="1" draw:id="id0" draw:style-name="a0" draw:name="Изображения 2" svg:x="0.05472in" svg:y="0in" svg:width="1.6248in" svg:height="0.915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3">
            <text:p><text:s text:c="36"/></text:p>
          </table:table-cell>
          <table:table-cell table:style-name="ce4"/>
          <table:table-cell office:value-type="string" table:style-name="ce5">
            <text:p>СЕРВИСНЫЙ ЦЕНТР</text:p>
          </table:table-cell>
          <table:table-cell table:number-columns-repeated="2" table:style-name="ce5"/>
          <table:table-cell office:value-type="string" table:style-name="ce6">
            <text:p>Упаковка в стретч-плёнку -<text:s/><text:span text:style-name="T2">беспл</text:span><text:span text:style-name="T2">атно</text:span>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style-name="ce9"/>
          <table:table-cell table:style-name="ce11"/>
          <table:table-cell table:number-columns-repeated="2" table:style-name="ce12"/>
          <table:table-cell table:style-name="ce9"/>
          <table:table-cell table:style-name="ce13"/>
          <table:table-cell table:style-name="ce9"/>
          <table:table-cell table:style-name="ce14"/>
          <table:table-cell table:style-name="ce15"/>
          <table:table-cell table:number-columns-repeated="2" table:style-name="ce16"/>
          <table:table-cell table:style-name="ce13"/>
          <table:table-cell table:style-name="ce9"/>
          <table:table-cell table:style-name="ce16"/>
          <table:table-cell table:number-columns-repeated="16359" table:style-name="ce9"/>
        </table:table-row>
        <table:table-row table:style-name="ro1">
          <table:table-cell table:style-name="ce2"/>
          <table:table-cell table:style-name="ce5"/>
          <table:table-cell table:style-name="ce17"/>
          <table:table-cell office:value-type="string" table:style-name="ce18">
            <text:p>ОФИСНОЙ <text:s/>И<text:s text:c="74"/><text:span text:style-name="T3">www.</text:span><text:span text:style-name="T3">pallad</text:span><text:span text:style-name="T3">y.ru</text:span></text:p>
          </table:table-cell>
          <table:table-cell table:number-columns-repeated="2" table:style-name="ce5"/>
          <table:table-cell office:value-type="string" table:style-name="ce19">
            <text:p>Воздушно пузырьковая плёнка<text:s/><text:span text:style-name="T2">+10р.</text:span></text:p>
          </table:table-cell>
          <table:table-cell table:style-name="ce20"/>
          <table:table-cell table:style-name="ce21"/>
          <table:table-cell table:style-name="ce9"/>
          <table:table-cell table:style-name="ce10"/>
          <table:table-cell table:style-name="ce9"/>
          <table:table-cell table:style-name="ce11"/>
          <table:table-cell table:number-columns-repeated="2" table:style-name="ce12"/>
          <table:table-cell table:style-name="ce9"/>
          <table:table-cell table:style-name="ce13"/>
          <table:table-cell table:style-name="ce9"/>
          <table:table-cell table:style-name="ce14"/>
          <table:table-cell table:style-name="ce15"/>
          <table:table-cell table:number-columns-repeated="2" table:style-name="ce16"/>
          <table:table-cell table:style-name="ce13"/>
          <table:table-cell table:style-name="ce9"/>
          <table:table-cell table:style-name="ce16"/>
          <table:table-cell table:number-columns-repeated="16359" table:style-name="ce9"/>
        </table:table-row>
        <table:table-row table:style-name="ro1">
          <table:table-cell table:style-name="ce2"/>
          <table:table-cell table:style-name="ce5"/>
          <table:table-cell table:style-name="ce17"/>
          <table:table-cell office:value-type="string" table:style-name="ce18">
            <text:p>КОМПЬЮТЕРНОЙ ТЕХНИКИ<text:s text:c="115"/></text:p>
          </table:table-cell>
          <table:table-cell table:number-columns-repeated="2" table:style-name="ce5"/>
          <table:table-cell office:value-type="string" table:style-name="ce19">
            <text:p>Чёрный светонепроницаемый пакет<text:s/><text:span text:style-name="T2">+10р.</text:span></text:p>
          </table:table-cell>
          <table:table-cell table:style-name="ce20"/>
          <table:table-cell table:style-name="ce21"/>
          <table:table-cell table:style-name="ce9"/>
          <table:table-cell table:style-name="ce10"/>
          <table:table-cell table:style-name="ce9"/>
          <table:table-cell table:style-name="ce11"/>
          <table:table-cell table:number-columns-repeated="2" table:style-name="ce12"/>
          <table:table-cell table:style-name="ce9"/>
          <table:table-cell table:style-name="ce13"/>
          <table:table-cell table:style-name="ce9"/>
          <table:table-cell table:style-name="ce14"/>
          <table:table-cell table:style-name="ce15"/>
          <table:table-cell table:number-columns-repeated="2" table:style-name="ce16"/>
          <table:table-cell table:style-name="ce13"/>
          <table:table-cell table:style-name="ce9"/>
          <table:table-cell table:style-name="ce16"/>
          <table:table-cell table:number-columns-repeated="16359" table:style-name="ce9"/>
        </table:table-row>
        <table:table-row table:style-name="ro1">
          <table:table-cell table:style-name="ce2"/>
          <table:table-cell table:style-name="ce22"/>
          <table:table-cell table:style-name="ce17"/>
          <table:table-cell office:value-type="string" table:style-name="ce23">
            <text:p>г.Москва ул.7-я Парковая д.15 к.3, пн-пт 09:30-18:00</text:p>
          </table:table-cell>
          <table:table-cell table:number-columns-repeated="2" table:style-name="ce5"/>
          <table:table-cell office:value-type="string" table:style-name="ce24">
            <text:p>Картонная коробка<text:s/><text:span text:style-name="T2">+50р.</text:span></text:p>
          </table:table-cell>
          <table:table-cell table:style-name="ce25"/>
          <table:table-cell table:style-name="ce26"/>
          <table:table-cell table:style-name="ce9"/>
          <table:table-cell table:style-name="ce10"/>
          <table:table-cell table:style-name="ce9"/>
          <table:table-cell table:style-name="ce11"/>
          <table:table-cell table:number-columns-repeated="2" table:style-name="ce12"/>
          <table:table-cell table:style-name="ce9"/>
          <table:table-cell table:style-name="ce13"/>
          <table:table-cell table:style-name="ce9"/>
          <table:table-cell table:style-name="ce14"/>
          <table:table-cell table:style-name="ce15"/>
          <table:table-cell table:number-columns-repeated="2" table:style-name="ce16"/>
          <table:table-cell table:style-name="ce13"/>
          <table:table-cell table:style-name="ce9"/>
          <table:table-cell table:style-name="ce16"/>
          <table:table-cell table:number-columns-repeated="16359" table:style-name="ce9"/>
        </table:table-row>
        <table:table-row table:style-name="ro2">
          <table:table-cell office:value-type="string" table:style-name="ce27">
            <text:p>Прайс-лист по Заправке /восстановлению лазерных картриджей</text:p>
          </table:table-cell>
          <table:table-cell table:style-name="ce28"/>
          <table:table-cell table:style-name="ce29"/>
          <table:table-cell table:number-columns-repeated="6" table:style-name="ce30"/>
          <table:table-cell table:style-name="ce31"/>
          <table:table-cell table:style-name="ce32"/>
          <table:table-cell table:style-name="ce31"/>
          <table:table-cell table:style-name="ce33"/>
          <table:table-cell table:number-columns-repeated="2" table:style-name="ce34"/>
          <table:table-cell table:style-name="ce31"/>
          <table:table-cell table:style-name="ce35"/>
          <table:table-cell table:style-name="ce31"/>
          <table:table-cell table:style-name="ce36"/>
          <table:table-cell table:style-name="ce37"/>
          <table:table-cell table:number-columns-repeated="2" table:style-name="ce38"/>
          <table:table-cell table:style-name="ce35"/>
          <table:table-cell table:style-name="ce31"/>
          <table:table-cell table:style-name="ce38"/>
          <table:table-cell table:number-columns-repeated="16359" table:style-name="ce31"/>
        </table:table-row>
        <table:table-row table:style-name="ro1">
          <table:table-cell table:style-name="ce39"/>
          <table:table-cell table:style-name="ce40"/>
          <table:table-cell table:style-name="ce41"/>
          <table:table-cell table:number-columns-repeated="5" table:style-name="ce42"/>
          <table:table-cell table:style-name="ce43"/>
          <table:table-cell table:style-name="ce44"/>
          <table:table-cell table:style-name="ce45"/>
          <table:table-cell table:style-name="ce44"/>
          <table:table-cell table:style-name="ce46"/>
          <table:table-cell table:number-columns-repeated="2" table:style-name="ce47"/>
          <table:table-cell table:style-name="ce44"/>
          <table:table-cell office:value-type="string" table:style-name="ce48">
            <text:p>дата прайс-листа:</text:p>
          </table:table-cell>
          <table:table-cell office:value-type="float" office:value="0" table:formula="msoxl:=#N/A" table:style-name="ce49">
            <text:p>#Н/Д</text:p>
          </table:table-cell>
          <table:table-cell office:value-type="string" table:style-name="ce50">
            <text:p>курс $:</text:p>
          </table:table-cell>
          <table:table-cell office:value-type="float" office:value="61.5" table:style-name="ce51">
            <text:p>61,50 ₽</text:p>
          </table:table-cell>
          <table:table-cell table:number-columns-repeated="2" table:style-name="ce52"/>
          <table:table-cell table:style-name="ce48"/>
          <table:table-cell table:style-name="ce44"/>
          <table:table-cell table:style-name="ce52"/>
          <table:table-cell table:number-columns-repeated="16359" table:style-name="ce44"/>
        </table:table-row>
        <table:table-row table:style-name="ro3">
          <table:table-cell office:value-type="string" table:style-name="ce53">
            <text:p>Бренд</text:p>
          </table:table-cell>
          <table:table-cell office:value-type="string" table:style-name="ce54">
            <text:p>Номер картриджа</text:p>
          </table:table-cell>
          <table:table-cell office:value-type="string" table:style-name="ce55">
            <text:p>Ресурс</text:p>
          </table:table-cell>
          <table:table-cell office:value-type="string" table:style-name="ce56">
            <text:p>Цвет</text:p>
          </table:table-cell>
          <table:table-cell office:value-type="string" table:style-name="ce57">
            <text:p>Модель принтера</text:p>
          </table:table-cell>
          <table:table-cell office:value-type="string" table:style-name="ce58">
            <text:p>Цена 1, при заправке от 1-3 шт. (р.)</text:p>
          </table:table-cell>
          <table:table-cell office:value-type="string" table:style-name="ce58">
            <text:p>Цена 2, при заправке от 5 шт. (р.)</text:p>
          </table:table-cell>
          <table:table-cell office:value-type="string" table:style-name="ce59">
            <office:annotation office:display="true" draw:style-name="a1" svg:x="6.375in" svg:y="0.854166666666667in" svg:width="7.41666666666667in" svg:height="0.552083333333333in">
              <dc:creator/>
              <text:p><text:span text:style-name="T8">Стандартная заправка плюс замена фоторецептора (барабана) зачастую дают отличный результат!</text:span><text:span text:style-name="T8"/></text:p>
              <text:p/>
            </office:annotation>
            <text:p>замена барабана (р.)</text:p>
          </table:table-cell>
          <table:table-cell office:value-type="string" table:style-name="ce58">
            <office:annotation office:display="true" draw:style-name="a2" svg:x="6.375in" svg:y="1.03125in" svg:width="6.09375in" svg:height="0.520833333333333in">
              <dc:creator/>
              <text:p><text:span text:style-name="T9">замена всех изношенных узлов по результатам диагностики - барабан, ракель, дозирующее лезвие, магнитный вал, ролик заряда и т.д.</text:span></text:p>
            </office:annotation>
            <text:p>Восстановление (р.)</text:p>
          </table:table-cell>
          <table:table-cell table:style-name="ce60"/>
          <table:table-cell office:value-type="string" table:style-name="ce61">
            <text:p>выгодно ли заправлять с заменой барабана?</text:p>
          </table:table-cell>
          <table:table-cell table:style-name="ce60"/>
          <table:table-cell office:value-type="string" table:style-name="ce62">
            <text:p>!</text:p>
          </table:table-cell>
          <table:table-cell office:value-type="string" table:style-name="ce63">
            <text:p>розн. Hi-black</text:p>
          </table:table-cell>
          <table:table-cell office:value-type="string" table:style-name="ce64">
            <text:p>розн.Net-Product</text:p>
          </table:table-cell>
          <table:table-cell table:style-name="ce60"/>
          <table:table-cell office:value-type="string" table:style-name="ce65">
            <text:p>арт. Hi-black</text:p>
          </table:table-cell>
          <table:table-cell office:value-type="string" table:style-name="ce66">
            <text:p>название Hi-black</text:p>
          </table:table-cell>
          <table:table-cell office:value-type="string" table:style-name="ce67">
            <text:p>цена мел.опт</text:p>
          </table:table-cell>
          <table:table-cell office:value-type="string" table:style-name="ce68">
            <text:p>цена розн. В руб.</text:p>
          </table:table-cell>
          <table:table-cell office:value-type="string" table:style-name="ce69">
            <text:p>наличие</text:p>
          </table:table-cell>
          <table:table-cell table:style-name="ce70"/>
          <table:table-cell office:value-type="string" table:style-name="ce71">
            <text:p>арт.net-product</text:p>
          </table:table-cell>
          <table:table-cell office:value-type="string" table:style-name="ce72">
            <text:p>название NetProduct</text:p>
          </table:table-cell>
          <table:table-cell office:value-type="string" table:style-name="ce73">
            <text:p>цена мел.опт</text:p>
          </table:table-cell>
          <table:table-cell office:value-type="string" table:style-name="ce74">
            <text:p>цена розн. В руб.</text:p>
          </table:table-cell>
          <table:table-cell office:value-type="string" table:style-name="ce75">
            <text:p>наличие</text:p>
          </table:table-cell>
          <table:table-cell table:number-columns-repeated="16357" table:style-name="ce60"/>
        </table:table-row>
        <table:table-row table:style-name="ro1">
          <table:table-cell office:value-type="string" table:style-name="ce76">
            <text:p>Заправка картриджей Hewlett Packard монохром</text:p>
          </table:table-cell>
          <table:table-cell table:style-name="ce77"/>
          <table:table-cell table:style-name="ce78"/>
          <table:table-cell table:number-columns-repeated="2" table:style-name="ce79"/>
          <table:table-cell table:number-columns-repeated="2" table:style-name="ce361"/>
          <table:table-cell table:style-name="ce79"/>
          <table:table-cell table:style-name="ce80"/>
          <table:table-cell table:style-name="ce60"/>
          <table:table-cell table:style-name="ce378"/>
          <table:table-cell table:style-name="ce60"/>
          <table:table-cell table:style-name="ce82"/>
          <table:table-cell table:number-columns-repeated="2" table:style-name="ce83"/>
          <table:table-cell table:style-name="ce43"/>
          <table:table-cell table:style-name="ce84"/>
          <table:table-cell table:style-name="ce85"/>
          <table:table-cell table:style-name="ce86"/>
          <table:table-cell table:style-name="ce87"/>
          <table:table-cell table:style-name="ce88"/>
          <table:table-cell table:style-name="ce89"/>
          <table:table-cell table:style-name="ce84"/>
          <table:table-cell table:style-name="ce90"/>
          <table:table-cell table:style-name="ce88"/>
          <table:table-cell table:number-columns-repeated="2" table:style-name="ce90"/>
          <table:table-cell table:number-columns-repeated="16357" table:style-name="ce91"/>
        </table:table-row>
        <table:table-row-group>
          <table:table-row table:style-name="ro4">
            <table:table-cell office:value-type="string" table:style-name="ce92">
              <text:p>hp</text:p>
            </table:table-cell>
            <table:table-cell office:value-type="string" table:style-name="ce93">
              <text:p>W1106A</text:p>
            </table:table-cell>
            <table:table-cell office:value-type="float" office:value="1000" table:style-name="ce94">
              <text:p>1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3">
              <text:p>LJ 107a / 107r / 107w / 135a /135r /135w / 137fnw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100" table:style-name="ce311">
              <text:p>100</text:p>
            </table:table-cell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797026719" table:style-name="ce99">
              <text:p>797026719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W1106AL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800" table:style-name="ce362">
              <text:p>800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100" table:style-name="ce311">
              <text:p>100</text:p>
            </table:table-cell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797026740" table:style-name="ce99">
              <text:p>79702674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104">
              <text:p>hp</text:p>
            </table:table-cell>
            <table:table-cell office:value-type="string" table:style-name="ce105">
              <text:p>W1360A</text:p>
            </table:table-cell>
            <table:table-cell office:value-type="float" office:value="1150" table:style-name="ce106">
              <text:p>1 150</text:p>
            </table:table-cell>
            <table:table-cell office:value-type="string" table:style-name="ce107">
              <text:p>bk</text:p>
            </table:table-cell>
            <table:table-cell office:value-type="string" table:number-columns-spanned="1" table:number-rows-spanned="2" table:style-name="ce370">
              <text:p>LJ M209 / m211 / m234 / m236dw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800" table:style-name="ce362">
              <text:p>800</text:p>
            </table:table-cell>
            <table:table-cell office:value-type="float" office:value="200" table:style-name="ce323">
              <text:p>200</text:p>
            </table:table-cell>
            <table:table-cell office:value-type="float" office:value="400" table:style-name="ce108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797026744" table:style-name="ce99">
              <text:p>79702674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04">
              <text:p>hp</text:p>
            </table:table-cell>
            <table:table-cell office:value-type="string" table:style-name="ce105">
              <text:p>W1360X</text:p>
            </table:table-cell>
            <table:table-cell office:value-type="float" office:value="2600" table:style-name="ce106">
              <text:p>2 600</text:p>
            </table:table-cell>
            <table:table-cell office:value-type="string" table:style-name="ce107">
              <text:p>bk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office:value-type="float" office:value="200" table:style-name="ce323">
              <text:p>200</text:p>
            </table:table-cell>
            <table:table-cell office:value-type="float" office:value="400" table:style-name="ce108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797026745" table:style-name="ce99">
              <text:p>79702674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5">
            <table:table-cell office:value-type="string" table:style-name="ce104">
              <text:p>hp</text:p>
            </table:table-cell>
            <table:table-cell office:value-type="string" table:style-name="ce105">
              <text:p>CF259A</text:p>
            </table:table-cell>
            <table:table-cell office:value-type="float" office:value="3000" table:style-name="ce106">
              <text:p>3 000</text:p>
            </table:table-cell>
            <table:table-cell office:value-type="string" table:style-name="ce107">
              <text:p>bk</text:p>
            </table:table-cell>
            <table:table-cell office:value-type="string" table:number-columns-spanned="1" table:number-rows-spanned="2" table:style-name="ce370">
              <text:p>LJ Pro M304, M404, M428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200" table:style-name="ce323">
              <text:p>200</text:p>
            </table:table-cell>
            <table:table-cell office:value-type="float" office:value="400" table:style-name="ce108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2013631" table:style-name="ce99">
              <text:p>2201363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07346" table:style-name="ce99">
              <text:p>407346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04">
              <text:p>hp</text:p>
            </table:table-cell>
            <table:table-cell office:value-type="string" table:style-name="ce105">
              <text:p>CF259X</text:p>
            </table:table-cell>
            <table:table-cell office:value-type="float" office:value="10000" table:style-name="ce106">
              <text:p>10 000</text:p>
            </table:table-cell>
            <table:table-cell office:value-type="string" table:style-name="ce107">
              <text:p>bk</text:p>
            </table:table-cell>
            <table:covered-table-cell/>
            <table:table-cell office:value-type="float" office:value="900" table:style-name="ce362">
              <text:p>900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200" table:style-name="ce323">
              <text:p>200</text:p>
            </table:table-cell>
            <table:table-cell office:value-type="float" office:value="400" table:style-name="ce108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2013642" table:style-name="ce99">
              <text:p>2201364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07343" table:style-name="ce99">
              <text:p>40734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04">
              <text:p>hp</text:p>
            </table:table-cell>
            <table:table-cell office:value-type="string" table:style-name="ce105">
              <text:p>CF244A</text:p>
            </table:table-cell>
            <table:table-cell office:value-type="float" office:value="1000" table:style-name="ce106">
              <text:p>1 000</text:p>
            </table:table-cell>
            <table:table-cell office:value-type="string" table:style-name="ce107">
              <text:p>bk</text:p>
            </table:table-cell>
            <table:table-cell office:value-type="string" table:style-name="ce333">
              <text:p>HP M15 / M15a / M28a / M28w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00" table:style-name="ce323">
              <text:p>100</text:p>
            </table:table-cell>
            <table:table-cell office:value-type="float" office:value="200" table:style-name="ce108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797026730" table:style-name="ce99">
              <text:p>79702673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797026731" table:style-name="ce99">
              <text:p>79702673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F283A</text:p>
            </table:table-cell>
            <table:table-cell office:value-type="float" office:value="1500" table:style-name="ce94">
              <text:p>1 500</text:p>
            </table:table-cell>
            <table:table-cell office:value-type="string" table:style-name="ce109">
              <text:p>bk</text:p>
            </table:table-cell>
            <table:table-cell office:value-type="string" table:style-name="ce349">
              <text:p>M125 / M127 / M225 / M201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100" table:style-name="ce323">
              <text:p>100</text:p>
            </table:table-cell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15313318" table:style-name="ce99">
              <text:p>9915313318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15313319" table:style-name="ce99">
              <text:p>9915313319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10">
              <text:p>hp</text:p>
            </table:table-cell>
            <table:table-cell office:value-type="string" table:style-name="ce111">
              <text:p>CF283X</text:p>
            </table:table-cell>
            <table:table-cell office:value-type="float" office:value="2200" table:style-name="ce112">
              <text:p>2 200</text:p>
            </table:table-cell>
            <table:table-cell office:value-type="string" table:style-name="ce113">
              <text:p>bk</text:p>
            </table:table-cell>
            <table:table-cell office:value-type="string" table:style-name="ce343">
              <text:p>M125 / M127 / M225 / M201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100" table:style-name="ce354">
              <text:p>100</text:p>
            </table:table-cell>
            <table:table-cell office:value-type="float" office:value="200" table:style-name="ce114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201362" table:style-name="ce99">
              <text:p>220136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2013620" table:style-name="ce99">
              <text:p>2201362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F287A</text:p>
            </table:table-cell>
            <table:table-cell office:value-type="float" office:value="9000" table:style-name="ce94">
              <text:p>9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5">
              <text:p>M506DN / M527DN / M501N</text:p>
            </table:table-cell>
            <table:table-cell office:value-type="float" office:value="1250" table:style-name="ce362">
              <text:p>1250</text:p>
            </table:table-cell>
            <table:table-cell office:value-type="float" office:value="1200" table:style-name="ce362">
              <text:p>12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2013625" table:style-name="ce99">
              <text:p>2201362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20136250" table:style-name="ce99">
              <text:p>22013625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115">
              <text:p>CF287X</text:p>
            </table:table-cell>
            <table:table-cell office:value-type="float" office:value="18000" table:style-name="ce94">
              <text:p>18 000</text:p>
            </table:table-cell>
            <table:table-cell office:value-type="string" table:style-name="ce116">
              <text:p>bk</text:p>
            </table:table-cell>
            <table:covered-table-cell/>
            <table:table-cell office:value-type="float" office:value="1650" table:style-name="ce362">
              <text:p>1650</text:p>
            </table:table-cell>
            <table:table-cell office:value-type="float" office:value="1600" table:style-name="ce362">
              <text:p>16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2013627" table:style-name="ce99">
              <text:p>2201362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20136270" table:style-name="ce99">
              <text:p>22013627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hp</text:p>
            </table:table-cell>
            <table:table-cell office:value-type="string" table:style-name="ce117">
              <text:p>CF226A</text:p>
            </table:table-cell>
            <table:table-cell office:value-type="float" office:value="3000" table:style-name="ce118">
              <text:p>3 000</text:p>
            </table:table-cell>
            <table:table-cell office:value-type="string" table:style-name="ce116">
              <text:p>bk</text:p>
            </table:table-cell>
            <table:table-cell office:value-type="string" table:number-columns-spanned="1" table:number-rows-spanned="2" table:style-name="ce376">
              <text:p>LJ M403d/ M403dn/ M403n/ MFP M427dw/ M427fdn/ M427fdw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2013630" table:style-name="ce99">
              <text:p>2201363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2013621" table:style-name="ce99">
              <text:p>2201362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117">
              <text:p>CF226X</text:p>
            </table:table-cell>
            <table:table-cell office:value-type="float" office:value="9200" table:style-name="ce118">
              <text:p>9 200</text:p>
            </table:table-cell>
            <table:table-cell office:value-type="string" table:style-name="ce116">
              <text:p>bk</text:p>
            </table:table-cell>
            <table:covered-table-cell/>
            <table:table-cell office:value-type="float" office:value="1050" table:style-name="ce362">
              <text:p>1050</text:p>
            </table:table-cell>
            <table:table-cell office:value-type="float" office:value="1000" table:style-name="ce362">
              <text:p>10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2013629" table:style-name="ce99">
              <text:p>22013629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2013623" table:style-name="ce99">
              <text:p>2201362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117">
              <text:p>CF233A</text:p>
            </table:table-cell>
            <table:table-cell office:value-type="float" office:value="2300" table:style-name="ce118">
              <text:p>2 300</text:p>
            </table:table-cell>
            <table:table-cell office:value-type="string" table:style-name="ce116">
              <text:p>bk</text:p>
            </table:table-cell>
            <table:table-cell office:value-type="string" table:style-name="ce352">
              <text:p>LJ Ultra M134a/ M134fn/ M106w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797026707" table:style-name="ce99">
              <text:p>79702670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7970267070" table:style-name="ce99">
              <text:p>797026707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hp</text:p>
            </table:table-cell>
            <table:table-cell office:value-type="string" table:style-name="ce117">
              <text:p>CF256A</text:p>
            </table:table-cell>
            <table:table-cell office:value-type="float" office:value="7400" table:style-name="ce118">
              <text:p>7 400</text:p>
            </table:table-cell>
            <table:table-cell office:value-type="string" table:style-name="ce116">
              <text:p>bk</text:p>
            </table:table-cell>
            <table:table-cell office:value-type="string" table:number-columns-spanned="1" table:number-rows-spanned="2" table:style-name="ce377">
              <text:p>LJ Pro M436N/DN/NDA</text:p>
            </table:table-cell>
            <table:table-cell office:value-type="float" office:value="1550" table:style-name="ce362">
              <text:p>1550</text:p>
            </table:table-cell>
            <table:table-cell office:value-type="float" office:value="1450" table:style-name="ce362">
              <text:p>1450</text:p>
            </table:table-cell>
            <table:table-cell office:value-type="string" table:style-name="ce311">
              <text:p><text:s/>-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117">
              <text:p>CF256X</text:p>
            </table:table-cell>
            <table:table-cell office:value-type="float" office:value="13700" table:style-name="ce118">
              <text:p>13 700</text:p>
            </table:table-cell>
            <table:table-cell office:value-type="string" table:style-name="ce116">
              <text:p>bk</text:p>
            </table:table-cell>
            <table:covered-table-cell/>
            <table:table-cell office:value-type="float" office:value="1850" table:style-name="ce362">
              <text:p>1850</text:p>
            </table:table-cell>
            <table:table-cell office:value-type="float" office:value="1750" table:style-name="ce362">
              <text:p>1750</text:p>
            </table:table-cell>
            <table:table-cell office:value-type="string" table:style-name="ce311">
              <text:p><text:s/>-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2013628" table:style-name="ce99">
              <text:p>22013628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20136280" table:style-name="ce99">
              <text:p>22013628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117">
              <text:p>CF279A</text:p>
            </table:table-cell>
            <table:table-cell office:value-type="float" office:value="1000" table:style-name="ce118">
              <text:p>1 000</text:p>
            </table:table-cell>
            <table:table-cell office:value-type="string" table:style-name="ce116">
              <text:p>bk</text:p>
            </table:table-cell>
            <table:table-cell office:value-type="string" table:style-name="ce352">
              <text:p>LJ <text:s/>Pro M12a/ M12w/ MFP M26a/ M26nw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string" table:style-name="ce311">
              <text:p><text:s/>-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117">
              <text:p>Q2612L</text:p>
            </table:table-cell>
            <table:table-cell office:value-type="float" office:value="1000" table:style-name="ce118">
              <text:p>1 000</text:p>
            </table:table-cell>
            <table:table-cell office:value-type="string" table:style-name="ce116">
              <text:p>bk</text:p>
            </table:table-cell>
            <table:table-cell office:value-type="string" table:style-name="ce352">
              <text:p>LJ <text:s/>3015/ 3020/ 3030/ M1005/ M1120/ M1120n/ 1010/ 1012/ 1015/ 1020/ 1022/ 1022n/ 1022nw/ 3050/ 3050z 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350" table:style-name="ce362">
              <text:p>350</text:p>
            </table:table-cell>
            <table:table-cell office:value-type="float" office:value="120" table:style-name="ce311">
              <text:p>12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117">
              <text:p>Q2612X</text:p>
            </table:table-cell>
            <table:table-cell office:value-type="float" office:value="3000" table:style-name="ce118">
              <text:p>3 000</text:p>
            </table:table-cell>
            <table:table-cell office:value-type="string" table:style-name="ce116">
              <text:p>bk</text:p>
            </table:table-cell>
            <table:table-cell office:value-type="string" table:style-name="ce352">
              <text:p>LJ 1010/ 1012/ 1015/ 1020/ 1022/ 3015/ 3020/ 303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50" table:style-name="ce311">
              <text:p>50</text:p>
            </table:table-cell>
            <table:table-cell office:value-type="float" office:value="150" table:style-name="ce96">
              <text:p>1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6">
            <table:table-cell office:value-type="string" table:style-name="ce104">
              <text:p>hp</text:p>
            </table:table-cell>
            <table:table-cell office:value-type="string" table:style-name="ce105">
              <text:p>Q2612A</text:p>
            </table:table-cell>
            <table:table-cell office:value-type="float" office:value="2000" table:style-name="ce106">
              <text:p>2 000</text:p>
            </table:table-cell>
            <table:table-cell office:value-type="string" table:style-name="ce116">
              <text:p>bk</text:p>
            </table:table-cell>
            <table:table-cell office:value-type="string" table:style-name="ce333">
              <text:p>1010 / 1012 / 1015 / 1018 / 1020 / 1022 / 3015 /3020 /3030 / 3050 / 3052 / 3055 / M1005MFP / M1319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120" table:style-name="ce355">
              <text:p>120</text:p>
            </table:table-cell>
            <table:table-cell office:value-type="float" office:value="250" table:style-name="ce119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0013012" table:style-name="ce99">
              <text:p>2001301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0013012150" table:style-name="ce99">
              <text:p>2001301215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E285A</text:p>
            </table:table-cell>
            <table:table-cell office:value-type="float" office:value="1600" table:style-name="ce94">
              <text:p>1 600</text:p>
            </table:table-cell>
            <table:table-cell office:value-type="string" table:style-name="ce109">
              <text:p>bk</text:p>
            </table:table-cell>
            <table:table-cell office:value-type="string" table:style-name="ce340">
              <text:p>P1102 / P1102w, <text:s/>M1132 / <text:s/>M1212 / M1214 / M1217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100" table:style-name="ce323">
              <text:p>100</text:p>
            </table:table-cell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1531350" table:style-name="ce99">
              <text:p>99153135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12001211100" table:style-name="ce99">
              <text:p>1200121110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E278A</text:p>
            </table:table-cell>
            <table:table-cell office:value-type="float" office:value="2100" table:style-name="ce94">
              <text:p>2 100</text:p>
            </table:table-cell>
            <table:table-cell office:value-type="string" table:style-name="ce109">
              <text:p>bk</text:p>
            </table:table-cell>
            <table:table-cell office:value-type="string" table:style-name="ce340">
              <text:p>P1566 / P1606w, M1536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100" table:style-name="ce323">
              <text:p>100</text:p>
            </table:table-cell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120012091" table:style-name="ce99">
              <text:p>12001209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1200120920" table:style-name="ce99">
              <text:p>120012092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hp</text:p>
            </table:table-cell>
            <table:table-cell office:value-type="string" table:style-name="ce93">
              <text:p>CF280A</text:p>
            </table:table-cell>
            <table:table-cell office:value-type="float" office:value="2700" table:style-name="ce94">
              <text:p>2 700</text:p>
            </table:table-cell>
            <table:table-cell office:value-type="string" table:style-name="ce109">
              <text:p>bk</text:p>
            </table:table-cell>
            <table:table-cell office:value-type="string" table:number-columns-spanned="1" table:number-rows-spanned="2" table:style-name="ce370">
              <text:p>M401 / M425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120" table:style-name="ce311">
              <text:p>12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00201" table:style-name="ce99">
              <text:p>9990100020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901000230" table:style-name="ce99">
              <text:p>9990100023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F280X</text:p>
            </table:table-cell>
            <table:table-cell office:value-type="float" office:value="6900" table:style-name="ce94">
              <text:p>6 900</text:p>
            </table:table-cell>
            <table:table-cell office:value-type="string" table:style-name="ce109">
              <text:p>bk</text:p>
            </table:table-cell>
            <table:covered-table-cell/>
            <table:table-cell office:value-type="float" office:value="700" table:style-name="ce362">
              <text:p>700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120" table:style-name="ce311">
              <text:p>12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0904" table:style-name="ce99">
              <text:p>999010090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Q2624A</text:p>
            </table:table-cell>
            <table:table-cell office:value-type="float" office:value="2500" table:style-name="ce94">
              <text:p>2 500</text:p>
            </table:table-cell>
            <table:table-cell office:value-type="string" table:style-name="ce109">
              <text:p>bk</text:p>
            </table:table-cell>
            <table:table-cell office:value-type="float" office:value="1150" table:style-name="ce340">
              <text:p>115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120" table:style-name="ce311">
              <text:p>12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00130160" table:style-name="ce99">
              <text:p>20013016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0013016020" table:style-name="ce99">
              <text:p>2001301602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117">
              <text:p>Q2624X</text:p>
            </table:table-cell>
            <table:table-cell office:value-type="float" office:value="3500" table:style-name="ce118">
              <text:p>3 500</text:p>
            </table:table-cell>
            <table:table-cell office:value-type="string" table:style-name="ce116">
              <text:p>bk</text:p>
            </table:table-cell>
            <table:table-cell office:value-type="float" office:value="1150" table:style-name="ce340">
              <text:p>11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120" table:style-name="ce311">
              <text:p>12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00130161" table:style-name="ce99">
              <text:p>20013016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001301612" table:style-name="ce99">
              <text:p>200130161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hp</text:p>
            </table:table-cell>
            <table:table-cell office:value-type="string" table:style-name="ce93">
              <text:p>C7115A</text:p>
            </table:table-cell>
            <table:table-cell office:value-type="float" office:value="2500" table:style-name="ce94">
              <text:p>2 500</text:p>
            </table:table-cell>
            <table:table-cell office:value-type="string" table:style-name="ce109">
              <text:p>bk</text:p>
            </table:table-cell>
            <table:table-cell office:value-type="string" table:number-columns-spanned="1" table:number-rows-spanned="2" table:style-name="ce370">
              <text:p>1000 / 1005 / 1200 / 3300 / 3320 / 3330 / 3380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100" table:style-name="ce311">
              <text:p>100</text:p>
            </table:table-cell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00130160" table:style-name="ce99">
              <text:p>20013016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0013016020" table:style-name="ce99">
              <text:p>2001301602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7115X</text:p>
            </table:table-cell>
            <table:table-cell office:value-type="float" office:value="3500" table:style-name="ce94">
              <text:p>3 500</text:p>
            </table:table-cell>
            <table:table-cell office:value-type="string" table:style-name="ce109">
              <text:p>bk</text:p>
            </table:table-cell>
            <table:covered-table-cell/>
            <table:table-cell office:value-type="float" office:value="700" table:style-name="ce362">
              <text:p>700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100" table:style-name="ce323">
              <text:p>100</text:p>
            </table:table-cell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00130161" table:style-name="ce99">
              <text:p>20013016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001301612" table:style-name="ce99">
              <text:p>200130161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Q2613A</text:p>
            </table:table-cell>
            <table:table-cell office:value-type="float" office:value="2500" table:style-name="ce94">
              <text:p>2 500</text:p>
            </table:table-cell>
            <table:table-cell office:value-type="string" table:style-name="ce109">
              <text:p>bk</text:p>
            </table:table-cell>
            <table:table-cell office:value-type="float" office:value="1300" table:number-columns-spanned="1" table:number-rows-spanned="2" table:style-name="ce370">
              <text:p>130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120" table:style-name="ce311">
              <text:p>120</text:p>
            </table:table-cell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Q2613X</text:p>
            </table:table-cell>
            <table:table-cell office:value-type="float" office:value="4000" table:style-name="ce94">
              <text:p>4 000</text:p>
            </table:table-cell>
            <table:table-cell office:value-type="string" table:style-name="ce109">
              <text:p>bk</text:p>
            </table:table-cell>
            <table:covered-table-cell/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60" table:style-name="ce311">
              <text:p>60</text:p>
            </table:table-cell>
            <table:table-cell office:value-type="float" office:value="150" table:style-name="ce96">
              <text:p>1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00130161" table:style-name="ce99">
              <text:p>20013016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001301612" table:style-name="ce99">
              <text:p>200130161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Q5949A</text:p>
            </table:table-cell>
            <table:table-cell office:value-type="float" office:value="2500" table:style-name="ce94">
              <text:p>2 500</text:p>
            </table:table-cell>
            <table:table-cell office:value-type="string" table:style-name="ce109">
              <text:p>bk</text:p>
            </table:table-cell>
            <table:table-cell office:value-type="string" table:style-name="ce340">
              <text:p>1160 / 1320 / 3390 / 3392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100" table:style-name="ce323">
              <text:p>100</text:p>
            </table:table-cell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00130143" table:style-name="ce99">
              <text:p>20013014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001301450" table:style-name="ce99">
              <text:p>200130145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Q5949X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09">
              <text:p>bk</text:p>
            </table:table-cell>
            <table:table-cell office:value-type="string" table:style-name="ce340">
              <text:p>1320 / 3390 / 3392</text:p>
            </table:table-cell>
            <table:table-cell office:value-type="float" office:value="700" table:style-name="ce362">
              <text:p>700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100" table:style-name="ce323">
              <text:p>100</text:p>
            </table:table-cell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00130144" table:style-name="ce99">
              <text:p>20013014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001301460" table:style-name="ce99">
              <text:p>200130146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4096A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109">
              <text:p>bk</text:p>
            </table:table-cell>
            <table:table-cell office:value-type="string" table:style-name="ce340">
              <text:p>2100 / 220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550" table:style-name="ce362">
              <text:p>550</text:p>
            </table:table-cell>
            <table:table-cell office:value-type="string" table:style-name="ce311">
              <text:p><text:s/>-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20105" table:style-name="ce99">
              <text:p>220105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120">
              <text:p>CB435A</text:p>
            </table:table-cell>
            <table:table-cell office:value-type="float" office:value="1500" table:style-name="ce94">
              <text:p>1 500</text:p>
            </table:table-cell>
            <table:table-cell office:value-type="string" table:style-name="ce109">
              <text:p>bk</text:p>
            </table:table-cell>
            <table:table-cell office:value-type="string" table:style-name="ce336">
              <text:p>P1005 / P1006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100" table:style-name="ce323">
              <text:p>100</text:p>
            </table:table-cell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1531322" table:style-name="ce99">
              <text:p>99153132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1531325" table:style-name="ce99">
              <text:p>991531325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120">
              <text:p>CB436A</text:p>
            </table:table-cell>
            <table:table-cell office:value-type="float" office:value="2000" table:style-name="ce94">
              <text:p>2 000</text:p>
            </table:table-cell>
            <table:table-cell office:value-type="string" table:style-name="ce109">
              <text:p>bk</text:p>
            </table:table-cell>
            <table:table-cell office:value-type="string" table:style-name="ce336">
              <text:p>P1505 / M1120 / M1522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100" table:style-name="ce323">
              <text:p>100</text:p>
            </table:table-cell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15313312" table:style-name="ce99">
              <text:p>991531331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153133120" table:style-name="ce99">
              <text:p>9915313312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hp</text:p>
            </table:table-cell>
            <table:table-cell office:value-type="string" table:style-name="ce93">
              <text:p>Q7553A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109">
              <text:p>bk</text:p>
            </table:table-cell>
            <table:table-cell office:value-type="string" table:number-columns-spanned="1" table:number-rows-spanned="2" table:style-name="ce370">
              <text:p>P2014 / P2015 series / M2727 MFP</text:p>
            </table:table-cell>
            <table:table-cell office:value-type="float" office:value="700" table:style-name="ce362">
              <text:p>700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" table:style-name="ce311">
              <text:p>60</text:p>
            </table:table-cell>
            <table:table-cell office:value-type="float" office:value="150" table:style-name="ce96">
              <text:p>1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Q7553X</text:p>
            </table:table-cell>
            <table:table-cell office:value-type="float" office:value="7000" table:style-name="ce94">
              <text:p>7 000</text:p>
            </table:table-cell>
            <table:table-cell office:value-type="string" table:style-name="ce109">
              <text:p>bk</text:p>
            </table:table-cell>
            <table:covered-table-cell/>
            <table:table-cell office:value-type="float" office:value="800" table:style-name="ce362">
              <text:p>800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60" table:style-name="ce323">
              <text:p>60</text:p>
            </table:table-cell>
            <table:table-cell office:value-type="float" office:value="150" table:style-name="ce96">
              <text:p>1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E505A</text:p>
            </table:table-cell>
            <table:table-cell office:value-type="float" office:value="2300" table:style-name="ce94">
              <text:p>2 300</text:p>
            </table:table-cell>
            <table:table-cell office:value-type="string" table:style-name="ce109">
              <text:p>bk</text:p>
            </table:table-cell>
            <table:table-cell office:value-type="string" table:style-name="ce340">
              <text:p>P2035 / P2055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100" table:style-name="ce323">
              <text:p>100</text:p>
            </table:table-cell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0901" table:style-name="ce99">
              <text:p>999010090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9010090130" table:style-name="ce99">
              <text:p>99901009013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E505X</text:p>
            </table:table-cell>
            <table:table-cell office:value-type="float" office:value="6500" table:style-name="ce94">
              <text:p>6 500</text:p>
            </table:table-cell>
            <table:table-cell office:value-type="string" table:style-name="ce109">
              <text:p>bk</text:p>
            </table:table-cell>
            <table:table-cell office:value-type="string" table:style-name="ce340">
              <text:p>P2055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100" table:style-name="ce323">
              <text:p>100</text:p>
            </table:table-cell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0902" table:style-name="ce99">
              <text:p>999010090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9010090200" table:style-name="ce99">
              <text:p>99901009020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Q2610A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09">
              <text:p>bk</text:p>
            </table:table-cell>
            <table:table-cell office:value-type="float" office:value="2300" table:style-name="ce340">
              <text:p>230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001301212" table:style-name="ce99">
              <text:p>200130121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00130120" table:style-name="ce99">
              <text:p>20013012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hp</text:p>
            </table:table-cell>
            <table:table-cell office:value-type="string" table:style-name="ce93">
              <text:p>Q6511A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09">
              <text:p>bk</text:p>
            </table:table-cell>
            <table:table-cell office:value-type="string" table:number-columns-spanned="1" table:number-rows-spanned="2" table:style-name="ce370">
              <text:p>2410 / 2420 / 243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20124211" table:style-name="ce99">
              <text:p>22012421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20124213" table:style-name="ce99">
              <text:p>22012421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Q6511X</text:p>
            </table:table-cell>
            <table:table-cell office:value-type="float" office:value="12000" table:style-name="ce94">
              <text:p>12 000</text:p>
            </table:table-cell>
            <table:table-cell office:value-type="string" table:style-name="ce109">
              <text:p>bk</text:p>
            </table:table-cell>
            <table:covered-table-cell/>
            <table:table-cell office:value-type="float" office:value="750" table:style-name="ce362">
              <text:p>750</text:p>
            </table:table-cell>
            <table:table-cell office:value-type="float" office:value="700" table:style-name="ce362">
              <text:p>7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20124212" table:style-name="ce99">
              <text:p>22012421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20124214" table:style-name="ce99">
              <text:p>220124214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hp</text:p>
            </table:table-cell>
            <table:table-cell office:value-type="string" table:style-name="ce93">
              <text:p>Q7551A</text:p>
            </table:table-cell>
            <table:table-cell office:value-type="float" office:value="6500" table:style-name="ce94">
              <text:p>6 500</text:p>
            </table:table-cell>
            <table:table-cell office:value-type="string" table:style-name="ce109">
              <text:p>bk</text:p>
            </table:table-cell>
            <table:table-cell office:value-type="string" table:number-columns-spanned="1" table:number-rows-spanned="2" table:style-name="ce370">
              <text:p>P3005 / M3027 mfp / M3035 mfp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550" table:style-name="ce362">
              <text:p>550</text:p>
            </table:table-cell>
            <table:table-cell office:value-type="string" table:style-name="ce311">
              <text:p><text:s/>-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1500501" table:style-name="ce99">
              <text:p>150050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1500505" table:style-name="ce99">
              <text:p>1500505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Q7551X</text:p>
            </table:table-cell>
            <table:table-cell office:value-type="float" office:value="13000" table:style-name="ce94">
              <text:p>13 000</text:p>
            </table:table-cell>
            <table:table-cell office:value-type="string" table:style-name="ce109">
              <text:p>bk</text:p>
            </table:table-cell>
            <table:covered-table-cell/>
            <table:table-cell office:value-type="float" office:value="750" table:style-name="ce362">
              <text:p>750</text:p>
            </table:table-cell>
            <table:table-cell office:value-type="float" office:value="700" table:style-name="ce362">
              <text:p>700</text:p>
            </table:table-cell>
            <table:table-cell office:value-type="string" table:style-name="ce311">
              <text:p><text:s/>-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1500502" table:style-name="ce99">
              <text:p>150050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15005020" table:style-name="ce99">
              <text:p>1500502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7">
            <table:table-cell office:value-type="string" table:style-name="ce92">
              <text:p>hp</text:p>
            </table:table-cell>
            <table:table-cell office:value-type="string" table:style-name="ce93">
              <text:p>CE255A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09">
              <text:p>bk</text:p>
            </table:table-cell>
            <table:table-cell office:value-type="string" table:number-columns-spanned="1" table:number-rows-spanned="2" table:style-name="ce370">
              <text:p>P3015 / M521 / M525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800" table:style-name="ce362">
              <text:p>800</text:p>
            </table:table-cell>
            <table:table-cell office:value-type="float" office:value="120" table:style-name="ce311">
              <text:p>12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15313101" table:style-name="ce99">
              <text:p>991531310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15313110" table:style-name="ce99">
              <text:p>991531311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E255X</text:p>
            </table:table-cell>
            <table:table-cell office:value-type="float" office:value="12500" table:style-name="ce94">
              <text:p>12 500</text:p>
            </table:table-cell>
            <table:table-cell office:value-type="string" table:style-name="ce109">
              <text:p>bk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office:value-type="float" office:value="120" table:style-name="ce311">
              <text:p>12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15313102" table:style-name="ce99">
              <text:p>991531310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15313105" table:style-name="ce99">
              <text:p>9915313105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Q7570A</text:p>
            </table:table-cell>
            <table:table-cell office:value-type="float" office:value="15000" table:style-name="ce94">
              <text:p>15 000</text:p>
            </table:table-cell>
            <table:table-cell office:value-type="string" table:style-name="ce109">
              <text:p>bk</text:p>
            </table:table-cell>
            <table:table-cell office:value-type="string" table:style-name="ce340">
              <text:p>M5025 / M5035</text:p>
            </table:table-cell>
            <table:table-cell office:value-type="float" office:value="1100" table:style-name="ce362">
              <text:p>1100</text:p>
            </table:table-cell>
            <table:table-cell office:value-type="float" office:value="1000" table:style-name="ce362">
              <text:p>1000</text:p>
            </table:table-cell>
            <table:table-cell office:value-type="string" table:style-name="ce311">
              <text:p><text:s/>-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279" table:style-name="ce99">
              <text:p>989279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280" table:style-name="ce99">
              <text:p>98928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hp</text:p>
            </table:table-cell>
            <table:table-cell office:value-type="string" table:style-name="ce93">
              <text:p>C4127A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09">
              <text:p>bk</text:p>
            </table:table-cell>
            <table:table-cell office:value-type="string" table:number-columns-spanned="1" table:number-rows-spanned="2" table:style-name="ce370">
              <text:p>4000 / 40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550" table:style-name="ce362">
              <text:p>550</text:p>
            </table:table-cell>
            <table:table-cell office:value-type="string" table:style-name="ce311">
              <text:p><text:s/>-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4127X</text:p>
            </table:table-cell>
            <table:table-cell office:value-type="float" office:value="10000" table:style-name="ce94">
              <text:p>10 000</text:p>
            </table:table-cell>
            <table:table-cell office:value-type="string" table:style-name="ce109">
              <text:p>bk</text:p>
            </table:table-cell>
            <table:covered-table-cell/>
            <table:table-cell office:value-type="float" office:value="850" table:style-name="ce362">
              <text:p>850</text:p>
            </table:table-cell>
            <table:table-cell office:value-type="float" office:value="750" table:style-name="ce362">
              <text:p>750</text:p>
            </table:table-cell>
            <table:table-cell office:value-type="string" table:style-name="ce311">
              <text:p><text:s/>-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2001201" table:style-name="ce99">
              <text:p>2200120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20012010" table:style-name="ce99">
              <text:p>22001201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4129X</text:p>
            </table:table-cell>
            <table:table-cell office:value-type="float" office:value="10000" table:style-name="ce94">
              <text:p>10 000</text:p>
            </table:table-cell>
            <table:table-cell office:value-type="string" table:style-name="ce109">
              <text:p>bk</text:p>
            </table:table-cell>
            <table:table-cell office:value-type="string" table:style-name="ce340">
              <text:p>5000 / 5100</text:p>
            </table:table-cell>
            <table:table-cell office:value-type="float" office:value="1000" table:style-name="ce362">
              <text:p>1000</text:p>
            </table:table-cell>
            <table:table-cell office:value-type="float" office:value="900" table:style-name="ce362">
              <text:p>900</text:p>
            </table:table-cell>
            <table:table-cell office:value-type="string" table:style-name="ce311">
              <text:p><text:s/>-</text:p>
            </table:table-cell>
            <table:table-cell office:value-type="float" office:value="550" table:style-name="ce96">
              <text:p>5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2001021" table:style-name="ce99">
              <text:p>2200102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2001022" table:style-name="ce99">
              <text:p>2200102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Q7516A</text:p>
            </table:table-cell>
            <table:table-cell office:value-type="float" office:value="12000" table:style-name="ce94">
              <text:p>12 000</text:p>
            </table:table-cell>
            <table:table-cell office:value-type="string" table:style-name="ce109">
              <text:p>bk</text:p>
            </table:table-cell>
            <table:table-cell office:value-type="float" office:value="5200" table:style-name="ce340">
              <text:p>5200</text:p>
            </table:table-cell>
            <table:table-cell office:value-type="float" office:value="1100" table:style-name="ce362">
              <text:p>1100</text:p>
            </table:table-cell>
            <table:table-cell office:value-type="float" office:value="1000" table:style-name="ce362">
              <text:p>1000</text:p>
            </table:table-cell>
            <table:table-cell office:value-type="string" table:style-name="ce311">
              <text:p><text:s/>-</text:p>
            </table:table-cell>
            <table:table-cell office:value-type="float" office:value="550" table:style-name="ce96">
              <text:p>5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2013301" table:style-name="ce99">
              <text:p>2201330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2013302" table:style-name="ce99">
              <text:p>2201330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Z192A</text:p>
            </table:table-cell>
            <table:table-cell office:value-type="float" office:value="12000" table:style-name="ce94">
              <text:p>12 000</text:p>
            </table:table-cell>
            <table:table-cell office:value-type="string" table:style-name="ce109">
              <text:p>bk</text:p>
            </table:table-cell>
            <table:table-cell office:value-type="string" table:style-name="ce340">
              <text:p>M435 / M701 / M706</text:p>
            </table:table-cell>
            <table:table-cell office:value-type="float" office:value="1100" table:style-name="ce362">
              <text:p>1100</text:p>
            </table:table-cell>
            <table:table-cell office:value-type="float" office:value="1000" table:style-name="ce362">
              <text:p>1000</text:p>
            </table:table-cell>
            <table:table-cell office:value-type="string" table:style-name="ce311">
              <text:p><text:s/>-</text:p>
            </table:table-cell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010802121" table:style-name="ce99">
              <text:p>401080212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0108021210" table:style-name="ce99">
              <text:p>4010802121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hp</text:p>
            </table:table-cell>
            <table:table-cell office:value-type="string" table:style-name="ce93">
              <text:p>CF214A</text:p>
            </table:table-cell>
            <table:table-cell office:value-type="float" office:value="10000" table:style-name="ce94">
              <text:p>10 000</text:p>
            </table:table-cell>
            <table:table-cell office:value-type="string" table:style-name="ce109">
              <text:p>bk</text:p>
            </table:table-cell>
            <table:table-cell office:value-type="string" table:number-columns-spanned="1" table:number-rows-spanned="2" table:style-name="ce370">
              <text:p>M712 / M725</text:p>
            </table:table-cell>
            <table:table-cell office:value-type="float" office:value="1150" table:style-name="ce362">
              <text:p>1150</text:p>
            </table:table-cell>
            <table:table-cell office:value-type="float" office:value="1100" table:style-name="ce362">
              <text:p>1100</text:p>
            </table:table-cell>
            <table:table-cell office:value-type="string" table:style-name="ce311">
              <text:p><text:s/>-</text:p>
            </table:table-cell>
            <table:table-cell office:value-type="float" office:value="550" table:style-name="ce96">
              <text:p>5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F214X</text:p>
            </table:table-cell>
            <table:table-cell office:value-type="float" office:value="17500" table:style-name="ce94">
              <text:p>17 500</text:p>
            </table:table-cell>
            <table:table-cell office:value-type="string" table:style-name="ce109">
              <text:p>bk</text:p>
            </table:table-cell>
            <table:covered-table-cell/>
            <table:table-cell office:value-type="float" office:value="1450" table:style-name="ce362">
              <text:p>1450</text:p>
            </table:table-cell>
            <table:table-cell office:value-type="float" office:value="1400" table:style-name="ce362">
              <text:p>1400</text:p>
            </table:table-cell>
            <table:table-cell office:value-type="string" table:style-name="ce311">
              <text:p><text:s/>-</text:p>
            </table:table-cell>
            <table:table-cell office:value-type="float" office:value="550" table:style-name="ce96">
              <text:p>5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30960" table:style-name="ce99">
              <text:p>3096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309600" table:style-name="ce99">
              <text:p>30960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F218A</text:p>
            </table:table-cell>
            <table:table-cell office:value-type="float" office:value="1400" table:style-name="ce94">
              <text:p>1 400</text:p>
            </table:table-cell>
            <table:table-cell office:value-type="string" table:style-name="ce109">
              <text:p>bk</text:p>
            </table:table-cell>
            <table:table-cell office:value-type="string" table:style-name="ce349">
              <text:p>M104a, M130a, <text:s/>M132a, M132fn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string" table:style-name="ce311">
              <text:p><text:s/>-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797026710" table:style-name="ce99">
              <text:p>79702671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7970267011" table:style-name="ce99">
              <text:p>797026701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F230A</text:p>
            </table:table-cell>
            <table:table-cell office:value-type="float" office:value="1600" table:style-name="ce94">
              <text:p>1 600</text:p>
            </table:table-cell>
            <table:table-cell office:value-type="string" table:style-name="ce109">
              <text:p>bk</text:p>
            </table:table-cell>
            <table:table-cell office:value-type="string" table:style-name="ce349">
              <text:p>M227, M203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string" table:style-name="ce311">
              <text:p><text:s/>-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797026743" table:style-name="ce99">
              <text:p>79702674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7970267033" table:style-name="ce99">
              <text:p>797026703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F230X</text:p>
            </table:table-cell>
            <table:table-cell office:value-type="float" office:value="3500" table:style-name="ce94">
              <text:p>3 500</text:p>
            </table:table-cell>
            <table:table-cell office:value-type="string" table:style-name="ce109">
              <text:p>bk</text:p>
            </table:table-cell>
            <table:table-cell office:value-type="string" table:style-name="ce349">
              <text:p>M227, M203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string" table:style-name="ce311">
              <text:p><text:s/>-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797026742" table:style-name="ce99">
              <text:p>79702674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7970267032" table:style-name="ce99">
              <text:p>797026703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F226A</text:p>
            </table:table-cell>
            <table:table-cell office:value-type="float" office:value="3100" table:style-name="ce94">
              <text:p>3 100</text:p>
            </table:table-cell>
            <table:table-cell office:value-type="string" table:style-name="ce109">
              <text:p>bk</text:p>
            </table:table-cell>
            <table:table-cell office:value-type="string" table:style-name="ce349">
              <text:p>M402, M426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2013630" table:style-name="ce99">
              <text:p>2201363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2013621" table:style-name="ce99">
              <text:p>2201362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F226X</text:p>
            </table:table-cell>
            <table:table-cell office:value-type="float" office:value="9000" table:style-name="ce94">
              <text:p>9 000</text:p>
            </table:table-cell>
            <table:table-cell office:value-type="string" table:style-name="ce109">
              <text:p>bk</text:p>
            </table:table-cell>
            <table:table-cell office:value-type="string" table:style-name="ce349">
              <text:p>M402, M426</text:p>
            </table:table-cell>
            <table:table-cell office:value-type="float" office:value="1050" table:style-name="ce362">
              <text:p>1050</text:p>
            </table:table-cell>
            <table:table-cell office:value-type="float" office:value="1000" table:style-name="ce362">
              <text:p>10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2013629" table:style-name="ce99">
              <text:p>22013629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2013623" table:style-name="ce99">
              <text:p>2201362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04">
              <text:p>hp</text:p>
            </table:table-cell>
            <table:table-cell office:value-type="string" table:style-name="ce105">
              <text:p>C4092A</text:p>
            </table:table-cell>
            <table:table-cell office:value-type="float" office:value="2500" table:style-name="ce106">
              <text:p>2 500</text:p>
            </table:table-cell>
            <table:table-cell office:value-type="string" table:style-name="ce107">
              <text:p>bk</text:p>
            </table:table-cell>
            <table:table-cell office:value-type="string" table:style-name="ce333">
              <text:p>1100 / 320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120" table:style-name="ce311">
              <text:p>12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0013010" table:style-name="ce99">
              <text:p>2001301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0013010120" table:style-name="ce99">
              <text:p>2001301012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3909A</text:p>
            </table:table-cell>
            <table:table-cell office:value-type="float" office:value="15000" table:style-name="ce94">
              <text:p>15 000</text:p>
            </table:table-cell>
            <table:table-cell office:value-type="string" table:style-name="ce109">
              <text:p>bk</text:p>
            </table:table-cell>
            <table:table-cell office:value-type="string" table:style-name="ce340">
              <text:p>5Si / 8000</text:p>
            </table:table-cell>
            <table:table-cell office:value-type="float" office:value="1400" table:style-name="ce362">
              <text:p>1400</text:p>
            </table:table-cell>
            <table:table-cell office:value-type="float" office:value="1250" table:style-name="ce362">
              <text:p>1250</text:p>
            </table:table-cell>
            <table:table-cell office:value-type="string" table:style-name="ce311">
              <text:p><text:s/>-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E390A</text:p>
            </table:table-cell>
            <table:table-cell office:value-type="float" office:value="10000" table:style-name="ce94">
              <text:p>10 000</text:p>
            </table:table-cell>
            <table:table-cell office:value-type="string" table:style-name="ce109">
              <text:p>bk</text:p>
            </table:table-cell>
            <table:table-cell office:value-type="string" table:style-name="ce340">
              <text:p>M601 / M602 / M603 / M4555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110" table:style-name="ce311">
              <text:p>11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15313314" table:style-name="ce99">
              <text:p>991531331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15313316" table:style-name="ce99">
              <text:p>9915313316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E390X</text:p>
            </table:table-cell>
            <table:table-cell office:value-type="float" office:value="24000" table:style-name="ce94">
              <text:p>24 000</text:p>
            </table:table-cell>
            <table:table-cell office:value-type="string" table:style-name="ce109">
              <text:p>bk</text:p>
            </table:table-cell>
            <table:table-cell office:value-type="string" table:style-name="ce340">
              <text:p>M602 / M603 / M4555</text:p>
            </table:table-cell>
            <table:table-cell office:value-type="float" office:value="1300" table:style-name="ce362">
              <text:p>1300</text:p>
            </table:table-cell>
            <table:table-cell office:value-type="float" office:value="1150" table:style-name="ce362">
              <text:p>1150</text:p>
            </table:table-cell>
            <table:table-cell office:value-type="float" office:value="110" table:style-name="ce311">
              <text:p>11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15313315" table:style-name="ce99">
              <text:p>991531331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15313317" table:style-name="ce99">
              <text:p>9915313317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hp</text:p>
            </table:table-cell>
            <table:table-cell office:value-type="string" table:style-name="ce93">
              <text:p>CF281A</text:p>
            </table:table-cell>
            <table:table-cell office:value-type="float" office:value="10500" table:style-name="ce94">
              <text:p>10 500</text:p>
            </table:table-cell>
            <table:table-cell office:value-type="string" table:style-name="ce109">
              <text:p>bk</text:p>
            </table:table-cell>
            <table:table-cell office:value-type="string" table:number-columns-spanned="1" table:number-rows-spanned="2" table:style-name="ce370">
              <text:p>M604 / M605 / M606 / M630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300" table:style-name="ce311">
              <text:p>300</text:p>
            </table:table-cell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1118121" table:style-name="ce99">
              <text:p>99111812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11181210" table:style-name="ce99">
              <text:p>991118121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F281X</text:p>
            </table:table-cell>
            <table:table-cell office:value-type="float" office:value="25000" table:style-name="ce94">
              <text:p>25 000</text:p>
            </table:table-cell>
            <table:table-cell office:value-type="string" table:style-name="ce109">
              <text:p>bk</text:p>
            </table:table-cell>
            <table:covered-table-cell/>
            <table:table-cell office:value-type="float" office:value="1400" table:style-name="ce362">
              <text:p>1400</text:p>
            </table:table-cell>
            <table:table-cell office:value-type="float" office:value="1250" table:style-name="ce362">
              <text:p>1250</text:p>
            </table:table-cell>
            <table:table-cell office:value-type="float" office:value="300" table:style-name="ce311">
              <text:p>300</text:p>
            </table:table-cell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1531340" table:style-name="ce99">
              <text:p>99153134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1531341" table:style-name="ce99">
              <text:p>99153134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hp</text:p>
            </table:table-cell>
            <table:table-cell office:value-type="string" table:style-name="ce93">
              <text:p>CF237A</text:p>
            </table:table-cell>
            <table:table-cell office:value-type="float" office:value="11000" table:style-name="ce94">
              <text:p>11 000</text:p>
            </table:table-cell>
            <table:table-cell office:value-type="string" table:style-name="ce109">
              <text:p>bk</text:p>
            </table:table-cell>
            <table:table-cell office:value-type="string" table:number-columns-spanned="1" table:number-rows-spanned="3" table:style-name="ce370">
              <text:p>M607n / M608n / M609dn / M631dn / M631h / M632fht</text:p>
            </table:table-cell>
            <table:table-cell office:value-type="float" office:value="1750" table:style-name="ce362">
              <text:p>1750</text:p>
            </table:table-cell>
            <table:table-cell office:value-type="float" office:value="1650" table:style-name="ce362">
              <text:p>1650</text:p>
            </table:table-cell>
            <table:table-cell office:value-type="float" office:value="400" table:style-name="ce311">
              <text:p>400</text:p>
            </table:table-cell>
            <table:table-cell office:value-type="float" office:value="700" table:style-name="ce96">
              <text:p>7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208" table:style-name="ce99">
              <text:p>99901208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901210" table:style-name="ce99">
              <text:p>9990121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F237X</text:p>
            </table:table-cell>
            <table:table-cell office:value-type="float" office:value="25000" table:style-name="ce94">
              <text:p>25 000</text:p>
            </table:table-cell>
            <table:table-cell office:value-type="string" table:style-name="ce109">
              <text:p>bk</text:p>
            </table:table-cell>
            <table:covered-table-cell/>
            <table:table-cell office:value-type="float" office:value="2650" table:style-name="ce362">
              <text:p>2650</text:p>
            </table:table-cell>
            <table:table-cell office:value-type="float" office:value="2550" table:style-name="ce362">
              <text:p>2550</text:p>
            </table:table-cell>
            <table:table-cell office:value-type="float" office:value="400" table:style-name="ce311">
              <text:p>400</text:p>
            </table:table-cell>
            <table:table-cell office:value-type="float" office:value="700" table:style-name="ce96">
              <text:p>7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209" table:style-name="ce99">
              <text:p>99901209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901212" table:style-name="ce99">
              <text:p>9990121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117">
              <text:p>CF237Y</text:p>
            </table:table-cell>
            <table:table-cell office:value-type="float" office:value="41000" table:style-name="ce118">
              <text:p>41 000</text:p>
            </table:table-cell>
            <table:table-cell office:value-type="string" table:style-name="ce116">
              <text:p>bk</text:p>
            </table:table-cell>
            <table:covered-table-cell/>
            <table:table-cell office:value-type="float" office:value="3550" table:style-name="ce362">
              <text:p>3550</text:p>
            </table:table-cell>
            <table:table-cell office:value-type="float" office:value="3450" table:style-name="ce362">
              <text:p>3450</text:p>
            </table:table-cell>
            <table:table-cell office:value-type="float" office:value="400" table:style-name="ce311">
              <text:p>400</text:p>
            </table:table-cell>
            <table:table-cell office:value-type="float" office:value="700" table:style-name="ce96">
              <text:p>7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211" table:style-name="ce99">
              <text:p>9990121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C364A</text:p>
            </table:table-cell>
            <table:table-cell office:value-type="float" office:value="10000" table:style-name="ce94">
              <text:p>10 000</text:p>
            </table:table-cell>
            <table:table-cell office:value-type="string" table:style-name="ce109">
              <text:p>bk</text:p>
            </table:table-cell>
            <table:table-cell office:value-type="string" table:style-name="ce340">
              <text:p>P4014 / P4015 / P4515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110" table:style-name="ce311">
              <text:p>11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12001205" table:style-name="ce99">
              <text:p>1200120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120012050" table:style-name="ce99">
              <text:p>12001205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C364X</text:p>
            </table:table-cell>
            <table:table-cell office:value-type="float" office:value="24000" table:style-name="ce94">
              <text:p>24 000</text:p>
            </table:table-cell>
            <table:table-cell office:value-type="string" table:style-name="ce109">
              <text:p>bk</text:p>
            </table:table-cell>
            <table:table-cell office:value-type="string" table:style-name="ce340">
              <text:p>P4015 / P4515</text:p>
            </table:table-cell>
            <table:table-cell office:value-type="float" office:value="1300" table:style-name="ce362">
              <text:p>1300</text:p>
            </table:table-cell>
            <table:table-cell office:value-type="float" office:value="1150" table:style-name="ce362">
              <text:p>1150</text:p>
            </table:table-cell>
            <table:table-cell office:value-type="float" office:value="110" table:style-name="ce311">
              <text:p>11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12001206" table:style-name="ce99">
              <text:p>12001206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120012060" table:style-name="ce99">
              <text:p>12001206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8061A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09">
              <text:p>bk</text:p>
            </table:table-cell>
            <table:table-cell office:value-type="float" office:value="4100" table:number-columns-spanned="1" table:number-rows-spanned="2" table:style-name="ce370">
              <text:p>410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550" table:style-name="ce362">
              <text:p>550</text:p>
            </table:table-cell>
            <table:table-cell office:value-type="string" table:style-name="ce311">
              <text:p><text:s/>-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8061X</text:p>
            </table:table-cell>
            <table:table-cell office:value-type="float" office:value="10000" table:style-name="ce94">
              <text:p>10 000</text:p>
            </table:table-cell>
            <table:table-cell office:value-type="string" table:style-name="ce109">
              <text:p>bk</text:p>
            </table:table-cell>
            <table:covered-table-cell/>
            <table:table-cell office:value-type="float" office:value="850" table:style-name="ce362">
              <text:p>850</text:p>
            </table:table-cell>
            <table:table-cell office:value-type="float" office:value="750" table:style-name="ce362">
              <text:p>750</text:p>
            </table:table-cell>
            <table:table-cell office:value-type="string" table:style-name="ce311">
              <text:p><text:s/>-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Q1338A</text:p>
            </table:table-cell>
            <table:table-cell office:value-type="float" office:value="12000" table:style-name="ce94">
              <text:p>12 000</text:p>
            </table:table-cell>
            <table:table-cell office:value-type="string" table:style-name="ce109">
              <text:p>bk</text:p>
            </table:table-cell>
            <table:table-cell office:value-type="float" office:value="4200" table:style-name="ce340">
              <text:p>4200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110" table:style-name="ce311">
              <text:p>11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Q1339A</text:p>
            </table:table-cell>
            <table:table-cell office:value-type="float" office:value="18000" table:style-name="ce94">
              <text:p>18 000</text:p>
            </table:table-cell>
            <table:table-cell office:value-type="string" table:style-name="ce109">
              <text:p>bk</text:p>
            </table:table-cell>
            <table:table-cell office:value-type="float" office:value="4300" table:style-name="ce340">
              <text:p>4300</text:p>
            </table:table-cell>
            <table:table-cell office:value-type="float" office:value="1200" table:style-name="ce362">
              <text:p>1200</text:p>
            </table:table-cell>
            <table:table-cell office:value-type="float" office:value="1050" table:style-name="ce362">
              <text:p>1050</text:p>
            </table:table-cell>
            <table:table-cell office:value-type="float" office:value="110" table:style-name="ce311">
              <text:p>11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hp</text:p>
            </table:table-cell>
            <table:table-cell office:value-type="string" table:style-name="ce93">
              <text:p>Q5942A</text:p>
            </table:table-cell>
            <table:table-cell office:value-type="float" office:value="10000" table:style-name="ce94">
              <text:p>10 000</text:p>
            </table:table-cell>
            <table:table-cell office:value-type="string" table:style-name="ce109">
              <text:p>bk</text:p>
            </table:table-cell>
            <table:table-cell office:value-type="string" table:number-columns-spanned="1" table:number-rows-spanned="2" table:style-name="ce370">
              <text:p>4250 / 4350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110" table:style-name="ce311">
              <text:p>11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Q5942X</text:p>
            </table:table-cell>
            <table:table-cell office:value-type="float" office:value="20000" table:style-name="ce94">
              <text:p>20 000</text:p>
            </table:table-cell>
            <table:table-cell office:value-type="string" table:style-name="ce109">
              <text:p>bk</text:p>
            </table:table-cell>
            <table:covered-table-cell/>
            <table:table-cell office:value-type="float" office:value="1300" table:style-name="ce362">
              <text:p>1300</text:p>
            </table:table-cell>
            <table:table-cell office:value-type="float" office:value="1150" table:style-name="ce362">
              <text:p>1150</text:p>
            </table:table-cell>
            <table:table-cell office:value-type="float" office:value="110" table:style-name="ce311">
              <text:p>11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00130201" table:style-name="ce99">
              <text:p>20013020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00130210" table:style-name="ce99">
              <text:p>20013021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Q5945A</text:p>
            </table:table-cell>
            <table:table-cell office:value-type="float" office:value="18000" table:style-name="ce94">
              <text:p>18 000</text:p>
            </table:table-cell>
            <table:table-cell office:value-type="string" table:style-name="ce109">
              <text:p>bk</text:p>
            </table:table-cell>
            <table:table-cell office:value-type="string" table:style-name="ce340">
              <text:p>4345 MFP</text:p>
            </table:table-cell>
            <table:table-cell office:value-type="float" office:value="1300" table:style-name="ce362">
              <text:p>1300</text:p>
            </table:table-cell>
            <table:table-cell office:value-type="float" office:value="1150" table:style-name="ce362">
              <text:p>1150</text:p>
            </table:table-cell>
            <table:table-cell office:value-type="float" office:value="110" table:style-name="ce311">
              <text:p>11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4182X</text:p>
            </table:table-cell>
            <table:table-cell office:value-type="float" office:value="20000" table:style-name="ce94">
              <text:p>20 000</text:p>
            </table:table-cell>
            <table:table-cell office:value-type="string" table:style-name="ce109">
              <text:p>bk</text:p>
            </table:table-cell>
            <table:table-cell office:value-type="string" table:style-name="ce340">
              <text:p>8100 / 8150</text:p>
            </table:table-cell>
            <table:table-cell office:value-type="float" office:value="1400" table:style-name="ce362">
              <text:p>1400</text:p>
            </table:table-cell>
            <table:table-cell office:value-type="float" office:value="1250" table:style-name="ce362">
              <text:p>1250</text:p>
            </table:table-cell>
            <table:table-cell office:value-type="string" table:style-name="ce311">
              <text:p><text:s/>-</text:p>
            </table:table-cell>
            <table:table-cell office:value-type="string" table:style-name="ce114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hp</text:p>
            </table:table-cell>
            <table:table-cell office:value-type="string" table:style-name="ce93">
              <text:p>C8543X</text:p>
            </table:table-cell>
            <table:table-cell office:value-type="float" office:value="30000" table:style-name="ce94">
              <text:p>30 000</text:p>
            </table:table-cell>
            <table:table-cell office:value-type="string" table:style-name="ce109">
              <text:p>bk</text:p>
            </table:table-cell>
            <table:table-cell office:value-type="string" table:style-name="ce340">
              <text:p>9000 / 9040 / 9050</text:p>
            </table:table-cell>
            <table:table-cell office:value-type="float" office:value="1650" table:style-name="ce362">
              <text:p>1650</text:p>
            </table:table-cell>
            <table:table-cell office:value-type="float" office:value="1500" table:style-name="ce362">
              <text:p>1500</text:p>
            </table:table-cell>
            <table:table-cell office:value-type="float" office:value="200" table:style-name="ce356">
              <text:p>200</text:p>
            </table:table-cell>
            <table:table-cell office:value-type="float" office:value="500" table:style-name="ce96">
              <text:p>5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20010211" table:style-name="ce99">
              <text:p>22001021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20010212" table:style-name="ce99">
              <text:p>22001021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10">
              <text:p>hp</text:p>
            </table:table-cell>
            <table:table-cell office:value-type="string" table:style-name="ce111">
              <text:p>CF325X</text:p>
            </table:table-cell>
            <table:table-cell office:value-type="float" office:value="34000" table:style-name="ce112">
              <text:p>34 000</text:p>
            </table:table-cell>
            <table:table-cell office:value-type="string" table:style-name="ce113">
              <text:p>bk</text:p>
            </table:table-cell>
            <table:table-cell office:value-type="string" table:style-name="ce334">
              <text:p>M806X / M806DN / M830Z</text:p>
            </table:table-cell>
            <table:table-cell office:value-type="float" office:value="1800" table:style-name="ce362">
              <text:p>1800</text:p>
            </table:table-cell>
            <table:table-cell office:value-type="float" office:value="1600" table:style-name="ce362">
              <text:p>1600</text:p>
            </table:table-cell>
            <table:table-cell office:value-type="float" office:value="200" table:style-name="ce357">
              <text:p>200</text:p>
            </table:table-cell>
            <table:table-cell office:value-type="float" office:value="500" table:style-name="ce114">
              <text:p>5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30303092" table:style-name="ce99">
              <text:p>3030309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</table:table-row-group>
        <table:table-row table:style-name="ro1">
          <table:table-cell office:value-type="string" table:style-name="ce121">
            <text:p>Заправка картриджей Samsung монохром</text:p>
          </table:table-cell>
          <table:table-cell table:style-name="ce122"/>
          <table:table-cell table:style-name="ce123"/>
          <table:table-cell table:number-columns-repeated="2" table:style-name="ce124"/>
          <table:table-cell table:number-columns-repeated="2" table:style-name="ce358"/>
          <table:table-cell table:style-name="ce125"/>
          <table:table-cell table:style-name="ce126"/>
          <table:table-cell table:style-name="ce60"/>
          <table:table-cell office:value-type="percentage" office:value="0" table:style-name="ce378">
            <text:p>0%</text:p>
          </table:table-cell>
          <table:table-cell table:style-name="ce60"/>
          <table:table-cell table:style-name="ce97"/>
          <table:table-cell office:value-type="float" office:value="0" table:style-name="ce98">
            <text:p>0 ₽</text:p>
          </table:table-cell>
          <table:table-cell office:value-type="float" office:value="0" table:style-name="ce98">
            <text:p>0 ₽</text:p>
          </table:table-cell>
          <table:table-cell table:style-name="ce43"/>
          <table:table-cell table:style-name="ce84"/>
          <table:table-cell office:value-type="float" office:value="0" table:style-name="ce100">
            <text:p>0</text:p>
          </table:table-cell>
          <table:table-cell office:value-type="currency" office:value="0" table:style-name="ce101">
            <text:p>$0,0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style-name="ce89"/>
          <table:table-cell table:style-name="ce84"/>
          <table:table-cell office:value-type="float" office:value="0" table:style-name="ce100">
            <text:p>0</text:p>
          </table:table-cell>
          <table:table-cell office:value-type="float" office:value="0" table:style-name="ce103">
            <text:p>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number-columns-repeated="16357" table:style-name="ce91"/>
        </table:table-row>
        <table:table-row-group>
          <table:table-row table:style-name="ro1">
            <table:table-cell office:value-type="string" table:style-name="ce104">
              <text:p>Samsung</text:p>
            </table:table-cell>
            <table:table-cell office:value-type="string" table:style-name="ce105">
              <text:p>ML-1210D3</text:p>
            </table:table-cell>
            <table:table-cell office:value-type="float" office:value="2500" table:style-name="ce106">
              <text:p>2 500</text:p>
            </table:table-cell>
            <table:table-cell office:value-type="string" table:style-name="ce127">
              <text:p>bk</text:p>
            </table:table-cell>
            <table:table-cell office:value-type="string" table:style-name="ce333">
              <text:p>ML-1010/20 / 1210/20/50 / 1430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23">
              <text:p>150</text:p>
            </table:table-cell>
            <table:table-cell office:value-type="float" office:value="250" table:style-name="ce108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128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0013017" table:style-name="ce99">
              <text:p>2001301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-1710D3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ML-1510 / 1710 / 1750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01052052" table:style-name="ce99">
              <text:p>9600105205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60010520530" table:style-name="ce99">
              <text:p>96001052053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-1520D3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ML-1520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01052052" table:style-name="ce99">
              <text:p>9600105205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60010520530" table:style-name="ce99">
              <text:p>96001052053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-6060D6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ML-1440 / 1450 / 6040 / 6060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office:value-type="float" office:value="300" table:style-name="ce311">
              <text:p>300</text:p>
            </table:table-cell>
            <table:table-cell office:value-type="float" office:value="500" table:style-name="ce96">
              <text:p>5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-1610D2</text:p>
            </table:table-cell>
            <table:table-cell office:value-type="float" office:value="2000" table:style-name="ce94">
              <text:p>2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ML-1610 / 1615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0105201" table:style-name="ce99">
              <text:p>960010520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60010520130" table:style-name="ce99">
              <text:p>96001052013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115">
              <text:p>ML-D1630A</text:p>
            </table:table-cell>
            <table:table-cell office:value-type="float" office:value="2000" table:style-name="ce94">
              <text:p>2 0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ML-1630 / SCX-4500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010524" table:style-name="ce99">
              <text:p>96001052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115">
              <text:p>MLT-D108S</text:p>
            </table:table-cell>
            <table:table-cell office:value-type="float" office:value="1500" table:style-name="ce94">
              <text:p>1 500</text:p>
            </table:table-cell>
            <table:table-cell office:value-type="string" table:style-name="ce95">
              <text:p>bk</text:p>
            </table:table-cell>
            <table:table-cell office:value-type="string" table:style-name="ce337">
              <text:p>ML-1640 / ML-1641 / ML-1645 / ML-2240 / ML-2241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0105195" table:style-name="ce99">
              <text:p>960010519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600105180" table:style-name="ce99">
              <text:p>960010518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8">
            <table:table-cell office:value-type="string" table:style-name="ce92">
              <text:p>Samsung</text:p>
            </table:table-cell>
            <table:table-cell office:value-type="string" table:style-name="ce115">
              <text:p>MLT-D104X</text:p>
            </table:table-cell>
            <table:table-cell office:value-type="float" office:value="700" table:style-name="ce94">
              <text:p>7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1">
              <text:p>ML-1660 / 1661 / 1665 / 1667 / 1671 / 1675 / 1677 / 1860 / 1865, SCX-3200 / 3205 / 3207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9">
            <table:table-cell office:value-type="string" table:style-name="ce92">
              <text:p>Samsung</text:p>
            </table:table-cell>
            <table:table-cell office:value-type="string" table:style-name="ce115">
              <text:p>MLT-D104S</text:p>
            </table:table-cell>
            <table:table-cell office:value-type="float" office:value="1500" table:style-name="ce94">
              <text:p>1 5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09025" table:style-name="ce99">
              <text:p>9990100902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9010090252" table:style-name="ce99">
              <text:p>99901009025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-2010D3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ML-2010 / 2015 / 2510 / 2570 / 2571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0105201" table:style-name="ce99">
              <text:p>960010520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60010520130" table:style-name="ce99">
              <text:p>96001052013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-2150D8</text:p>
            </table:table-cell>
            <table:table-cell office:value-type="float" office:value="8000" table:style-name="ce94">
              <text:p>8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ML-2150 / 5151 / 5152</text:p>
            </table:table-cell>
            <table:table-cell office:value-type="float" office:value="1150" table:style-name="ce362">
              <text:p>1150</text:p>
            </table:table-cell>
            <table:table-cell office:value-type="float" office:value="1100" table:style-name="ce362">
              <text:p>1100</text:p>
            </table:table-cell>
            <table:table-cell office:value-type="float" office:value="360" table:style-name="ce311">
              <text:p>360</text:p>
            </table:table-cell>
            <table:table-cell office:value-type="float" office:value="600" table:style-name="ce96">
              <text:p>6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T-D101S</text:p>
            </table:table-cell>
            <table:table-cell office:value-type="float" office:value="1500" table:style-name="ce94">
              <text:p>1 5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ML-2160 / 2165, 2167, 2168, SCX-3400 / 3405 /3407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0105498" table:style-name="ce99">
              <text:p>9600105498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60010549810" table:style-name="ce99">
              <text:p>96001054981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T-D111S</text:p>
            </table:table-cell>
            <table:table-cell office:value-type="float" office:value="1000" table:style-name="ce94">
              <text:p>1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SL-M2020 / SL-M2022 / SL-M207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116374" table:style-name="ce99">
              <text:p>9911637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1163740" table:style-name="ce99">
              <text:p>99116374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T-D111L</text:p>
            </table:table-cell>
            <table:table-cell office:value-type="float" office:value="1800" table:style-name="ce94">
              <text:p>1 8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SL-M2020 / SL-M2022 / SL-M2070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81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116379" table:style-name="ce99">
              <text:p>99116379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1163740" table:style-name="ce99">
              <text:p>99116374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0">
            <table:table-cell office:value-type="string" table:style-name="ce92">
              <text:p>Samsung</text:p>
            </table:table-cell>
            <table:table-cell office:value-type="string" table:style-name="ce93">
              <text:p>MLT-D115L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Xpress M2620 / M2820 / M2870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0105182" table:style-name="ce99">
              <text:p>960010518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600105181" table:style-name="ce99">
              <text:p>960010518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1">
            <table:table-cell office:value-type="string" table:style-name="ce92">
              <text:p>Samsung</text:p>
            </table:table-cell>
            <table:table-cell office:value-type="string" table:style-name="ce93">
              <text:p>MLT-D117S</text:p>
            </table:table-cell>
            <table:table-cell office:value-type="float" office:value="2500" table:style-name="ce94">
              <text:p>2 5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SCX-4650 / SCX-4655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05209950" table:style-name="ce99">
              <text:p>980520995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05209951" table:style-name="ce99">
              <text:p>980520995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2">
            <table:table-cell office:value-type="string" table:style-name="ce92">
              <text:p>Samsung</text:p>
            </table:table-cell>
            <table:table-cell office:value-type="string" table:style-name="ce93">
              <text:p>MLT-D119S</text:p>
            </table:table-cell>
            <table:table-cell office:value-type="float" office:value="2500" table:style-name="ce94">
              <text:p>2 5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ML-2010 / 2015 / 2510 / 2570 / 2571, ML-1610 / 1615, SCX-4321 / 4521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46">
              <text:p>150</text:p>
            </table:table-cell>
            <table:table-cell office:value-type="float" office:value="250" table:style-name="ce129">
              <text:p>250</text:p>
            </table:table-cell>
            <table:table-cell table:style-name="ce130"/>
            <table:table-cell office:value-type="percentage" office:value="0" table:style-name="ce382">
              <text:p>0%</text:p>
            </table:table-cell>
            <table:table-cell table:style-name="ce130"/>
            <table:table-cell office:value-type="float" office:value="0" table:style-name="ce132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133"/>
            <table:table-cell office:value-type="float" office:value="9600105201" table:style-name="ce99">
              <text:p>9600105201</text:p>
            </table:table-cell>
            <table:table-cell office:value-type="float" office:value="0" table:style-name="ce134">
              <text:p>0</text:p>
            </table:table-cell>
            <table:table-cell office:value-type="currency" office:value="0" table:style-name="ce135">
              <text:p>$0,00</text:p>
            </table:table-cell>
            <table:table-cell office:value-type="float" office:value="0" table:style-name="ce136">
              <text:p>0,00 ₽</text:p>
            </table:table-cell>
            <table:table-cell office:value-type="float" office:value="0" table:style-name="ce137">
              <text:p>0</text:p>
            </table:table-cell>
            <table:table-cell table:style-name="ce138"/>
            <table:table-cell office:value-type="float" office:value="960010520130" table:style-name="ce99">
              <text:p>960010520130</text:p>
            </table:table-cell>
            <table:table-cell office:value-type="float" office:value="0" table:style-name="ce134">
              <text:p>0</text:p>
            </table:table-cell>
            <table:table-cell office:value-type="float" office:value="0" table:style-name="ce137">
              <text:p>0</text:p>
            </table:table-cell>
            <table:table-cell office:value-type="float" office:value="0" table:style-name="ce136">
              <text:p>0,00 ₽</text:p>
            </table:table-cell>
            <table:table-cell office:value-type="float" office:value="0" table:style-name="ce137">
              <text:p>0</text:p>
            </table:table-cell>
            <table:table-cell table:number-columns-repeated="16357" table:style-name="ce130"/>
          </table:table-row>
          <table:table-row table:style-name="ro13">
            <table:table-cell office:value-type="string" table:style-name="ce92">
              <text:p>Samsung</text:p>
            </table:table-cell>
            <table:table-cell office:value-type="string" table:style-name="ce93">
              <text:p>MLT-D103S</text:p>
            </table:table-cell>
            <table:table-cell office:value-type="float" office:value="1500" table:style-name="ce94">
              <text:p>1 5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ML-2950 / 2955, SCX-4727 / 4728 / 4729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T-D103L</text:p>
            </table:table-cell>
            <table:table-cell office:value-type="float" office:value="2500" table:style-name="ce94">
              <text:p>2 5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0105493" table:style-name="ce99">
              <text:p>960010549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6001054990" table:style-name="ce99">
              <text:p>9600105499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4">
            <table:table-cell office:value-type="string" table:style-name="ce139">
              <text:p>Samsung</text:p>
            </table:table-cell>
            <table:table-cell office:value-type="string" table:style-name="ce140">
              <text:p>MLT-D105S</text:p>
            </table:table-cell>
            <table:table-cell office:value-type="float" office:value="1500" table:style-name="ce141">
              <text:p>1 500</text:p>
            </table:table-cell>
            <table:table-cell office:value-type="string" table:style-name="ce142">
              <text:p>bk</text:p>
            </table:table-cell>
            <table:table-cell office:value-type="string" table:number-columns-spanned="1" table:number-rows-spanned="2" table:style-name="ce368">
              <text:p>ML-1910 / 1915 / 2525 / 2540 / 2580, SCX-4600 / 4610, 4623, SF-650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47">
              <text:p>150</text:p>
            </table:table-cell>
            <table:table-cell office:value-type="float" office:value="250" table:style-name="ce143">
              <text:p>250</text:p>
            </table:table-cell>
            <table:table-cell table:style-name="ce130"/>
            <table:table-cell office:value-type="percentage" office:value="0" table:style-name="ce378">
              <text:p>0%</text:p>
            </table:table-cell>
            <table:table-cell table:style-name="ce130"/>
            <table:table-cell office:value-type="float" office:value="0" table:style-name="ce132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133"/>
            <table:table-cell table:style-name="ce99"/>
            <table:table-cell office:value-type="float" office:value="0" table:style-name="ce134">
              <text:p>0</text:p>
            </table:table-cell>
            <table:table-cell office:value-type="currency" office:value="0" table:style-name="ce135">
              <text:p>$0,00</text:p>
            </table:table-cell>
            <table:table-cell office:value-type="float" office:value="0" table:style-name="ce136">
              <text:p>0,00 ₽</text:p>
            </table:table-cell>
            <table:table-cell office:value-type="float" office:value="0" table:style-name="ce137">
              <text:p>0</text:p>
            </table:table-cell>
            <table:table-cell table:style-name="ce138"/>
            <table:table-cell table:style-name="ce99"/>
            <table:table-cell office:value-type="float" office:value="0" table:style-name="ce134">
              <text:p>0</text:p>
            </table:table-cell>
            <table:table-cell office:value-type="float" office:value="0" table:style-name="ce137">
              <text:p>0</text:p>
            </table:table-cell>
            <table:table-cell office:value-type="float" office:value="0" table:style-name="ce136">
              <text:p>0,00 ₽</text:p>
            </table:table-cell>
            <table:table-cell office:value-type="float" office:value="0" table:style-name="ce137">
              <text:p>0</text:p>
            </table:table-cell>
            <table:table-cell table:number-columns-repeated="16357" table:style-name="ce130"/>
          </table:table-row>
          <table:table-row table:style-name="ro1">
            <table:table-cell office:value-type="string" table:style-name="ce139">
              <text:p>Samsung</text:p>
            </table:table-cell>
            <table:table-cell office:value-type="string" table:style-name="ce140">
              <text:p>MLT-D105L</text:p>
            </table:table-cell>
            <table:table-cell office:value-type="float" office:value="2500" table:style-name="ce141">
              <text:p>2 500</text:p>
            </table:table-cell>
            <table:table-cell office:value-type="string" table:style-name="ce142">
              <text:p>bk</text:p>
            </table:table-cell>
            <table:covered-table-cell/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150" table:style-name="ce327">
              <text:p>150</text:p>
            </table:table-cell>
            <table:table-cell office:value-type="float" office:value="250" table:style-name="ce144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0109121" table:style-name="ce99">
              <text:p>960010912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6001091230" table:style-name="ce99">
              <text:p>9600109123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T-D106S</text:p>
            </table:table-cell>
            <table:table-cell office:value-type="float" office:value="2000" table:style-name="ce94">
              <text:p>2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ML-2245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6245241" table:style-name="ce99">
              <text:p>99624524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-2250D5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ML-2250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-2550DA</text:p>
            </table:table-cell>
            <table:table-cell office:value-type="float" office:value="10000" table:style-name="ce94">
              <text:p>10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ML-2550 / 2551 / 2552</text:p>
            </table:table-cell>
            <table:table-cell office:value-type="float" office:value="1150" table:style-name="ce362">
              <text:p>1150</text:p>
            </table:table-cell>
            <table:table-cell office:value-type="float" office:value="1100" table:style-name="ce362">
              <text:p>11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450" table:style-name="ce96">
              <text:p>4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7">
            <table:table-cell office:value-type="string" table:style-name="ce92">
              <text:p>Samsung</text:p>
            </table:table-cell>
            <table:table-cell office:value-type="string" table:style-name="ce93">
              <text:p>ML-2850A</text:p>
            </table:table-cell>
            <table:table-cell office:value-type="float" office:value="2000" table:style-name="ce94">
              <text:p>2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ML-2850 / 2851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-2850B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650" table:style-name="ce362">
              <text:p>6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05209021" table:style-name="ce99">
              <text:p>980520902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05209030" table:style-name="ce99">
              <text:p>980520903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Samsung</text:p>
            </table:table-cell>
            <table:table-cell office:value-type="string" table:style-name="ce93">
              <text:p>ML-D3050A</text:p>
            </table:table-cell>
            <table:table-cell office:value-type="float" office:value="4000" table:style-name="ce94">
              <text:p>4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ML-3050 / 3051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700" table:style-name="ce362">
              <text:p>7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-D3050B</text:p>
            </table:table-cell>
            <table:table-cell office:value-type="float" office:value="8000" table:style-name="ce94">
              <text:p>8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850" table:style-name="ce362">
              <text:p>850</text:p>
            </table:table-cell>
            <table:table-cell office:value-type="float" office:value="800" table:style-name="ce362">
              <text:p>8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01057" table:style-name="ce99">
              <text:p>9600105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600105700" table:style-name="ce99">
              <text:p>960010570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Samsung</text:p>
            </table:table-cell>
            <table:table-cell office:value-type="string" table:style-name="ce93">
              <text:p>MLT-D203S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3" table:style-name="ce370">
              <text:p>M-3820 / M3870 / M-4020DN / M4070FR</text:p>
            </table:table-cell>
            <table:table-cell office:value-type="float" office:value="900" table:style-name="ce362">
              <text:p>900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T-D203L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0520109" table:style-name="ce99">
              <text:p>980520109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05201030" table:style-name="ce99">
              <text:p>980520103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T-D203E</text:p>
            </table:table-cell>
            <table:table-cell office:value-type="float" office:value="10000" table:style-name="ce94">
              <text:p>10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1000" table:style-name="ce362">
              <text:p>1000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0520108" table:style-name="ce99">
              <text:p>980520108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05201040" table:style-name="ce99">
              <text:p>980520104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T-D203U</text:p>
            </table:table-cell>
            <table:table-cell office:value-type="float" office:value="15000" table:style-name="ce94">
              <text:p>15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M-4020DN / M4070FR</text:p>
            </table:table-cell>
            <table:table-cell office:value-type="float" office:value="700" table:style-name="ce362">
              <text:p>700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220" table:style-name="ce311">
              <text:p>22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Samsung</text:p>
            </table:table-cell>
            <table:table-cell office:value-type="string" table:style-name="ce93">
              <text:p>MLT-D205S</text:p>
            </table:table-cell>
            <table:table-cell office:value-type="float" office:value="2000" table:style-name="ce94">
              <text:p>2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ML-3310 / 3710, SCX-4833 / 5637</text:p>
            </table:table-cell>
            <table:table-cell office:value-type="float" office:value="900" table:style-name="ce362">
              <text:p>900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T-D205L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1000" table:style-name="ce362">
              <text:p>1000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01053028" table:style-name="ce99">
              <text:p>96001053028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6001053029" table:style-name="ce99">
              <text:p>96001053029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T-D205E</text:p>
            </table:table-cell>
            <table:table-cell office:value-type="float" office:value="10000" table:style-name="ce94">
              <text:p>10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ML-3710, SCX-5637</text:p>
            </table:table-cell>
            <table:table-cell office:value-type="float" office:value="1050" table:style-name="ce362">
              <text:p>1050</text:p>
            </table:table-cell>
            <table:table-cell office:value-type="float" office:value="1000" table:style-name="ce362">
              <text:p>10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0105340" table:style-name="ce99">
              <text:p>960010534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600105341" table:style-name="ce99">
              <text:p>960010534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Samsung</text:p>
            </table:table-cell>
            <table:table-cell office:value-type="string" table:style-name="ce93">
              <text:p>MLT-D305S</text:p>
            </table:table-cell>
            <table:table-cell office:value-type="float" office:value="7000" table:style-name="ce94">
              <text:p>7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ML-3750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T-D305L</text:p>
            </table:table-cell>
            <table:table-cell office:value-type="float" office:value="15000" table:style-name="ce94">
              <text:p>15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700" table:style-name="ce362">
              <text:p>700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116414" table:style-name="ce99">
              <text:p>9911641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1164140" table:style-name="ce99">
              <text:p>99116414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Samsung</text:p>
            </table:table-cell>
            <table:table-cell office:value-type="string" table:style-name="ce93">
              <text:p>ML-D3470A</text:p>
            </table:table-cell>
            <table:table-cell office:value-type="float" office:value="4000" table:style-name="ce94">
              <text:p>4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ML-3470 / 3471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-D3470B</text:p>
            </table:table-cell>
            <table:table-cell office:value-type="float" office:value="10000" table:style-name="ce94">
              <text:p>10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116445" table:style-name="ce99">
              <text:p>9911644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1164450" table:style-name="ce99">
              <text:p>99116445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Samsung</text:p>
            </table:table-cell>
            <table:table-cell office:value-type="string" table:style-name="ce93">
              <text:p>ML-3560D6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ML-3560 / 3561</text:p>
            </table:table-cell>
            <table:table-cell office:value-type="float" office:value="800" table:style-name="ce362">
              <text:p>800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250" table:style-name="ce311">
              <text:p>250</text:p>
            </table:table-cell>
            <table:table-cell office:value-type="float" office:value="450" table:style-name="ce96">
              <text:p>4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-3560DB</text:p>
            </table:table-cell>
            <table:table-cell office:value-type="float" office:value="12000" table:style-name="ce94">
              <text:p>12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office:value-type="float" office:value="250" table:style-name="ce311">
              <text:p>250</text:p>
            </table:table-cell>
            <table:table-cell office:value-type="float" office:value="450" table:style-name="ce96">
              <text:p>4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-4500D3</text:p>
            </table:table-cell>
            <table:table-cell office:value-type="float" office:value="2500" table:style-name="ce94">
              <text:p>2 5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ML-4500 / 4600</text:p>
            </table:table-cell>
            <table:table-cell office:value-type="float" office:value="700" table:style-name="ce362">
              <text:p>700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Samsung</text:p>
            </table:table-cell>
            <table:table-cell office:value-type="string" table:style-name="ce93">
              <text:p>ML-D4550A</text:p>
            </table:table-cell>
            <table:table-cell office:value-type="float" office:value="10000" table:style-name="ce94">
              <text:p>10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ML-4550 / 4551</text:p>
            </table:table-cell>
            <table:table-cell office:value-type="float" office:value="1150" table:style-name="ce362">
              <text:p>1150</text:p>
            </table:table-cell>
            <table:table-cell office:value-type="float" office:value="1100" table:style-name="ce362">
              <text:p>1100</text:p>
            </table:table-cell>
            <table:table-cell office:value-type="float" office:value="400" table:style-name="ce311">
              <text:p>400</text:p>
            </table:table-cell>
            <table:table-cell office:value-type="float" office:value="700" table:style-name="ce96">
              <text:p>7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-D4550B</text:p>
            </table:table-cell>
            <table:table-cell office:value-type="float" office:value="20000" table:style-name="ce94">
              <text:p>20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1350" table:style-name="ce362">
              <text:p>1350</text:p>
            </table:table-cell>
            <table:table-cell office:value-type="float" office:value="1300" table:style-name="ce362">
              <text:p>1300</text:p>
            </table:table-cell>
            <table:table-cell office:value-type="float" office:value="400" table:style-name="ce311">
              <text:p>400</text:p>
            </table:table-cell>
            <table:table-cell office:value-type="float" office:value="700" table:style-name="ce96">
              <text:p>7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SF-5100D3</text:p>
            </table:table-cell>
            <table:table-cell office:value-type="float" office:value="2500" table:style-name="ce94">
              <text:p>2 5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SF-515 / 530 / 531 / 5100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SCX-4100D3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SCX-4100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01052052" table:style-name="ce99">
              <text:p>9600105205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60010520530" table:style-name="ce99">
              <text:p>96001052053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SCX-D4200A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SCX-4200 / 4220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116372" table:style-name="ce99">
              <text:p>9911637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11637210" table:style-name="ce99">
              <text:p>991163721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115">
              <text:p>MLT-D109S</text:p>
            </table:table-cell>
            <table:table-cell office:value-type="float" office:value="2500" table:style-name="ce94">
              <text:p>2 5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SCX-4300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116373" table:style-name="ce99">
              <text:p>9911637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1163730" table:style-name="ce99">
              <text:p>99116373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Samsung</text:p>
            </table:table-cell>
            <table:table-cell office:value-type="string" table:style-name="ce93">
              <text:p>SCX-4720D3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SCX-4520/ 4720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SCX-4720D5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750" table:style-name="ce362">
              <text:p>750</text:p>
            </table:table-cell>
            <table:table-cell office:value-type="float" office:value="700" table:style-name="ce362">
              <text:p>7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05209023" table:style-name="ce99">
              <text:p>980520902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SCX-4521D3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SCX-4321 / 4521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0105201" table:style-name="ce99">
              <text:p>960010520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60010520130" table:style-name="ce99">
              <text:p>96001052013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SCX-D4725A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style-name="ce344">
              <text:p>SCX-4725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116397" table:style-name="ce99">
              <text:p>9911639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1163970" table:style-name="ce99">
              <text:p>99116397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Samsung</text:p>
            </table:table-cell>
            <table:table-cell office:value-type="string" table:style-name="ce93">
              <text:p>MLT-D209S</text:p>
            </table:table-cell>
            <table:table-cell office:value-type="float" office:value="2000" table:style-name="ce94">
              <text:p>2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4">
              <text:p>SCX-4824 / 4828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T-D209L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01013" table:style-name="ce99">
              <text:p>9600101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60010130" table:style-name="ce99">
              <text:p>96001013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SCX-4216D3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SCX-4016/4216, SF-560/ 565/ 750/ 755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01052052" table:style-name="ce99">
              <text:p>9600105205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60010520530" table:style-name="ce99">
              <text:p>96001052053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5">
            <table:table-cell office:value-type="string" table:style-name="ce92">
              <text:p>Samsung</text:p>
            </table:table-cell>
            <table:table-cell office:value-type="string" table:style-name="ce93">
              <text:p>SCX-D5530A</text:p>
            </table:table-cell>
            <table:table-cell office:value-type="float" office:value="4000" table:style-name="ce94">
              <text:p>4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SCX-5330 / 5530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SCX-D5530B</text:p>
            </table:table-cell>
            <table:table-cell office:value-type="float" office:value="8000" table:style-name="ce94">
              <text:p>8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700" table:style-name="ce362">
              <text:p>700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3">
            <table:table-cell office:value-type="string" table:style-name="ce92">
              <text:p>Samsung</text:p>
            </table:table-cell>
            <table:table-cell office:value-type="string" table:style-name="ce93">
              <text:p>MLT-D208S</text:p>
            </table:table-cell>
            <table:table-cell office:value-type="float" office:value="4000" table:style-name="ce94">
              <text:p>4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SCX-5635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MLT-D208L</text:p>
            </table:table-cell>
            <table:table-cell office:value-type="float" office:value="10000" table:style-name="ce94">
              <text:p>10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Samsung</text:p>
            </table:table-cell>
            <table:table-cell office:value-type="string" table:style-name="ce93">
              <text:p>SCX-6320D8</text:p>
            </table:table-cell>
            <table:table-cell office:value-type="float" office:value="8000" table:style-name="ce94">
              <text:p>8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SCX- 6220/6320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office:value-type="float" office:value="300" table:style-name="ce311">
              <text:p>300</text:p>
            </table:table-cell>
            <table:table-cell office:value-type="float" office:value="500" table:style-name="ce96">
              <text:p>5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10">
              <text:p>Samsung</text:p>
            </table:table-cell>
            <table:table-cell office:value-type="string" table:style-name="ce111">
              <text:p>SCX-5312D6</text:p>
            </table:table-cell>
            <table:table-cell office:value-type="float" office:value="6000" table:style-name="ce112">
              <text:p>6 000</text:p>
            </table:table-cell>
            <table:table-cell office:value-type="string" table:style-name="ce145">
              <text:p>bk</text:p>
            </table:table-cell>
            <table:table-cell office:value-type="string" table:style-name="ce334">
              <text:p>SCX-830 / 835 / 5112 / 515 / 5312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250" table:style-name="ce311">
              <text:p>250</text:p>
            </table:table-cell>
            <table:table-cell office:value-type="float" office:value="400" table:style-name="ce114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10">
              <text:p>Samsung</text:p>
            </table:table-cell>
            <table:table-cell office:value-type="string" table:style-name="ce111">
              <text:p>MLT-D704S</text:p>
            </table:table-cell>
            <table:table-cell office:value-type="float" office:value="25000" table:style-name="ce112">
              <text:p>25 000</text:p>
            </table:table-cell>
            <table:table-cell office:value-type="string" table:style-name="ce145">
              <text:p>bk</text:p>
            </table:table-cell>
            <table:table-cell office:value-type="string" table:style-name="ce334">
              <text:p>Samsung MultiXpress SL-K3250NR / K3300nr</text:p>
            </table:table-cell>
            <table:table-cell office:value-type="float" office:value="2000" table:style-name="ce362">
              <text:p>2000</text:p>
            </table:table-cell>
            <table:table-cell office:value-type="float" office:value="1950" table:style-name="ce362">
              <text:p>1950</text:p>
            </table:table-cell>
            <table:table-cell office:value-type="float" office:value="660" table:style-name="ce311">
              <text:p>660</text:p>
            </table:table-cell>
            <table:table-cell office:value-type="float" office:value="1100" table:style-name="ce114">
              <text:p>11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70782" table:style-name="ce99">
              <text:p>9897078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</table:table-row-group>
        <table:table-row table:style-name="ro1">
          <table:table-cell office:value-type="string" table:style-name="ce121">
            <text:p>Заправка картриджей Canon монохром</text:p>
          </table:table-cell>
          <table:table-cell table:style-name="ce146"/>
          <table:table-cell table:style-name="ce147"/>
          <table:table-cell table:style-name="ce124"/>
          <table:table-cell table:style-name="ce148"/>
          <table:table-cell table:style-name="ce363"/>
          <table:table-cell table:style-name="ce359"/>
          <table:table-cell table:style-name="ce149"/>
          <table:table-cell table:style-name="ce126"/>
          <table:table-cell table:style-name="ce60"/>
          <table:table-cell office:value-type="percentage" office:value="0" table:style-name="ce378">
            <text:p>0%</text:p>
          </table:table-cell>
          <table:table-cell table:style-name="ce60"/>
          <table:table-cell table:style-name="ce97"/>
          <table:table-cell office:value-type="float" office:value="0" table:style-name="ce98">
            <text:p>0 ₽</text:p>
          </table:table-cell>
          <table:table-cell office:value-type="float" office:value="0" table:style-name="ce98">
            <text:p>0 ₽</text:p>
          </table:table-cell>
          <table:table-cell table:style-name="ce43"/>
          <table:table-cell table:style-name="ce84"/>
          <table:table-cell office:value-type="float" office:value="0" table:style-name="ce100">
            <text:p>0</text:p>
          </table:table-cell>
          <table:table-cell office:value-type="currency" office:value="0" table:style-name="ce101">
            <text:p>$0,0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style-name="ce89"/>
          <table:table-cell table:style-name="ce84"/>
          <table:table-cell office:value-type="float" office:value="0" table:style-name="ce100">
            <text:p>0</text:p>
          </table:table-cell>
          <table:table-cell office:value-type="float" office:value="0" table:style-name="ce103">
            <text:p>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number-columns-repeated="16357" table:style-name="ce91"/>
        </table:table-row>
        <table:table-row-group>
          <table:table-row table:style-name="ro1">
            <table:table-cell office:value-type="string" table:style-name="ce104">
              <text:p>Canon</text:p>
            </table:table-cell>
            <table:table-cell office:value-type="string" table:style-name="ce105">
              <text:p>EP-22</text:p>
            </table:table-cell>
            <table:table-cell office:value-type="float" office:value="2500" table:style-name="ce106">
              <text:p>2 500</text:p>
            </table:table-cell>
            <table:table-cell office:value-type="string" table:style-name="ce127">
              <text:p>bk</text:p>
            </table:table-cell>
            <table:table-cell office:value-type="string" table:style-name="ce333">
              <text:p>LBP 800 / 810 / 112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150" table:style-name="ce323">
              <text:p>150</text:p>
            </table:table-cell>
            <table:table-cell office:value-type="float" office:value="250" table:style-name="ce108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0013010" table:style-name="ce99">
              <text:p>2001301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0013010120" table:style-name="ce99">
              <text:p>2001301012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Canon</text:p>
            </table:table-cell>
            <table:table-cell office:value-type="string" table:style-name="ce93">
              <text:p>EP-25</text:p>
            </table:table-cell>
            <table:table-cell office:value-type="float" office:value="2500" table:style-name="ce94">
              <text:p>2 5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LBP 121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120" table:style-name="ce311">
              <text:p>120</text:p>
            </table:table-cell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6">
            <table:table-cell office:value-type="string" table:style-name="ce92">
              <text:p>Canon</text:p>
            </table:table-cell>
            <table:table-cell office:value-type="string" table:style-name="ce93">
              <text:p>EP-27</text:p>
            </table:table-cell>
            <table:table-cell office:value-type="float" office:value="2500" table:style-name="ce94">
              <text:p>2 5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LBP-3200, LaserBase MF3228 / 5630 / 5650 / 5730 / 5750 / 5770 / 3110 / 324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120081" table:style-name="ce99">
              <text:p>12008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12008130" table:style-name="ce99">
              <text:p>1200813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Canon</text:p>
            </table:table-cell>
            <table:table-cell office:value-type="string" table:style-name="ce93">
              <text:p>C-703</text:p>
            </table:table-cell>
            <table:table-cell office:value-type="float" office:value="2000" table:style-name="ce94">
              <text:p>2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LBP-2900 / 300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Canon</text:p>
            </table:table-cell>
            <table:table-cell office:value-type="string" table:style-name="ce93">
              <text:p>C-706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MF-6530 / 6540 / 6550 / 6560 / 658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Canon</text:p>
            </table:table-cell>
            <table:table-cell office:value-type="string" table:style-name="ce93">
              <text:p>C-708</text:p>
            </table:table-cell>
            <table:table-cell office:value-type="float" office:value="2500" table:style-name="ce94">
              <text:p>2 5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Laser Shot LBP3300, i-SENSYS LBP336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120" table:style-name="ce311">
              <text:p>120</text:p>
            </table:table-cell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Canon</text:p>
            </table:table-cell>
            <table:table-cell office:value-type="string" table:style-name="ce93">
              <text:p>C-708H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Laser Shot LBP3300, i-SENSYS LBP336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Canon</text:p>
            </table:table-cell>
            <table:table-cell office:value-type="string" table:style-name="ce93">
              <text:p>C-710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i-SENSYS LBP346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Canon</text:p>
            </table:table-cell>
            <table:table-cell office:value-type="string" table:style-name="ce93">
              <text:p>C-710H</text:p>
            </table:table-cell>
            <table:table-cell office:value-type="float" office:value="12000" table:style-name="ce94">
              <text:p>12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i-SENSYS LBP3460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750" table:style-name="ce362">
              <text:p>75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Canon</text:p>
            </table:table-cell>
            <table:table-cell office:value-type="string" table:style-name="ce93">
              <text:p>C-712</text:p>
            </table:table-cell>
            <table:table-cell office:value-type="float" office:value="1500" table:style-name="ce94">
              <text:p>1 5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i-SENSYS LBP3010 / 310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Canon</text:p>
            </table:table-cell>
            <table:table-cell office:value-type="string" table:style-name="ce93">
              <text:p>C-713</text:p>
            </table:table-cell>
            <table:table-cell office:value-type="float" office:value="2000" table:style-name="ce94">
              <text:p>2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i-SENSYS LBP325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120" table:style-name="ce311">
              <text:p>120</text:p>
            </table:table-cell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Canon</text:p>
            </table:table-cell>
            <table:table-cell office:value-type="string" table:style-name="ce93">
              <text:p>C-715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i-SENSYS LBP3310 / 3369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Canon</text:p>
            </table:table-cell>
            <table:table-cell office:value-type="string" table:style-name="ce93">
              <text:p>C-715H</text:p>
            </table:table-cell>
            <table:table-cell office:value-type="float" office:value="7000" table:style-name="ce94">
              <text:p>7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i-SENSYS LBP3310 / 337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Canon</text:p>
            </table:table-cell>
            <table:table-cell office:value-type="string" table:style-name="ce93">
              <text:p>C-725</text:p>
            </table:table-cell>
            <table:table-cell office:value-type="float" office:value="1600" table:style-name="ce94">
              <text:p>1 6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i-SENSYS LBP6000 / LBP6020 / MF301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Canon</text:p>
            </table:table-cell>
            <table:table-cell office:value-type="string" table:style-name="ce93">
              <text:p>C-726</text:p>
            </table:table-cell>
            <table:table-cell office:value-type="float" office:value="2100" table:style-name="ce94">
              <text:p>2 1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i-SENSYS LBP620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120" table:style-name="ce311">
              <text:p>120</text:p>
            </table:table-cell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Canon</text:p>
            </table:table-cell>
            <table:table-cell office:value-type="string" table:style-name="ce93">
              <text:p>C-724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i-SENSYS LBP6750 / LBP678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Canon</text:p>
            </table:table-cell>
            <table:table-cell office:value-type="string" table:style-name="ce93">
              <text:p>C-724H</text:p>
            </table:table-cell>
            <table:table-cell office:value-type="float" office:value="12500" table:style-name="ce94">
              <text:p>12 5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6">
            <table:table-cell office:value-type="string" table:style-name="ce92">
              <text:p>Canon</text:p>
            </table:table-cell>
            <table:table-cell office:value-type="string" table:style-name="ce93">
              <text:p>C-728</text:p>
            </table:table-cell>
            <table:table-cell office:value-type="float" office:value="2100" table:style-name="ce94">
              <text:p>2 1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i-SENSYS MF4410 / 4430 / 4450 / 4550 / 4570 / 4580 / MF4730 / MF4750 / MF4780 / MF4870 / MF489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8">
            <table:table-cell office:value-type="string" table:style-name="ce92">
              <text:p>Canon</text:p>
            </table:table-cell>
            <table:table-cell office:value-type="string" table:style-name="ce93">
              <text:p>C-719</text:p>
            </table:table-cell>
            <table:table-cell office:value-type="float" office:value="2100" table:style-name="ce94">
              <text:p>2 1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i-SENSYS LBP6300 / LBP6310 / LBP6650 / LBP6670, LBP6680 / MF5840 / MF5880 / MF5940 / MF598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6">
            <table:table-cell office:value-type="string" table:style-name="ce92">
              <text:p>Canon</text:p>
            </table:table-cell>
            <table:table-cell office:value-type="string" table:style-name="ce93">
              <text:p>C-719H</text:p>
            </table:table-cell>
            <table:table-cell office:value-type="float" office:value="6400" table:style-name="ce94">
              <text:p>6 4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Canon</text:p>
            </table:table-cell>
            <table:table-cell office:value-type="string" table:style-name="ce93">
              <text:p>C-720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i-SENSYS MF668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7">
            <table:table-cell office:value-type="string" table:style-name="ce92">
              <text:p>Canon</text:p>
            </table:table-cell>
            <table:table-cell office:value-type="string" table:style-name="ce93">
              <text:p>C-052</text:p>
            </table:table-cell>
            <table:table-cell office:value-type="float" office:value="3100" table:style-name="ce94">
              <text:p>3 1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SENSYS 212dw / LBP SENSYS 214dw / LBP SENSYS 215x / MF 421dw / MF 426dw / MF 428x / MF 429x</text:p>
            </table:table-cell>
            <table:table-cell office:value-type="float" office:value="700" table:style-name="ce362">
              <text:p>700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100" table:style-name="ce311">
              <text:p>10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2">
            <table:table-cell office:value-type="string" table:style-name="ce92">
              <text:p>Canon</text:p>
            </table:table-cell>
            <table:table-cell office:value-type="string" table:style-name="ce93">
              <text:p>C-052H</text:p>
            </table:table-cell>
            <table:table-cell office:value-type="float" office:value="9200" table:style-name="ce94">
              <text:p>9 2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1000" table:style-name="ce362">
              <text:p>1000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100" table:style-name="ce311">
              <text:p>10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Canon</text:p>
            </table:table-cell>
            <table:table-cell office:value-type="string" table:style-name="ce93">
              <text:p>FX-2</text:p>
            </table:table-cell>
            <table:table-cell office:value-type="float" office:value="2700" table:style-name="ce94">
              <text:p>2 7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L500/ 550/ 600/ 5000 700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Canon</text:p>
            </table:table-cell>
            <table:table-cell office:value-type="string" table:style-name="ce93">
              <text:p>FX-3</text:p>
            </table:table-cell>
            <table:table-cell office:value-type="float" office:value="2500" table:style-name="ce94">
              <text:p>2 5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L60/ 90/ 240/ 250/ 260/ 295 / 30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Canon</text:p>
            </table:table-cell>
            <table:table-cell office:value-type="string" table:style-name="ce93">
              <text:p>FX-4</text:p>
            </table:table-cell>
            <table:table-cell office:value-type="float" office:value="4000" table:style-name="ce94">
              <text:p>4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L800/ 90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Canon</text:p>
            </table:table-cell>
            <table:table-cell office:value-type="string" table:style-name="ce93">
              <text:p>FX-6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L100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Canon</text:p>
            </table:table-cell>
            <table:table-cell office:value-type="string" table:style-name="ce93">
              <text:p>FX-7</text:p>
            </table:table-cell>
            <table:table-cell office:value-type="float" office:value="4500" table:style-name="ce94">
              <text:p>4 5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L200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6">
            <table:table-cell office:value-type="string" table:style-name="ce92">
              <text:p>Canon</text:p>
            </table:table-cell>
            <table:table-cell office:value-type="string" table:style-name="ce93">
              <text:p>FX-10</text:p>
            </table:table-cell>
            <table:table-cell office:value-type="float" office:value="2000" table:style-name="ce94">
              <text:p>2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L100 / L120, i-SENSYS MF-4018 / 4120 / 4140 / 4150 / 4660 / 469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0109112" table:style-name="ce99">
              <text:p>98010911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010911220" table:style-name="ce99">
              <text:p>9801091122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Canon</text:p>
            </table:table-cell>
            <table:table-cell office:value-type="string" table:style-name="ce93">
              <text:p>Cartridge-T</text:p>
            </table:table-cell>
            <table:table-cell office:value-type="float" office:value="3500" table:style-name="ce94">
              <text:p>3 5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L380S / L390 / L400, PC-D320 / 34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Canon</text:p>
            </table:table-cell>
            <table:table-cell office:value-type="string" table:style-name="ce93">
              <text:p>A-30</text:p>
            </table:table-cell>
            <table:table-cell office:value-type="float" office:value="3500" table:style-name="ce94">
              <text:p>3 5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FC 1 / 2 / 3 / 4 / 5 / 6, PC 6 / 7</text:p>
            </table:table-cell>
            <table:table-cell office:value-type="string" table:style-name="ce362">
              <text:p><text:s/>-</text:p>
            </table:table-cell>
            <table:table-cell office:value-type="string" table:style-name="ce362">
              <text:p><text:s/>-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table:style-name="ce97"/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Canon</text:p>
            </table:table-cell>
            <table:table-cell office:value-type="string" table:style-name="ce93">
              <text:p>E-30</text:p>
            </table:table-cell>
            <table:table-cell office:value-type="float" office:value="4000" table:style-name="ce94">
              <text:p>4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PC 860 / 890 / 880, FC 108 / 128 / 208 / 228 / 200 / 220 / 336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1200301" table:style-name="ce99">
              <text:p>120030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12003020" table:style-name="ce99">
              <text:p>1200302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Canon</text:p>
            </table:table-cell>
            <table:table-cell office:value-type="string" table:style-name="ce93">
              <text:p>E-16</text:p>
            </table:table-cell>
            <table:table-cell office:value-type="float" office:value="2000" table:style-name="ce94">
              <text:p>2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00130061" table:style-name="ce99">
              <text:p>20013006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2001300600" table:style-name="ce99">
              <text:p>200130060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Canon</text:p>
            </table:table-cell>
            <table:table-cell office:value-type="string" table:style-name="ce93">
              <text:p>Cartridge-M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SmartBase PC1210D / 1230D / 1270D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10">
              <text:p>Canon</text:p>
            </table:table-cell>
            <table:table-cell office:value-type="string" table:style-name="ce111">
              <text:p>C-EXV40</text:p>
            </table:table-cell>
            <table:table-cell office:value-type="float" office:value="6000" table:style-name="ce112">
              <text:p>6 000</text:p>
            </table:table-cell>
            <table:table-cell office:value-type="string" table:style-name="ce145">
              <text:p>bk</text:p>
            </table:table-cell>
            <table:table-cell office:value-type="string" table:style-name="ce334">
              <text:p>iR-1133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150" table:style-name="ce324">
              <text:p>150</text:p>
            </table:table-cell>
            <table:table-cell office:value-type="float" office:value="250" table:style-name="ce114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5616015" table:style-name="ce99">
              <text:p>99561601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56160150" table:style-name="ce99">
              <text:p>995616015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8">
            <table:table-cell office:value-type="string" table:style-name="ce110">
              <text:p>Canon</text:p>
            </table:table-cell>
            <table:table-cell office:value-type="string" table:style-name="ce111">
              <text:p>C-057</text:p>
            </table:table-cell>
            <table:table-cell office:value-type="float" office:value="3100" table:style-name="ce112">
              <text:p>3 100</text:p>
            </table:table-cell>
            <table:table-cell office:value-type="string" table:style-name="ce145">
              <text:p>bk</text:p>
            </table:table-cell>
            <table:table-cell office:value-type="string" table:number-columns-spanned="1" table:number-rows-spanned="2" table:style-name="ce370">
              <text:p>LBP228x / LBP226dw / LBP223dw / MF449x / MF446x / MF445dw / MF443dw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200" table:style-name="ce324">
              <text:p>200</text:p>
            </table:table-cell>
            <table:table-cell office:value-type="float" office:value="400" table:style-name="ce114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8">
            <table:table-cell office:value-type="string" table:style-name="ce110">
              <text:p>Canon</text:p>
            </table:table-cell>
            <table:table-cell office:value-type="string" table:style-name="ce111">
              <text:p>C-057h</text:p>
            </table:table-cell>
            <table:table-cell office:value-type="float" office:value="10000" table:style-name="ce112">
              <text:p>10 000</text:p>
            </table:table-cell>
            <table:table-cell office:value-type="string" table:style-name="ce145">
              <text:p>bk</text:p>
            </table:table-cell>
            <table:covered-table-cell/>
            <table:table-cell office:value-type="float" office:value="900" table:style-name="ce362">
              <text:p>900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200" table:style-name="ce324">
              <text:p>200</text:p>
            </table:table-cell>
            <table:table-cell office:value-type="float" office:value="400" table:style-name="ce114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2013645" table:style-name="ce99">
              <text:p>2201364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07343" table:style-name="ce99">
              <text:p>40734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110">
              <text:p>Canon</text:p>
            </table:table-cell>
            <table:table-cell office:value-type="string" table:style-name="ce111">
              <text:p>C-041</text:p>
            </table:table-cell>
            <table:table-cell office:value-type="float" office:value="10000" table:style-name="ce112">
              <text:p>10 000</text:p>
            </table:table-cell>
            <table:table-cell office:value-type="string" table:style-name="ce145">
              <text:p>bk</text:p>
            </table:table-cell>
            <table:table-cell office:value-type="string" table:number-columns-spanned="1" table:number-rows-spanned="2" table:style-name="ce370">
              <text:p><text:s/>i-SENSYS LBP312x</text:p>
            </table:table-cell>
            <table:table-cell office:value-type="float" office:value="1050" table:style-name="ce362">
              <text:p>1050</text:p>
            </table:table-cell>
            <table:table-cell office:value-type="float" office:value="1000" table:style-name="ce362">
              <text:p>1000</text:p>
            </table:table-cell>
            <table:table-cell table:style-name="ce311"/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10">
              <text:p>Canon</text:p>
            </table:table-cell>
            <table:table-cell office:value-type="string" table:style-name="ce111">
              <text:p>C-041H</text:p>
            </table:table-cell>
            <table:table-cell office:value-type="float" office:value="20000" table:style-name="ce112">
              <text:p>20 000</text:p>
            </table:table-cell>
            <table:table-cell office:value-type="string" table:style-name="ce145">
              <text:p>bk</text:p>
            </table:table-cell>
            <table:covered-table-cell/>
            <table:table-cell office:value-type="float" office:value="1350" table:style-name="ce362">
              <text:p>1350</text:p>
            </table:table-cell>
            <table:table-cell office:value-type="float" office:value="1250" table:style-name="ce362">
              <text:p>1250</text:p>
            </table:table-cell>
            <table:table-cell table:style-name="ce311"/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</table:table-row-group>
        <table:table-row table:style-name="ro1">
          <table:table-cell office:value-type="string" table:style-name="ce121">
            <text:p>Заправка картриджей Brother монохром</text:p>
          </table:table-cell>
          <table:table-cell table:style-name="ce146"/>
          <table:table-cell table:style-name="ce147"/>
          <table:table-cell table:style-name="ce124"/>
          <table:table-cell table:style-name="ce148"/>
          <table:table-cell table:number-columns-repeated="2" table:style-name="ce359"/>
          <table:table-cell table:style-name="ce149"/>
          <table:table-cell table:style-name="ce126"/>
          <table:table-cell table:style-name="ce150"/>
          <table:table-cell office:value-type="percentage" office:value="0" table:style-name="ce378">
            <text:p>0%</text:p>
          </table:table-cell>
          <table:table-cell table:style-name="ce150"/>
          <table:table-cell table:style-name="ce97"/>
          <table:table-cell office:value-type="float" office:value="0" table:style-name="ce98">
            <text:p>0 ₽</text:p>
          </table:table-cell>
          <table:table-cell office:value-type="float" office:value="0" table:style-name="ce98">
            <text:p>0 ₽</text:p>
          </table:table-cell>
          <table:table-cell table:style-name="ce151"/>
          <table:table-cell table:style-name="ce99"/>
          <table:table-cell office:value-type="float" office:value="0" table:style-name="ce100">
            <text:p>0</text:p>
          </table:table-cell>
          <table:table-cell office:value-type="currency" office:value="0" table:style-name="ce101">
            <text:p>$0,0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style-name="ce89"/>
          <table:table-cell table:style-name="ce99"/>
          <table:table-cell office:value-type="float" office:value="0" table:style-name="ce100">
            <text:p>0</text:p>
          </table:table-cell>
          <table:table-cell office:value-type="float" office:value="0" table:style-name="ce103">
            <text:p>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number-columns-repeated="16357" table:style-name="ce150"/>
        </table:table-row>
        <table:table-row-group>
          <table:table-row table:style-name="ro6">
            <table:table-cell office:value-type="string" table:style-name="ce104">
              <text:p>Brother</text:p>
            </table:table-cell>
            <table:table-cell office:value-type="string" table:style-name="ce105">
              <text:p>TN-1075</text:p>
            </table:table-cell>
            <table:table-cell office:value-type="float" office:value="1000" table:style-name="ce106">
              <text:p>1 000</text:p>
            </table:table-cell>
            <table:table-cell office:value-type="string" table:style-name="ce127">
              <text:p>bk</text:p>
            </table:table-cell>
            <table:table-cell office:value-type="string" table:style-name="ce333">
              <text:p>HL - 1010 / HL-1110 / HL-1012 / HL-1112 / DCP-1510 / DCP-1512 / MFC-1810 / MFC-1815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350" table:style-name="ce362">
              <text:p>350</text:p>
            </table:table-cell>
            <table:table-cell table:style-name="ce323"/>
            <table:table-cell table:style-name="ce108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010816" table:style-name="ce99">
              <text:p>98010816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010815" table:style-name="ce99">
              <text:p>98010815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04">
              <text:p>Brother</text:p>
            </table:table-cell>
            <table:table-cell office:value-type="string" table:style-name="ce105">
              <text:p>TN-1095</text:p>
            </table:table-cell>
            <table:table-cell office:value-type="float" office:value="1500" table:style-name="ce106">
              <text:p>1 500</text:p>
            </table:table-cell>
            <table:table-cell office:value-type="string" table:style-name="ce127">
              <text:p>bk</text:p>
            </table:table-cell>
            <table:table-cell office:value-type="string" table:style-name="ce333">
              <text:p>HL-1202R / HL-1223WR / DCP-1602R / DCP-1623WR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350" table:style-name="ce362">
              <text:p>350</text:p>
            </table:table-cell>
            <table:table-cell table:style-name="ce323"/>
            <table:table-cell table:style-name="ce108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4002210" table:style-name="ce99">
              <text:p>98400221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4002212" table:style-name="ce99">
              <text:p>98400221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6">
            <table:table-cell office:value-type="string" table:style-name="ce92">
              <text:p>Brother</text:p>
            </table:table-cell>
            <table:table-cell office:value-type="string" table:style-name="ce93">
              <text:p>TN-2075</text:p>
            </table:table-cell>
            <table:table-cell office:value-type="float" office:value="2500" table:style-name="ce94">
              <text:p>2 5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HL - 2030 / 2040 / 2070, <text:s text:c="2"/>DCP - 7010 / 7025, <text:s/>MFC - 7420 / 7820 <text:s text:c="2"/>/ <text:s text:c="2"/>FAX-2825 / 2920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40221" table:style-name="ce99">
              <text:p>984022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402210" table:style-name="ce99">
              <text:p>9840221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Brother</text:p>
            </table:table-cell>
            <table:table-cell office:value-type="string" table:style-name="ce93">
              <text:p>TN-2080</text:p>
            </table:table-cell>
            <table:table-cell office:value-type="float" office:value="700" table:style-name="ce94">
              <text:p>7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HL - 2130, DCP-7055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450" table:style-name="ce362">
              <text:p>4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4002208" table:style-name="ce99">
              <text:p>984002208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40022080" table:style-name="ce99">
              <text:p>984002208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Brother</text:p>
            </table:table-cell>
            <table:table-cell office:value-type="string" table:style-name="ce93">
              <text:p>TN-2085</text:p>
            </table:table-cell>
            <table:table-cell office:value-type="float" office:value="1500" table:style-name="ce94">
              <text:p>1 5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HL - 2035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550" table:style-name="ce362">
              <text:p>5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402213" table:style-name="ce99">
              <text:p>9840221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4022130" table:style-name="ce99">
              <text:p>98402213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6">
            <table:table-cell office:value-type="string" table:style-name="ce92">
              <text:p>Brother</text:p>
            </table:table-cell>
            <table:table-cell office:value-type="string" table:style-name="ce93">
              <text:p>TN-2135</text:p>
            </table:table-cell>
            <table:table-cell office:value-type="float" office:value="1500" table:style-name="ce94">
              <text:p>1 5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HL - 2140 / 2142 / 2150 / 2170, MFC-7320 / 7440 / 7840, DCP-7030 / 7032 / 7045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550" table:style-name="ce362">
              <text:p>5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6">
            <table:table-cell office:value-type="string" table:style-name="ce92">
              <text:p>Brother</text:p>
            </table:table-cell>
            <table:table-cell office:value-type="string" table:style-name="ce93">
              <text:p>TN-2175</text:p>
            </table:table-cell>
            <table:table-cell office:value-type="float" office:value="2600" table:style-name="ce94">
              <text:p>2 6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HL - 2140 / 2142 / 2150 / 2170, MFC-7320 / 7440 / 7840, DCP-7030 / 7032 / 7045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550" table:style-name="ce362">
              <text:p>5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0108015" table:style-name="ce99">
              <text:p>9010801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Brother</text:p>
            </table:table-cell>
            <table:table-cell office:value-type="string" table:style-name="ce93">
              <text:p>TN-2090</text:p>
            </table:table-cell>
            <table:table-cell office:value-type="float" office:value="1000" table:style-name="ce94">
              <text:p>1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HL-2132 / DCP-7057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402212" table:style-name="ce99">
              <text:p>9840221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402214" table:style-name="ce99">
              <text:p>98402214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6">
            <table:table-cell office:value-type="string" table:style-name="ce92">
              <text:p>Brother</text:p>
            </table:table-cell>
            <table:table-cell office:value-type="string" table:style-name="ce93">
              <text:p>TN-2235</text:p>
            </table:table-cell>
            <table:table-cell office:value-type="float" office:value="1500" table:style-name="ce94">
              <text:p>1 5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HL - 2240 / 2250, DCP-7060 / 7065 / 7070, MFC-7360 / 786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402211" table:style-name="ce99">
              <text:p>9840221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4022110" table:style-name="ce99">
              <text:p>98402211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6">
            <table:table-cell office:value-type="string" table:style-name="ce92">
              <text:p>Brother</text:p>
            </table:table-cell>
            <table:table-cell office:value-type="string" table:style-name="ce93">
              <text:p>TN-2275</text:p>
            </table:table-cell>
            <table:table-cell office:value-type="float" office:value="2600" table:style-name="ce94">
              <text:p>2 6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HL - 2240 / 2250, DCP-7060 / 7065 / 7070, MFC-7360 / 7860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4022040" table:style-name="ce99">
              <text:p>98402204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40220400" table:style-name="ce99">
              <text:p>984022040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9">
            <table:table-cell office:value-type="string" table:style-name="ce92">
              <text:p>Brother</text:p>
            </table:table-cell>
            <table:table-cell office:value-type="string" table:style-name="ce93">
              <text:p>TN-2375</text:p>
            </table:table-cell>
            <table:table-cell office:value-type="float" office:value="2600" table:style-name="ce94">
              <text:p>2 6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L2300D, HL-L2340DW, HL-L2360DN, HL-L2365DW, DCP-L2500D, DCP-L2520DW, DCP-L2540DN, DCP-L2560DW, MFC-L2700DW, MFC-L2720DW, MFC-L2740DW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116376" table:style-name="ce99">
              <text:p>99116376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1163760" table:style-name="ce99">
              <text:p>99116376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Brother</text:p>
            </table:table-cell>
            <table:table-cell office:value-type="string" table:style-name="ce93">
              <text:p>TN-3030</text:p>
            </table:table-cell>
            <table:table-cell office:value-type="float" office:value="3500" table:style-name="ce94">
              <text:p>3 5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HL - 5130 / 5140 / 5150 / 5170, MFC-8040 / 8440 / 884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550" table:style-name="ce362">
              <text:p>5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Brother</text:p>
            </table:table-cell>
            <table:table-cell office:value-type="string" table:style-name="ce93">
              <text:p>TN-3060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HL - 5130 / 5140 / 5150 / 5170, MFC-8040 / 8440 / 8840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750" table:style-name="ce362">
              <text:p>7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Brother</text:p>
            </table:table-cell>
            <table:table-cell office:value-type="string" table:style-name="ce93">
              <text:p>TN-3130</text:p>
            </table:table-cell>
            <table:table-cell office:value-type="float" office:value="3500" table:style-name="ce94">
              <text:p>3 5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HL - 5240 / 5250 / 5270 / 5280, DCP-8065 / 886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550" table:style-name="ce362">
              <text:p>5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Brother</text:p>
            </table:table-cell>
            <table:table-cell office:value-type="string" table:style-name="ce93">
              <text:p>TN-3170</text:p>
            </table:table-cell>
            <table:table-cell office:value-type="float" office:value="7000" table:style-name="ce94">
              <text:p>7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HL - 5240 / 5250 / 5270 / 5280, DCP-8065 / 8860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650" table:style-name="ce362">
              <text:p>6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40224" table:style-name="ce99">
              <text:p>984022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402240" table:style-name="ce99">
              <text:p>9840224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Brother</text:p>
            </table:table-cell>
            <table:table-cell office:value-type="string" table:style-name="ce93">
              <text:p>TN-3230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HL - 5240 / 5250 / 5270 / 5280, DCP-8065 / 8860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4022021" table:style-name="ce99">
              <text:p>98402202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Brother</text:p>
            </table:table-cell>
            <table:table-cell office:value-type="string" table:style-name="ce93">
              <text:p>TN-3280</text:p>
            </table:table-cell>
            <table:table-cell office:value-type="float" office:value="8000" table:style-name="ce94">
              <text:p>8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HL - 5340 / 5350 / 5370, MFC-8880, DCP-8085</text:p>
            </table:table-cell>
            <table:table-cell office:value-type="float" office:value="700" table:style-name="ce362">
              <text:p>700</text:p>
            </table:table-cell>
            <table:table-cell office:value-type="float" office:value="650" table:style-name="ce362">
              <text:p>6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9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4022035" table:style-name="ce99">
              <text:p>98402203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4022036" table:style-name="ce99">
              <text:p>984022036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6">
            <table:table-cell office:value-type="string" table:style-name="ce92">
              <text:p>Brother</text:p>
            </table:table-cell>
            <table:table-cell office:value-type="string" table:style-name="ce93">
              <text:p>TN-3480</text:p>
            </table:table-cell>
            <table:table-cell office:value-type="float" office:value="8000" table:style-name="ce94">
              <text:p>8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HL - 5100 / 5200 / 6250 / 6300 / 6400 / DCPL5500 / 6600 / MFCL5700 / 5750 / 6800 / 6900</text:p>
            </table:table-cell>
            <table:table-cell office:value-type="float" office:value="800" table:style-name="ce362">
              <text:p>800</text:p>
            </table:table-cell>
            <table:table-cell office:value-type="float" office:value="700" table:style-name="ce362">
              <text:p>7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40228" table:style-name="ce99">
              <text:p>9840228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40229" table:style-name="ce99">
              <text:p>9840229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Brother</text:p>
            </table:table-cell>
            <table:table-cell office:value-type="string" table:style-name="ce93">
              <text:p>TN-3380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HL-6180/5440/50/70, DCP8110/8250, MCF8510/20/8950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80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4022041" table:style-name="ce99">
              <text:p>98402204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4022043" table:style-name="ce99">
              <text:p>98402204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Brother</text:p>
            </table:table-cell>
            <table:table-cell office:value-type="string" table:style-name="ce93">
              <text:p>TN-3380</text:p>
            </table:table-cell>
            <table:table-cell office:value-type="float" office:value="8000" table:style-name="ce94">
              <text:p>8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HL-6180/5440/50/70, DCP8110/8250, MCF8510/20/8950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700" table:style-name="ce362">
              <text:p>7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4022041" table:style-name="ce99">
              <text:p>98402204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4022043" table:style-name="ce99">
              <text:p>98402204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10">
              <text:p>Brother</text:p>
            </table:table-cell>
            <table:table-cell office:value-type="string" table:style-name="ce111">
              <text:p>TN-3390</text:p>
            </table:table-cell>
            <table:table-cell office:value-type="float" office:value="12000" table:style-name="ce112">
              <text:p>12 000</text:p>
            </table:table-cell>
            <table:table-cell office:value-type="string" table:style-name="ce145">
              <text:p>bk</text:p>
            </table:table-cell>
            <table:table-cell office:value-type="string" table:style-name="ce343">
              <text:p>DCP-8250, HL-6180 MFC- 8950</text:p>
            </table:table-cell>
            <table:table-cell office:value-type="float" office:value="700" table:style-name="ce362">
              <text:p>700</text:p>
            </table:table-cell>
            <table:table-cell office:value-type="float" office:value="600" table:style-name="ce362">
              <text:p>600</text:p>
            </table:table-cell>
            <table:table-cell table:style-name="ce324"/>
            <table:table-cell table:style-name="ce114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6240260" table:style-name="ce99">
              <text:p>99624026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10">
              <text:p>Brother</text:p>
            </table:table-cell>
            <table:table-cell office:value-type="string" table:style-name="ce111">
              <text:p>TN-3520</text:p>
            </table:table-cell>
            <table:table-cell office:value-type="float" office:value="20000" table:style-name="ce112">
              <text:p>20 000</text:p>
            </table:table-cell>
            <table:table-cell office:value-type="string" table:style-name="ce145">
              <text:p>bk</text:p>
            </table:table-cell>
            <table:table-cell office:value-type="string" table:style-name="ce343">
              <text:p>HLL6400, MFC6900</text:p>
            </table:table-cell>
            <table:table-cell office:value-type="float" office:value="1350" table:style-name="ce362">
              <text:p>1350</text:p>
            </table:table-cell>
            <table:table-cell office:value-type="float" office:value="1300" table:style-name="ce362">
              <text:p>1300</text:p>
            </table:table-cell>
            <table:table-cell table:style-name="ce324"/>
            <table:table-cell table:style-name="ce114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</table:table-row-group>
        <table:table-row table:style-name="ro1">
          <table:table-cell office:value-type="string" table:style-name="ce121">
            <text:p>Заправка картриджей Xerox монохром</text:p>
          </table:table-cell>
          <table:table-cell table:style-name="ce146"/>
          <table:table-cell table:style-name="ce147"/>
          <table:table-cell table:style-name="ce124"/>
          <table:table-cell table:style-name="ce148"/>
          <table:table-cell table:number-columns-repeated="2" table:style-name="ce363"/>
          <table:table-cell table:style-name="ce149"/>
          <table:table-cell table:style-name="ce126"/>
          <table:table-cell table:style-name="ce60"/>
          <table:table-cell office:value-type="percentage" office:value="0" table:style-name="ce378">
            <text:p>0%</text:p>
          </table:table-cell>
          <table:table-cell table:style-name="ce60"/>
          <table:table-cell table:style-name="ce97"/>
          <table:table-cell office:value-type="float" office:value="0" table:style-name="ce98">
            <text:p>0 ₽</text:p>
          </table:table-cell>
          <table:table-cell office:value-type="float" office:value="0" table:style-name="ce98">
            <text:p>0 ₽</text:p>
          </table:table-cell>
          <table:table-cell table:style-name="ce43"/>
          <table:table-cell table:style-name="ce84"/>
          <table:table-cell office:value-type="float" office:value="0" table:style-name="ce100">
            <text:p>0</text:p>
          </table:table-cell>
          <table:table-cell office:value-type="currency" office:value="0" table:style-name="ce101">
            <text:p>$0,0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style-name="ce89"/>
          <table:table-cell table:style-name="ce84"/>
          <table:table-cell office:value-type="float" office:value="0" table:style-name="ce100">
            <text:p>0</text:p>
          </table:table-cell>
          <table:table-cell office:value-type="float" office:value="0" table:style-name="ce103">
            <text:p>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number-columns-repeated="16357" table:style-name="ce91"/>
        </table:table-row>
        <table:table-row-group>
          <table:table-row table:style-name="ro1">
            <table:table-cell office:value-type="string" table:style-name="ce104">
              <text:p>Xerox</text:p>
            </table:table-cell>
            <table:table-cell office:value-type="string" table:style-name="ce105">
              <text:p>106R00586</text:p>
            </table:table-cell>
            <table:table-cell office:value-type="float" office:value="6000" table:style-name="ce106">
              <text:p>6 000</text:p>
            </table:table-cell>
            <table:table-cell office:value-type="string" table:style-name="ce127">
              <text:p>bk</text:p>
            </table:table-cell>
            <table:table-cell office:value-type="string" table:style-name="ce333">
              <text:p>WC M15 / 15i / 312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650" table:style-name="ce362">
              <text:p>650</text:p>
            </table:table-cell>
            <table:table-cell table:style-name="ce323"/>
            <table:table-cell office:value-type="string" table:style-name="ce108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34723" table:style-name="ce99">
              <text:p>9893472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6R02773</text:p>
            </table:table-cell>
            <table:table-cell office:value-type="float" office:value="1500" table:style-name="ce94">
              <text:p>1 5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Xerox Ph 3020/WC 3025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550" table:style-name="ce362">
              <text:p>55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6R01048</text:p>
            </table:table-cell>
            <table:table-cell office:value-type="float" office:value="8000" table:style-name="ce94">
              <text:p>8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WC M20 / 20i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750" table:style-name="ce362">
              <text:p>75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006R01278</text:p>
            </table:table-cell>
            <table:table-cell office:value-type="float" office:value="8000" table:style-name="ce94">
              <text:p>8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WC 4118p / 4118x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750" table:style-name="ce362">
              <text:p>75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999210" table:style-name="ce99">
              <text:p>98999921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13R00667</text:p>
            </table:table-cell>
            <table:table-cell office:value-type="float" office:value="3500" table:style-name="ce94">
              <text:p>3 5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WC PE16/16e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013R00607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WC PE114e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013R00606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WC PE120 / 120i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550" table:style-name="ce362">
              <text:p>55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013R00621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WC PE22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01052061" table:style-name="ce99">
              <text:p>9600105206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6001052065" table:style-name="ce99">
              <text:p>96001052065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Xerox</text:p>
            </table:table-cell>
            <table:table-cell office:value-type="string" table:style-name="ce115">
              <text:p>106R01378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PHASER 3100 MFP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115">
              <text:p>106R01379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750" table:style-name="ce362">
              <text:p>750</text:p>
            </table:table-cell>
            <table:table-cell office:value-type="float" office:value="650" table:style-name="ce362">
              <text:p>6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6200222" table:style-name="ce99">
              <text:p>99620022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6200230" table:style-name="ce99">
              <text:p>99620023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Xerox</text:p>
            </table:table-cell>
            <table:table-cell office:value-type="string" table:style-name="ce93">
              <text:p>113R00735</text:p>
            </table:table-cell>
            <table:table-cell office:value-type="float" office:value="2000" table:style-name="ce94">
              <text:p>2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PHASER 3200MFP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13R00730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680304" table:style-name="ce99">
              <text:p>98968030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6803040" table:style-name="ce99">
              <text:p>989680304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Xerox</text:p>
            </table:table-cell>
            <table:table-cell office:value-type="string" table:style-name="ce93">
              <text:p>106R01485</text:p>
            </table:table-cell>
            <table:table-cell office:value-type="float" office:value="2000" table:style-name="ce94">
              <text:p>2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WC 3210 / 322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99919054" table:style-name="ce99">
              <text:p>9899991905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999190560" table:style-name="ce99">
              <text:p>98999919056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6R01487</text:p>
            </table:table-cell>
            <table:table-cell office:value-type="float" office:value="4100" table:style-name="ce94">
              <text:p>4 1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600" table:style-name="ce362">
              <text:p>600</text:p>
            </table:table-cell>
            <table:table-cell office:value-type="float" office:value="550" table:style-name="ce362">
              <text:p>5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99919055" table:style-name="ce99">
              <text:p>9899991905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999190550" table:style-name="ce99">
              <text:p>98999919055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Xerox</text:p>
            </table:table-cell>
            <table:table-cell office:value-type="string" table:style-name="ce93">
              <text:p>106R01411</text:p>
            </table:table-cell>
            <table:table-cell office:value-type="float" office:value="4000" table:style-name="ce94">
              <text:p>4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PHASER 3300MFP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550" table:style-name="ce362">
              <text:p>5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6R01412</text:p>
            </table:table-cell>
            <table:table-cell office:value-type="float" office:value="8000" table:style-name="ce94">
              <text:p>8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750" table:style-name="ce362">
              <text:p>750</text:p>
            </table:table-cell>
            <table:table-cell office:value-type="float" office:value="700" table:style-name="ce362">
              <text:p>7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56310061" table:style-name="ce99">
              <text:p>9895631006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56310062" table:style-name="ce99">
              <text:p>9895631006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6R02308</text:p>
            </table:table-cell>
            <table:table-cell office:value-type="float" office:value="2300" table:style-name="ce94">
              <text:p>2 3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WC 3315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6R02310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WC 3315 / 3325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650" table:style-name="ce362">
              <text:p>6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5640071" table:style-name="ce99">
              <text:p>989564007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56400710" table:style-name="ce99">
              <text:p>9895640071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6R02312</text:p>
            </table:table-cell>
            <table:table-cell office:value-type="float" office:value="11000" table:style-name="ce94">
              <text:p>11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WC 3325</text:p>
            </table:table-cell>
            <table:table-cell office:value-type="float" office:value="1100" table:style-name="ce362">
              <text:p>1100</text:p>
            </table:table-cell>
            <table:table-cell office:value-type="float" office:value="1000" table:style-name="ce362">
              <text:p>100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Xerox</text:p>
            </table:table-cell>
            <table:table-cell office:value-type="string" table:style-name="ce93">
              <text:p>106R01529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WC 3550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650" table:style-name="ce362">
              <text:p>65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6R01531</text:p>
            </table:table-cell>
            <table:table-cell office:value-type="float" office:value="11000" table:style-name="ce94">
              <text:p>11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1100" table:style-name="ce362">
              <text:p>1100</text:p>
            </table:table-cell>
            <table:table-cell office:value-type="float" office:value="1000" table:style-name="ce362">
              <text:p>10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7050705" table:style-name="ce99">
              <text:p>705070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70507050" table:style-name="ce99">
              <text:p>7050705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13R00462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DWC 390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650" table:style-name="ce362">
              <text:p>6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13R00619</text:p>
            </table:table-cell>
            <table:table-cell office:value-type="float" office:value="28800" table:style-name="ce94">
              <text:p>28 8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DC 423 / 428</text:p>
            </table:table-cell>
            <table:table-cell office:value-type="float" office:value="2450" table:style-name="ce362">
              <text:p>2450</text:p>
            </table:table-cell>
            <table:table-cell office:value-type="float" office:value="2200" table:style-name="ce362">
              <text:p>2200</text:p>
            </table:table-cell>
            <table:table-cell table:style-name="ce311"/>
            <table:table-cell office:value-type="float" office:value="900" table:style-name="ce96">
              <text:p>9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Xerox</text:p>
            </table:table-cell>
            <table:table-cell office:value-type="string" table:style-name="ce93">
              <text:p>108R00794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WC 3635 MFP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650" table:style-name="ce362">
              <text:p>6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8R00796</text:p>
            </table:table-cell>
            <table:table-cell office:value-type="float" office:value="10000" table:style-name="ce94">
              <text:p>10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1100" table:style-name="ce362">
              <text:p>1100</text:p>
            </table:table-cell>
            <table:table-cell office:value-type="float" office:value="1000" table:style-name="ce362">
              <text:p>100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1118125" table:style-name="ce99">
              <text:p>99111812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11181250" table:style-name="ce99">
              <text:p>991118125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152">
              <text:p>106R01305</text:p>
            </table:table-cell>
            <table:table-cell office:value-type="float" office:value="30000" table:style-name="ce94">
              <text:p>30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WC 5225 / 5230</text:p>
            </table:table-cell>
            <table:table-cell office:value-type="float" office:value="1750" table:style-name="ce362">
              <text:p>1750</text:p>
            </table:table-cell>
            <table:table-cell office:value-type="float" office:value="1550" table:style-name="ce362">
              <text:p>15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7970267" table:style-name="ce99">
              <text:p>797026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79702670" table:style-name="ce99">
              <text:p>7970267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4">
            <table:table-cell office:value-type="string" table:style-name="ce92">
              <text:p>Xerox</text:p>
            </table:table-cell>
            <table:table-cell office:value-type="string" table:style-name="ce115">
              <text:p>106R02181</text:p>
            </table:table-cell>
            <table:table-cell office:value-type="float" office:value="1000" table:style-name="ce94">
              <text:p>1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3">
              <text:p>PHASER 3010 / 3040, WC3045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350" table:style-name="ce362">
              <text:p>3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115">
              <text:p>106R02183</text:p>
            </table:table-cell>
            <table:table-cell office:value-type="float" office:value="2300" table:style-name="ce94">
              <text:p>2 3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56310347" table:style-name="ce99">
              <text:p>9895631034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563103470" table:style-name="ce99">
              <text:p>98956310347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9R00639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PHASER 3110/321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9R00725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PHASER 3120 / 3121 / 313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9R00748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PHASER 3116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6R01159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PHASER 3117 / 3122 / 3124 / 3125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013R00625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PHASER 3119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01052041" table:style-name="ce99">
              <text:p>9600105204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60010520460" table:style-name="ce99">
              <text:p>96001052046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Xerox</text:p>
            </table:table-cell>
            <table:table-cell office:value-type="string" table:style-name="ce93">
              <text:p>108R00908</text:p>
            </table:table-cell>
            <table:table-cell office:value-type="float" office:value="1500" table:style-name="ce94">
              <text:p>1 5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PHASER 3140 / 3155 / 316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564007" table:style-name="ce99">
              <text:p>98956400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5640070" table:style-name="ce99">
              <text:p>989564007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8R00909</text:p>
            </table:table-cell>
            <table:table-cell office:value-type="float" office:value="2500" table:style-name="ce94">
              <text:p>2 5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564006" table:style-name="ce99">
              <text:p>989564006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56400610" table:style-name="ce99">
              <text:p>9895640061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Xerox</text:p>
            </table:table-cell>
            <table:table-cell office:value-type="string" table:style-name="ce93">
              <text:p>109R00746</text:p>
            </table:table-cell>
            <table:table-cell office:value-type="float" office:value="3500" table:style-name="ce94">
              <text:p>3 5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PHASER 31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9R00747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Xerox</text:p>
            </table:table-cell>
            <table:table-cell office:value-type="string" table:style-name="ce152">
              <text:p>106R01373</text:p>
            </table:table-cell>
            <table:table-cell office:value-type="float" office:value="3500" table:style-name="ce94">
              <text:p>3 5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PHASER 325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152">
              <text:p>106R01374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01052042" table:style-name="ce99">
              <text:p>9600105204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6001052047" table:style-name="ce99">
              <text:p>96001052047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6R00646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PHASER 3310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650" table:style-name="ce362">
              <text:p>6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Xerox</text:p>
            </table:table-cell>
            <table:table-cell office:value-type="string" table:style-name="ce93">
              <text:p>106R02304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PHASER 3320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650" table:style-name="ce362">
              <text:p>6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6R02306</text:p>
            </table:table-cell>
            <table:table-cell office:value-type="float" office:value="11000" table:style-name="ce94">
              <text:p>11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1100" table:style-name="ce362">
              <text:p>1100</text:p>
            </table:table-cell>
            <table:table-cell office:value-type="float" office:value="1000" table:style-name="ce362">
              <text:p>100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5640072" table:style-name="ce99">
              <text:p>989564007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56400720" table:style-name="ce99">
              <text:p>9895640072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Xerox</text:p>
            </table:table-cell>
            <table:table-cell office:value-type="string" table:style-name="ce93">
              <text:p>106R01033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PHASER 3420 / 3425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650" table:style-name="ce362">
              <text:p>6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6R01034</text:p>
            </table:table-cell>
            <table:table-cell office:value-type="float" office:value="10000" table:style-name="ce94">
              <text:p>10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1100" table:style-name="ce362">
              <text:p>1100</text:p>
            </table:table-cell>
            <table:table-cell office:value-type="float" office:value="1000" table:style-name="ce362">
              <text:p>100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Xerox</text:p>
            </table:table-cell>
            <table:table-cell office:value-type="string" table:style-name="ce93">
              <text:p>106R01245</text:p>
            </table:table-cell>
            <table:table-cell office:value-type="float" office:value="4000" table:style-name="ce94">
              <text:p>4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PHASER 3428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6R01246</text:p>
            </table:table-cell>
            <table:table-cell office:value-type="float" office:value="8000" table:style-name="ce94">
              <text:p>8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750" table:style-name="ce362">
              <text:p>750</text:p>
            </table:table-cell>
            <table:table-cell office:value-type="float" office:value="650" table:style-name="ce362">
              <text:p>6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01052043" table:style-name="ce99">
              <text:p>9600105204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Xerox</text:p>
            </table:table-cell>
            <table:table-cell office:value-type="string" table:style-name="ce93">
              <text:p>106R01414</text:p>
            </table:table-cell>
            <table:table-cell office:value-type="float" office:value="4000" table:style-name="ce94">
              <text:p>4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PHASER 3435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650" table:style-name="ce362">
              <text:p>6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6R01415</text:p>
            </table:table-cell>
            <table:table-cell office:value-type="float" office:value="10000" table:style-name="ce94">
              <text:p>10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1100" table:style-name="ce362">
              <text:p>1100</text:p>
            </table:table-cell>
            <table:table-cell office:value-type="float" office:value="1000" table:style-name="ce362">
              <text:p>100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01011" table:style-name="ce99">
              <text:p>9600101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6001015" table:style-name="ce99">
              <text:p>96001015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Xerox</text:p>
            </table:table-cell>
            <table:table-cell office:value-type="string" table:style-name="ce93">
              <text:p>106R00687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PHASER 3450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650" table:style-name="ce362">
              <text:p>6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6R00688</text:p>
            </table:table-cell>
            <table:table-cell office:value-type="float" office:value="10000" table:style-name="ce94">
              <text:p>10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1100" table:style-name="ce362">
              <text:p>1100</text:p>
            </table:table-cell>
            <table:table-cell office:value-type="float" office:value="1000" table:style-name="ce362">
              <text:p>100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Xerox</text:p>
            </table:table-cell>
            <table:table-cell office:value-type="string" table:style-name="ce93">
              <text:p>106R01148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PHASER 3500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750" table:style-name="ce362">
              <text:p>75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6R01149</text:p>
            </table:table-cell>
            <table:table-cell office:value-type="float" office:value="12000" table:style-name="ce94">
              <text:p>12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1200" table:style-name="ce362">
              <text:p>1200</text:p>
            </table:table-cell>
            <table:table-cell office:value-type="float" office:value="1050" table:style-name="ce362">
              <text:p>105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Xerox</text:p>
            </table:table-cell>
            <table:table-cell office:value-type="string" table:style-name="ce152">
              <text:p>106R01370</text:p>
            </table:table-cell>
            <table:table-cell office:value-type="float" office:value="7000" table:style-name="ce94">
              <text:p>7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3" table:style-name="ce370">
              <text:p>PHASER 3600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750" table:style-name="ce362">
              <text:p>75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152">
              <text:p>106R01371</text:p>
            </table:table-cell>
            <table:table-cell office:value-type="float" office:value="14000" table:style-name="ce94">
              <text:p>14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1300" table:style-name="ce362">
              <text:p>1300</text:p>
            </table:table-cell>
            <table:table-cell office:value-type="float" office:value="1150" table:style-name="ce362">
              <text:p>1150</text:p>
            </table:table-cell>
            <table:table-cell table:style-name="ce311"/>
            <table:table-cell office:value-type="float" office:value="450" table:style-name="ce96">
              <text:p>4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152">
              <text:p>106R01372</text:p>
            </table:table-cell>
            <table:table-cell office:value-type="float" office:value="20000" table:style-name="ce94">
              <text:p>20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1600" table:style-name="ce362">
              <text:p>1600</text:p>
            </table:table-cell>
            <table:table-cell office:value-type="float" office:value="1450" table:style-name="ce362">
              <text:p>1450</text:p>
            </table:table-cell>
            <table:table-cell table:style-name="ce311"/>
            <table:table-cell office:value-type="float" office:value="550" table:style-name="ce96">
              <text:p>5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Xerox</text:p>
            </table:table-cell>
            <table:table-cell office:value-type="string" table:style-name="ce93">
              <text:p>113R00711</text:p>
            </table:table-cell>
            <table:table-cell office:value-type="float" office:value="10000" table:style-name="ce94">
              <text:p>10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PHASER 4510</text:p>
            </table:table-cell>
            <table:table-cell office:value-type="float" office:value="1050" table:style-name="ce362">
              <text:p>1050</text:p>
            </table:table-cell>
            <table:table-cell office:value-type="float" office:value="950" table:style-name="ce362">
              <text:p>9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13R00712</text:p>
            </table:table-cell>
            <table:table-cell office:value-type="float" office:value="19000" table:style-name="ce94">
              <text:p>19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1600" table:style-name="ce362">
              <text:p>1600</text:p>
            </table:table-cell>
            <table:table-cell office:value-type="float" office:value="1450" table:style-name="ce362">
              <text:p>14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Xerox</text:p>
            </table:table-cell>
            <table:table-cell office:value-type="string" table:style-name="ce93">
              <text:p>106R01534</text:p>
            </table:table-cell>
            <table:table-cell office:value-type="float" office:value="13000" table:style-name="ce94">
              <text:p>13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PHASER 4600 / 4620 / 4622</text:p>
            </table:table-cell>
            <table:table-cell office:value-type="float" office:value="1200" table:style-name="ce362">
              <text:p>1200</text:p>
            </table:table-cell>
            <table:table-cell office:value-type="float" office:value="1050" table:style-name="ce362">
              <text:p>10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6R01536</text:p>
            </table:table-cell>
            <table:table-cell office:value-type="float" office:value="30000" table:style-name="ce94">
              <text:p>30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1800" table:style-name="ce362">
              <text:p>1800</text:p>
            </table:table-cell>
            <table:table-cell office:value-type="float" office:value="1600" table:style-name="ce362">
              <text:p>160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13R00737</text:p>
            </table:table-cell>
            <table:table-cell office:value-type="float" office:value="10000" table:style-name="ce94">
              <text:p>10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PHASER 5335</text:p>
            </table:table-cell>
            <table:table-cell office:value-type="float" office:value="1350" table:style-name="ce362">
              <text:p>1350</text:p>
            </table:table-cell>
            <table:table-cell office:value-type="float" office:value="1200" table:style-name="ce362">
              <text:p>120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5304" table:style-name="ce99">
              <text:p>960530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6053040" table:style-name="ce99">
              <text:p>9605304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13R00495</text:p>
            </table:table-cell>
            <table:table-cell office:value-type="float" office:value="20000" table:style-name="ce94">
              <text:p>20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PHASER 5400</text:p>
            </table:table-cell>
            <table:table-cell office:value-type="float" office:value="2700" table:style-name="ce362">
              <text:p>2700</text:p>
            </table:table-cell>
            <table:table-cell office:value-type="float" office:value="2400" table:style-name="ce362">
              <text:p>240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13R00668</text:p>
            </table:table-cell>
            <table:table-cell office:value-type="float" office:value="30000" table:style-name="ce94">
              <text:p>30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PHASER 5500</text:p>
            </table:table-cell>
            <table:table-cell office:value-type="float" office:value="2000" table:style-name="ce362">
              <text:p>2000</text:p>
            </table:table-cell>
            <table:table-cell office:value-type="float" office:value="1800" table:style-name="ce362">
              <text:p>180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999100" table:style-name="ce99">
              <text:p>98999910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6R01294</text:p>
            </table:table-cell>
            <table:table-cell office:value-type="float" office:value="35000" table:style-name="ce94">
              <text:p>35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PHASER 5550</text:p>
            </table:table-cell>
            <table:table-cell office:value-type="float" office:value="2000" table:style-name="ce362">
              <text:p>2000</text:p>
            </table:table-cell>
            <table:table-cell office:value-type="float" office:value="1800" table:style-name="ce362">
              <text:p>180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301090514" table:style-name="ce99">
              <text:p>30109051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13R00247</text:p>
            </table:table-cell>
            <table:table-cell office:value-type="float" office:value="10000" table:style-name="ce94">
              <text:p>10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DocuPrint 255</text:p>
            </table:table-cell>
            <table:table-cell office:value-type="float" office:value="2000" table:style-name="ce362">
              <text:p>2000</text:p>
            </table:table-cell>
            <table:table-cell office:value-type="float" office:value="1800" table:style-name="ce362">
              <text:p>1800</text:p>
            </table:table-cell>
            <table:table-cell table:style-name="ce311"/>
            <table:table-cell office:value-type="float" office:value="700" table:style-name="ce96">
              <text:p>7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6R00442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P1210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650" table:style-name="ce362">
              <text:p>6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Xerox</text:p>
            </table:table-cell>
            <table:table-cell office:value-type="string" table:style-name="ce93">
              <text:p>106R02778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0">
              <text:p>Ph3052 / Ph3260 / WC3215 / WC3220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01033" table:style-name="ce99">
              <text:p>9600103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60010311" table:style-name="ce99">
              <text:p>96001031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06R02782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93">
              <text:p>113R00184</text:p>
            </table:table-cell>
            <table:table-cell office:value-type="float" office:value="23000" table:style-name="ce94">
              <text:p>23 000</text:p>
            </table:table-cell>
            <table:table-cell office:value-type="string" table:style-name="ce95">
              <text:p>bk</text:p>
            </table:table-cell>
            <table:table-cell office:value-type="string" table:style-name="ce340">
              <text:p>Xerox DocuPrint N24, N32, N40, N3225, N4025</text:p>
            </table:table-cell>
            <table:table-cell office:value-type="float" office:value="3150" table:style-name="ce362">
              <text:p>3150</text:p>
            </table:table-cell>
            <table:table-cell office:value-type="float" office:value="2800" table:style-name="ce362">
              <text:p>2800</text:p>
            </table:table-cell>
            <table:table-cell table:style-name="ce311"/>
            <table:table-cell office:value-type="float" office:value="1100" table:style-name="ce96">
              <text:p>11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111">
              <text:p>106R04348</text:p>
            </table:table-cell>
            <table:table-cell office:value-type="float" office:value="3000" table:style-name="ce112">
              <text:p>3 000</text:p>
            </table:table-cell>
            <table:table-cell office:value-type="string" table:style-name="ce145">
              <text:p>bk</text:p>
            </table:table-cell>
            <table:table-cell office:value-type="string" table:style-name="ce334">
              <text:p>B205/B210/B215</text:p>
            </table:table-cell>
            <table:table-cell office:value-type="float" office:value="2250" table:style-name="ce362">
              <text:p>2250</text:p>
            </table:table-cell>
            <table:table-cell office:value-type="float" office:value="2200" table:style-name="ce362">
              <text:p>2200</text:p>
            </table:table-cell>
            <table:table-cell table:style-name="ce324"/>
            <table:table-cell table:style-name="ce114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999211" table:style-name="ce99">
              <text:p>98999921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92">
              <text:p>Xerox</text:p>
            </table:table-cell>
            <table:table-cell office:value-type="string" table:style-name="ce111">
              <text:p>106R03581</text:p>
            </table:table-cell>
            <table:table-cell office:value-type="float" office:value="5900" table:style-name="ce112">
              <text:p>5 900</text:p>
            </table:table-cell>
            <table:table-cell office:value-type="string" table:style-name="ce145">
              <text:p>bk</text:p>
            </table:table-cell>
            <table:table-cell office:value-type="string" table:number-columns-spanned="1" table:number-rows-spanned="3" table:style-name="ce370">
              <text:p>VL B400 / B405</text:p>
            </table:table-cell>
            <table:table-cell office:value-type="float" office:value="1350" table:style-name="ce362">
              <text:p>1350</text:p>
            </table:table-cell>
            <table:table-cell office:value-type="float" office:value="1300" table:style-name="ce362">
              <text:p>1300</text:p>
            </table:table-cell>
            <table:table-cell table:style-name="ce324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111">
              <text:p>106R03583</text:p>
            </table:table-cell>
            <table:table-cell office:value-type="float" office:value="13900" table:style-name="ce112">
              <text:p>13 900</text:p>
            </table:table-cell>
            <table:table-cell office:value-type="string" table:style-name="ce145">
              <text:p>bk</text:p>
            </table:table-cell>
            <table:covered-table-cell/>
            <table:table-cell office:value-type="float" office:value="1550" table:style-name="ce362">
              <text:p>1550</text:p>
            </table:table-cell>
            <table:table-cell office:value-type="float" office:value="1500" table:style-name="ce362">
              <text:p>1500</text:p>
            </table:table-cell>
            <table:table-cell table:style-name="ce324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92">
              <text:p>Xerox</text:p>
            </table:table-cell>
            <table:table-cell office:value-type="string" table:style-name="ce111">
              <text:p>106R03585</text:p>
            </table:table-cell>
            <table:table-cell office:value-type="float" office:value="24600" table:style-name="ce112">
              <text:p>24 600</text:p>
            </table:table-cell>
            <table:table-cell office:value-type="string" table:style-name="ce145">
              <text:p>bk</text:p>
            </table:table-cell>
            <table:covered-table-cell/>
            <table:table-cell office:value-type="float" office:value="1750" table:style-name="ce362">
              <text:p>1750</text:p>
            </table:table-cell>
            <table:table-cell office:value-type="float" office:value="1700" table:style-name="ce362">
              <text:p>1700</text:p>
            </table:table-cell>
            <table:table-cell table:style-name="ce324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301090515" table:style-name="ce99">
              <text:p>30109051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3010905150" table:style-name="ce99">
              <text:p>301090515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6">
            <table:table-cell office:value-type="string" table:style-name="ce110">
              <text:p>Xerox</text:p>
            </table:table-cell>
            <table:table-cell office:value-type="string" table:style-name="ce111">
              <text:p>603P06174 / 113R00296</text:p>
            </table:table-cell>
            <table:table-cell office:value-type="float" office:value="3000" table:style-name="ce112">
              <text:p>3 000</text:p>
            </table:table-cell>
            <table:table-cell office:value-type="string" table:style-name="ce145">
              <text:p>bk</text:p>
            </table:table-cell>
            <table:table-cell office:value-type="string" table:style-name="ce334">
              <text:p>P8E / P8X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table:style-name="ce324"/>
            <table:table-cell office:value-type="float" office:value="200" table:style-name="ce114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</table:table-row-group>
        <table:table-row table:style-name="ro1">
          <table:table-cell office:value-type="string" table:style-name="ce121">
            <text:p>Заправка картриджей Kyocera монохром</text:p>
          </table:table-cell>
          <table:table-cell table:style-name="ce146"/>
          <table:table-cell table:style-name="ce147"/>
          <table:table-cell table:style-name="ce124"/>
          <table:table-cell table:style-name="ce148"/>
          <table:table-cell table:style-name="ce363"/>
          <table:table-cell table:style-name="ce359"/>
          <table:table-cell table:style-name="ce149"/>
          <table:table-cell table:style-name="ce126"/>
          <table:table-cell table:style-name="ce60"/>
          <table:table-cell office:value-type="percentage" office:value="0" table:style-name="ce378">
            <text:p>0%</text:p>
          </table:table-cell>
          <table:table-cell table:style-name="ce60"/>
          <table:table-cell table:style-name="ce97"/>
          <table:table-cell office:value-type="float" office:value="0" table:style-name="ce98">
            <text:p>0 ₽</text:p>
          </table:table-cell>
          <table:table-cell office:value-type="float" office:value="0" table:style-name="ce98">
            <text:p>0 ₽</text:p>
          </table:table-cell>
          <table:table-cell table:style-name="ce43"/>
          <table:table-cell table:style-name="ce84"/>
          <table:table-cell office:value-type="float" office:value="0" table:style-name="ce100">
            <text:p>0</text:p>
          </table:table-cell>
          <table:table-cell office:value-type="currency" office:value="0" table:style-name="ce101">
            <text:p>$0,0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style-name="ce89"/>
          <table:table-cell table:style-name="ce84"/>
          <table:table-cell office:value-type="float" office:value="0" table:style-name="ce100">
            <text:p>0</text:p>
          </table:table-cell>
          <table:table-cell office:value-type="float" office:value="0" table:style-name="ce103">
            <text:p>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number-columns-repeated="16357" table:style-name="ce91"/>
        </table:table-row>
        <table:table-row-group>
          <table:table-row table:style-name="ro1">
            <table:table-cell office:value-type="string" table:style-name="ce153">
              <text:p>Kyocera</text:p>
            </table:table-cell>
            <table:table-cell office:value-type="string" table:style-name="ce154">
              <text:p>TK-17</text:p>
            </table:table-cell>
            <table:table-cell office:value-type="float" office:value="6000" table:style-name="ce106">
              <text:p>6 000</text:p>
            </table:table-cell>
            <table:table-cell office:value-type="string" table:style-name="ce127">
              <text:p>bk</text:p>
            </table:table-cell>
            <table:table-cell office:value-type="string" table:style-name="ce335">
              <text:p>FS-1000 / 1010 / 1050</text:p>
            </table:table-cell>
            <table:table-cell office:value-type="float" office:value="700" table:style-name="ce362">
              <text:p>700</text:p>
            </table:table-cell>
            <table:table-cell office:value-type="float" office:value="650" table:style-name="ce362">
              <text:p>650</text:p>
            </table:table-cell>
            <table:table-cell table:style-name="ce311"/>
            <table:table-cell table:style-name="ce108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18</text:p>
            </table:table-cell>
            <table:table-cell office:value-type="float" office:value="7200" table:style-name="ce94">
              <text:p>7 2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FS-1018 / 1020D</text:p>
            </table:table-cell>
            <table:table-cell office:value-type="float" office:value="800" table:style-name="ce362">
              <text:p>800</text:p>
            </table:table-cell>
            <table:table-cell office:value-type="float" office:value="750" table:style-name="ce362">
              <text:p>7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01071580" table:style-name="ce99">
              <text:p>40107158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55</text:p>
            </table:table-cell>
            <table:table-cell office:value-type="float" office:value="15000" table:style-name="ce94">
              <text:p>15 0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FS-1920</text:p>
            </table:table-cell>
            <table:table-cell office:value-type="float" office:value="1300" table:style-name="ce362">
              <text:p>1300</text:p>
            </table:table-cell>
            <table:table-cell office:value-type="float" office:value="1200" table:style-name="ce362">
              <text:p>12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65</text:p>
            </table:table-cell>
            <table:table-cell office:value-type="float" office:value="20000" table:style-name="ce94">
              <text:p>20 0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FS-3820 / 3830</text:p>
            </table:table-cell>
            <table:table-cell office:value-type="float" office:value="1550" table:style-name="ce362">
              <text:p>1550</text:p>
            </table:table-cell>
            <table:table-cell office:value-type="float" office:value="1450" table:style-name="ce362">
              <text:p>14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70</text:p>
            </table:table-cell>
            <table:table-cell office:value-type="float" office:value="40000" table:style-name="ce94">
              <text:p>40 0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FS-9100 / 9120 / 9500 / 9520</text:p>
            </table:table-cell>
            <table:table-cell office:value-type="float" office:value="2850" table:style-name="ce362">
              <text:p>2850</text:p>
            </table:table-cell>
            <table:table-cell office:value-type="float" office:value="2750" table:style-name="ce362">
              <text:p>27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100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KM-1500</text:p>
            </table:table-cell>
            <table:table-cell office:value-type="float" office:value="700" table:style-name="ce362">
              <text:p>700</text:p>
            </table:table-cell>
            <table:table-cell office:value-type="float" office:value="650" table:style-name="ce362">
              <text:p>6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01071580" table:style-name="ce99">
              <text:p>40107158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110E</text:p>
            </table:table-cell>
            <table:table-cell office:value-type="float" office:value="2000" table:style-name="ce94">
              <text:p>2 0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FS-720 / 820 / 920 / 1016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01071732" table:style-name="ce99">
              <text:p>40107173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010717320" table:style-name="ce99">
              <text:p>401071732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110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FS-720 / 820 / 920 / 1016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1100</text:p>
            </table:table-cell>
            <table:table-cell office:value-type="float" office:value="2100" table:style-name="ce94">
              <text:p>2 1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FS -1110 / 1024MFP / 1124MFP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010705724" table:style-name="ce99">
              <text:p>401070572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010705730" table:style-name="ce99">
              <text:p>401070573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1110</text:p>
            </table:table-cell>
            <table:table-cell office:value-type="float" office:value="2500" table:style-name="ce94">
              <text:p>2 500</text:p>
            </table:table-cell>
            <table:table-cell office:value-type="string" table:style-name="ce95">
              <text:p>bk</text:p>
            </table:table-cell>
            <table:table-cell office:value-type="string" table:style-name="ce337">
              <text:p>FS -1040, FS-1020MFP / FS-1040MFP / FS-1120MFP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350" table:style-name="ce362">
              <text:p>3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6103025" table:style-name="ce99">
              <text:p>989610302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6103027" table:style-name="ce99">
              <text:p>9896103027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1120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style-name="ce337">
              <text:p>FS-1060 / FS-1025MFP / FS-1125MFP</text:p>
            </table:table-cell>
            <table:table-cell office:value-type="float" office:value="400" table:style-name="ce362">
              <text:p>400</text:p>
            </table:table-cell>
            <table:table-cell office:value-type="float" office:value="350" table:style-name="ce362">
              <text:p>3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6103026" table:style-name="ce99">
              <text:p>9896103026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6103028" table:style-name="ce99">
              <text:p>9896103028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1130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FS -1030MFP / 1130MFP / M2030 / M2530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01070574" table:style-name="ce99">
              <text:p>40107057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010705740" table:style-name="ce99">
              <text:p>401070574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1140</text:p>
            </table:table-cell>
            <table:table-cell office:value-type="float" office:value="7200" table:style-name="ce94">
              <text:p>7 2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FS -1035MFP / 1135MFP / M2035 / M2535</text:p>
            </table:table-cell>
            <table:table-cell office:value-type="float" office:value="700" table:style-name="ce362">
              <text:p>700</text:p>
            </table:table-cell>
            <table:table-cell office:value-type="float" office:value="650" table:style-name="ce362">
              <text:p>6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01070575" table:style-name="ce99">
              <text:p>40107057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010705750" table:style-name="ce99">
              <text:p>401070575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1200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M2235dn / P2335dw / ECOSYS M2735dn / ECOSYS M2835dw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500" table:style-name="ce362">
              <text:p>5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0108057" table:style-name="ce99">
              <text:p>4010805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120</text:p>
            </table:table-cell>
            <table:table-cell office:value-type="float" office:value="7200" table:style-name="ce94">
              <text:p>7 2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FS-1030D</text:p>
            </table:table-cell>
            <table:table-cell office:value-type="float" office:value="700" table:style-name="ce362">
              <text:p>700</text:p>
            </table:table-cell>
            <table:table-cell office:value-type="float" office:value="650" table:style-name="ce362">
              <text:p>6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130</text:p>
            </table:table-cell>
            <table:table-cell office:value-type="float" office:value="7200" table:style-name="ce94">
              <text:p>7 2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FS-1028 / 1128 / 1300 / 13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550" table:style-name="ce362">
              <text:p>5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0108063" table:style-name="ce99">
              <text:p>4010806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01080630" table:style-name="ce99">
              <text:p>40108063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140</text:p>
            </table:table-cell>
            <table:table-cell office:value-type="float" office:value="4000" table:style-name="ce94">
              <text:p>4 0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FS-1100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0107159" table:style-name="ce99">
              <text:p>40107159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160</text:p>
            </table:table-cell>
            <table:table-cell office:value-type="float" office:value="2500" table:style-name="ce94">
              <text:p>2 5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FS-112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400" table:style-name="ce362">
              <text:p>4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0107059" table:style-name="ce99">
              <text:p>40107059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0107060" table:style-name="ce99">
              <text:p>4010706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170</text:p>
            </table:table-cell>
            <table:table-cell office:value-type="float" office:value="7200" table:style-name="ce94">
              <text:p>7 2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FS-1320 / FS-137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550" table:style-name="ce362">
              <text:p>5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010705725" table:style-name="ce99">
              <text:p>401070572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010705726" table:style-name="ce99">
              <text:p>4010705726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1150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M2135dn / M2635dn / M2735dw / P2235dn / P2235dw</text:p>
            </table:table-cell>
            <table:table-cell office:value-type="float" office:value="550" table:style-name="ce362">
              <text:p>550</text:p>
            </table:table-cell>
            <table:table-cell office:value-type="float" office:value="450" table:style-name="ce362">
              <text:p>4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39271000" table:style-name="ce99">
              <text:p>93927100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39271050" table:style-name="ce99">
              <text:p>93927105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1160</text:p>
            </table:table-cell>
            <table:table-cell office:value-type="float" office:value="7200" table:style-name="ce94">
              <text:p>7 2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P2040dn / 2040dw</text:p>
            </table:table-cell>
            <table:table-cell office:value-type="float" office:value="700" table:style-name="ce362">
              <text:p>700</text:p>
            </table:table-cell>
            <table:table-cell office:value-type="float" office:value="650" table:style-name="ce362">
              <text:p>6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392710100" table:style-name="ce99">
              <text:p>939271010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39271010" table:style-name="ce99">
              <text:p>93927101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1170</text:p>
            </table:table-cell>
            <table:table-cell office:value-type="float" office:value="7200" table:style-name="ce94">
              <text:p>7 2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M2040dn, ECOSYS M2540dn, ECOSYS M2640idw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39271020" table:style-name="ce99">
              <text:p>93927102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39271060" table:style-name="ce99">
              <text:p>93927106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310</text:p>
            </table:table-cell>
            <table:table-cell office:value-type="float" office:value="12000" table:style-name="ce94">
              <text:p>12 0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FS-2000 / FS-3900 / FS-4000</text:p>
            </table:table-cell>
            <table:table-cell office:value-type="float" office:value="1100" table:style-name="ce362">
              <text:p>1100</text:p>
            </table:table-cell>
            <table:table-cell office:value-type="float" office:value="1000" table:style-name="ce362">
              <text:p>10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3100</text:p>
            </table:table-cell>
            <table:table-cell office:value-type="float" office:value="12500" table:style-name="ce94">
              <text:p>12 5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FS-2100, M3040DN / M3540DN</text:p>
            </table:table-cell>
            <table:table-cell office:value-type="float" office:value="1350" table:style-name="ce362">
              <text:p>1350</text:p>
            </table:table-cell>
            <table:table-cell office:value-type="float" office:value="1300" table:style-name="ce362">
              <text:p>13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392710" table:style-name="ce99">
              <text:p>939271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392716" table:style-name="ce99">
              <text:p>9392716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3110</text:p>
            </table:table-cell>
            <table:table-cell office:value-type="float" office:value="15500" table:style-name="ce94">
              <text:p>15 5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FS-4100</text:p>
            </table:table-cell>
            <table:table-cell office:value-type="float" office:value="1750" table:style-name="ce362">
              <text:p>1750</text:p>
            </table:table-cell>
            <table:table-cell office:value-type="float" office:value="1650" table:style-name="ce362">
              <text:p>16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01080120" table:style-name="ce99">
              <text:p>40108012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01080124" table:style-name="ce99">
              <text:p>401080124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3130</text:p>
            </table:table-cell>
            <table:table-cell office:value-type="float" office:value="25000" table:style-name="ce94">
              <text:p>25 0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FS-4200 / FS-4300 / M3550iDN / M3560iDN</text:p>
            </table:table-cell>
            <table:table-cell office:value-type="float" office:value="2600" table:style-name="ce362">
              <text:p>2600</text:p>
            </table:table-cell>
            <table:table-cell office:value-type="float" office:value="2500" table:style-name="ce362">
              <text:p>25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01080121" table:style-name="ce99">
              <text:p>40108012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01080125" table:style-name="ce99">
              <text:p>401080125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3150</text:p>
            </table:table-cell>
            <table:table-cell office:value-type="float" office:value="14500" table:style-name="ce94">
              <text:p>14 5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M3040iDN / M3540iDN</text:p>
            </table:table-cell>
            <table:table-cell office:value-type="float" office:value="1700" table:style-name="ce362">
              <text:p>1700</text:p>
            </table:table-cell>
            <table:table-cell office:value-type="float" office:value="1600" table:style-name="ce362">
              <text:p>16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6001032" table:style-name="ce99">
              <text:p>9600103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60010320" table:style-name="ce99">
              <text:p>96001032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20">
            <table:table-cell office:value-type="string" table:style-name="ce155">
              <text:p>Kyocera</text:p>
            </table:table-cell>
            <table:table-cell office:value-type="string" table:style-name="ce120">
              <text:p>TK-3160</text:p>
            </table:table-cell>
            <table:table-cell office:value-type="float" office:value="12500" table:style-name="ce94">
              <text:p>12 500</text:p>
            </table:table-cell>
            <table:table-cell table:style-name="ce95"/>
            <table:table-cell office:value-type="string" table:number-columns-spanned="1" table:number-rows-spanned="3" table:style-name="ce371">
              <text:p>P3045dn / P3050dn / P3055dn / P3060dn / P3155dn / P3260dn / M3655idn / M3660idn / M3860idn</text:p>
            </table:table-cell>
            <table:table-cell office:value-type="float" office:value="1450" table:style-name="ce362">
              <text:p>1450</text:p>
            </table:table-cell>
            <table:table-cell office:value-type="float" office:value="1400" table:style-name="ce362">
              <text:p>14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392710300" table:style-name="ce99">
              <text:p>939271030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39271030" table:style-name="ce99">
              <text:p>93927103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3170</text:p>
            </table:table-cell>
            <table:table-cell office:value-type="float" office:value="15500" table:style-name="ce94">
              <text:p>15 500</text:p>
            </table:table-cell>
            <table:table-cell table:style-name="ce95"/>
            <table:covered-table-cell/>
            <table:table-cell office:value-type="float" office:value="1800" table:style-name="ce362">
              <text:p>1800</text:p>
            </table:table-cell>
            <table:table-cell office:value-type="float" office:value="1700" table:style-name="ce362">
              <text:p>17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3927109" table:style-name="ce99">
              <text:p>93927109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39271090" table:style-name="ce99">
              <text:p>93927109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3190</text:p>
            </table:table-cell>
            <table:table-cell office:value-type="float" office:value="25000" table:style-name="ce94">
              <text:p>25 000</text:p>
            </table:table-cell>
            <table:table-cell table:style-name="ce95"/>
            <table:covered-table-cell/>
            <table:table-cell office:value-type="float" office:value="2600" table:style-name="ce362">
              <text:p>2600</text:p>
            </table:table-cell>
            <table:table-cell office:value-type="float" office:value="2500" table:style-name="ce362">
              <text:p>25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392710400" table:style-name="ce99">
              <text:p>939271040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39271040" table:style-name="ce99">
              <text:p>93927104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4105</text:p>
            </table:table-cell>
            <table:table-cell office:value-type="float" office:value="15000" table:style-name="ce94">
              <text:p>15 0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TASKalfa 1800 / TASKalfa 2200 / TASKalfa 1801 / TASKalfa 2201</text:p>
            </table:table-cell>
            <table:table-cell office:value-type="float" office:value="1300" table:style-name="ce362">
              <text:p>1300</text:p>
            </table:table-cell>
            <table:table-cell office:value-type="float" office:value="1150" table:style-name="ce362">
              <text:p>11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0109175" table:style-name="ce99">
              <text:p>4010917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01091750" table:style-name="ce99">
              <text:p>40109175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320</text:p>
            </table:table-cell>
            <table:table-cell office:value-type="float" office:value="15000" table:style-name="ce94">
              <text:p>15 0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FS-3900 / 4000</text:p>
            </table:table-cell>
            <table:table-cell office:value-type="float" office:value="1200" table:style-name="ce362">
              <text:p>1200</text:p>
            </table:table-cell>
            <table:table-cell office:value-type="float" office:value="1150" table:style-name="ce362">
              <text:p>11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330</text:p>
            </table:table-cell>
            <table:table-cell office:value-type="float" office:value="20000" table:style-name="ce94">
              <text:p>20 0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FS-4000</text:p>
            </table:table-cell>
            <table:table-cell office:value-type="float" office:value="1450" table:style-name="ce362">
              <text:p>1450</text:p>
            </table:table-cell>
            <table:table-cell office:value-type="float" office:value="1400" table:style-name="ce362">
              <text:p>14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340</text:p>
            </table:table-cell>
            <table:table-cell office:value-type="float" office:value="12000" table:style-name="ce94">
              <text:p>12 0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FS-2020</text:p>
            </table:table-cell>
            <table:table-cell office:value-type="float" office:value="900" table:style-name="ce362">
              <text:p>900</text:p>
            </table:table-cell>
            <table:table-cell office:value-type="float" office:value="850" table:style-name="ce362">
              <text:p>8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0109164" table:style-name="ce99">
              <text:p>4010916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350</text:p>
            </table:table-cell>
            <table:table-cell office:value-type="float" office:value="15000" table:style-name="ce94">
              <text:p>15 000</text:p>
            </table:table-cell>
            <table:table-cell office:value-type="string" table:style-name="ce95">
              <text:p>bk</text:p>
            </table:table-cell>
            <table:table-cell office:value-type="string" table:style-name="ce337">
              <text:p>FS-3040 / FS-3920 / FS-3140 / FS-3540 / FS3640</text:p>
            </table:table-cell>
            <table:table-cell office:value-type="float" office:value="1050" table:style-name="ce362">
              <text:p>1050</text:p>
            </table:table-cell>
            <table:table-cell office:value-type="float" office:value="1000" table:style-name="ce362">
              <text:p>10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010915801" table:style-name="ce99">
              <text:p>401091580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010915802" table:style-name="ce99">
              <text:p>401091580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360</text:p>
            </table:table-cell>
            <table:table-cell office:value-type="float" office:value="20000" table:style-name="ce94">
              <text:p>20 000</text:p>
            </table:table-cell>
            <table:table-cell office:value-type="string" table:style-name="ce95">
              <text:p>bk</text:p>
            </table:table-cell>
            <table:table-cell office:value-type="string" table:style-name="ce336">
              <text:p>FS-4020</text:p>
            </table:table-cell>
            <table:table-cell office:value-type="float" office:value="1500" table:style-name="ce362">
              <text:p>1500</text:p>
            </table:table-cell>
            <table:table-cell office:value-type="float" office:value="1450" table:style-name="ce362">
              <text:p>14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010915901" table:style-name="ce99">
              <text:p>401091590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010915902" table:style-name="ce99">
              <text:p>401091590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410</text:p>
            </table:table-cell>
            <table:table-cell office:value-type="float" office:value="15000" table:style-name="ce94">
              <text:p>15 000</text:p>
            </table:table-cell>
            <table:table-cell office:value-type="string" table:style-name="ce95">
              <text:p>bk</text:p>
            </table:table-cell>
            <table:table-cell office:value-type="string" table:style-name="ce337">
              <text:p>KM-1620 / 1635 / 1650 / 2020 / 2035 / 2050</text:p>
            </table:table-cell>
            <table:table-cell office:value-type="float" office:value="1150" table:style-name="ce362">
              <text:p>1150</text:p>
            </table:table-cell>
            <table:table-cell office:value-type="float" office:value="1100" table:style-name="ce362">
              <text:p>11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435</text:p>
            </table:table-cell>
            <table:table-cell office:value-type="float" office:value="15000" table:style-name="ce94">
              <text:p>15 000</text:p>
            </table:table-cell>
            <table:table-cell office:value-type="string" table:style-name="ce95">
              <text:p>bk</text:p>
            </table:table-cell>
            <table:table-cell office:value-type="string" table:style-name="ce337">
              <text:p>TASKalfa 180 / 181 / 220 / 221</text:p>
            </table:table-cell>
            <table:table-cell office:value-type="float" office:value="1200" table:style-name="ce362">
              <text:p>1200</text:p>
            </table:table-cell>
            <table:table-cell office:value-type="float" office:value="1150" table:style-name="ce362">
              <text:p>11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0109162" table:style-name="ce99">
              <text:p>4010916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0109170" table:style-name="ce99">
              <text:p>4010917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440</text:p>
            </table:table-cell>
            <table:table-cell office:value-type="float" office:value="12000" table:style-name="ce94">
              <text:p>12 000</text:p>
            </table:table-cell>
            <table:table-cell office:value-type="string" table:style-name="ce95">
              <text:p>bk</text:p>
            </table:table-cell>
            <table:table-cell office:value-type="string" table:style-name="ce337">
              <text:p>FS-6950</text:p>
            </table:table-cell>
            <table:table-cell office:value-type="float" office:value="1000" table:style-name="ce362">
              <text:p>1000</text:p>
            </table:table-cell>
            <table:table-cell office:value-type="float" office:value="950" table:style-name="ce362">
              <text:p>9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450</text:p>
            </table:table-cell>
            <table:table-cell office:value-type="float" office:value="15000" table:style-name="ce94">
              <text:p>15 000</text:p>
            </table:table-cell>
            <table:table-cell office:value-type="string" table:style-name="ce95">
              <text:p>bk</text:p>
            </table:table-cell>
            <table:table-cell office:value-type="string" table:style-name="ce337">
              <text:p>FS-6970</text:p>
            </table:table-cell>
            <table:table-cell office:value-type="float" office:value="1200" table:style-name="ce362">
              <text:p>1200</text:p>
            </table:table-cell>
            <table:table-cell office:value-type="float" office:value="1150" table:style-name="ce362">
              <text:p>11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6989041" table:style-name="ce99">
              <text:p>989698904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69890410" table:style-name="ce99">
              <text:p>9896989041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475</text:p>
            </table:table-cell>
            <table:table-cell office:value-type="float" office:value="15000" table:style-name="ce94">
              <text:p>15 000</text:p>
            </table:table-cell>
            <table:table-cell office:value-type="string" table:style-name="ce95">
              <text:p>bk</text:p>
            </table:table-cell>
            <table:table-cell office:value-type="string" table:style-name="ce337">
              <text:p>FS-6025MFP / 6030MFP</text:p>
            </table:table-cell>
            <table:table-cell office:value-type="float" office:value="1200" table:style-name="ce362">
              <text:p>1200</text:p>
            </table:table-cell>
            <table:table-cell office:value-type="float" office:value="1150" table:style-name="ce362">
              <text:p>11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6070019" table:style-name="ce99">
              <text:p>9896070019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60700190" table:style-name="ce99">
              <text:p>9896070019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675</text:p>
            </table:table-cell>
            <table:table-cell office:value-type="float" office:value="20000" table:style-name="ce94">
              <text:p>20 000</text:p>
            </table:table-cell>
            <table:table-cell office:value-type="string" table:style-name="ce95">
              <text:p>bk</text:p>
            </table:table-cell>
            <table:table-cell office:value-type="string" table:style-name="ce337">
              <text:p>KM-2540 / 3040 / 2560 / 3060</text:p>
            </table:table-cell>
            <table:table-cell office:value-type="float" office:value="1450" table:style-name="ce362">
              <text:p>1450</text:p>
            </table:table-cell>
            <table:table-cell office:value-type="float" office:value="1400" table:style-name="ce362">
              <text:p>140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0109181" table:style-name="ce99">
              <text:p>4010918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6305</text:p>
            </table:table-cell>
            <table:table-cell office:value-type="float" office:value="35000" table:style-name="ce94">
              <text:p>35 000</text:p>
            </table:table-cell>
            <table:table-cell office:value-type="string" table:style-name="ce95">
              <text:p>bk</text:p>
            </table:table-cell>
            <table:table-cell office:value-type="string" table:style-name="ce337">
              <text:p>TASKalfa 3500i / 4500i / 5500i</text:p>
            </table:table-cell>
            <table:table-cell office:value-type="float" office:value="5150" table:style-name="ce362">
              <text:p>5150</text:p>
            </table:table-cell>
            <table:table-cell office:value-type="float" office:value="5050" table:style-name="ce362">
              <text:p>50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010802120" table:style-name="ce99">
              <text:p>401080212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685</text:p>
            </table:table-cell>
            <table:table-cell office:value-type="float" office:value="20000" table:style-name="ce94">
              <text:p>20 000</text:p>
            </table:table-cell>
            <table:table-cell office:value-type="string" table:style-name="ce95">
              <text:p>bk</text:p>
            </table:table-cell>
            <table:table-cell office:value-type="string" table:style-name="ce337">
              <text:p>TASKalfa 300i</text:p>
            </table:table-cell>
            <table:table-cell office:value-type="float" office:value="2150" table:style-name="ce362">
              <text:p>2150</text:p>
            </table:table-cell>
            <table:table-cell office:value-type="float" office:value="1950" table:style-name="ce362">
              <text:p>19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6070187" table:style-name="ce99">
              <text:p>989607018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710</text:p>
            </table:table-cell>
            <table:table-cell office:value-type="float" office:value="40000" table:style-name="ce94">
              <text:p>40 000</text:p>
            </table:table-cell>
            <table:table-cell office:value-type="string" table:style-name="ce95">
              <text:p>bk</text:p>
            </table:table-cell>
            <table:table-cell office:value-type="string" table:style-name="ce337">
              <text:p>FS-9130 / 9530</text:p>
            </table:table-cell>
            <table:table-cell office:value-type="float" office:value="3300" table:style-name="ce362">
              <text:p>3300</text:p>
            </table:table-cell>
            <table:table-cell office:value-type="float" office:value="3150" table:style-name="ce362">
              <text:p>31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392722" table:style-name="ce99">
              <text:p>939272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5">
              <text:p>Kyocera</text:p>
            </table:table-cell>
            <table:table-cell office:value-type="string" table:style-name="ce120">
              <text:p>TK-715</text:p>
            </table:table-cell>
            <table:table-cell office:value-type="float" office:value="34000" table:style-name="ce94">
              <text:p>34 000</text:p>
            </table:table-cell>
            <table:table-cell office:value-type="string" table:style-name="ce95">
              <text:p>bk</text:p>
            </table:table-cell>
            <table:table-cell office:value-type="string" table:style-name="ce337">
              <text:p>KM-3050 / 4050 / 5050</text:p>
            </table:table-cell>
            <table:table-cell office:value-type="float" office:value="2950" table:style-name="ce362">
              <text:p>2950</text:p>
            </table:table-cell>
            <table:table-cell office:value-type="float" office:value="2850" table:style-name="ce362">
              <text:p>28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01091575" table:style-name="ce99">
              <text:p>40109157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56">
              <text:p>Kyocera</text:p>
            </table:table-cell>
            <table:table-cell office:value-type="string" table:style-name="ce157">
              <text:p>TK-725</text:p>
            </table:table-cell>
            <table:table-cell office:value-type="float" office:value="34000" table:style-name="ce112">
              <text:p>34 000</text:p>
            </table:table-cell>
            <table:table-cell office:value-type="string" table:style-name="ce145">
              <text:p>bk</text:p>
            </table:table-cell>
            <table:table-cell office:value-type="string" table:style-name="ce339">
              <text:p>TASKalfa 420i / 520i</text:p>
            </table:table-cell>
            <table:table-cell office:value-type="float" office:value="3250" table:style-name="ce362">
              <text:p>3250</text:p>
            </table:table-cell>
            <table:table-cell office:value-type="float" office:value="3100" table:style-name="ce362">
              <text:p>3100</text:p>
            </table:table-cell>
            <table:table-cell table:style-name="ce311"/>
            <table:table-cell table:style-name="ce114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</table:table-row-group>
        <table:table-row table:style-name="ro1">
          <table:table-cell office:value-type="string" table:style-name="ce121">
            <text:p>Заправка картриджей Panasonic монохром</text:p>
          </table:table-cell>
          <table:table-cell table:style-name="ce146"/>
          <table:table-cell table:style-name="ce147"/>
          <table:table-cell table:style-name="ce124"/>
          <table:table-cell table:style-name="ce148"/>
          <table:table-cell table:number-columns-repeated="2" table:style-name="ce364"/>
          <table:table-cell table:style-name="ce148"/>
          <table:table-cell table:style-name="ce158"/>
          <table:table-cell table:style-name="ce60"/>
          <table:table-cell office:value-type="percentage" office:value="0" table:style-name="ce378">
            <text:p>0%</text:p>
          </table:table-cell>
          <table:table-cell table:style-name="ce60"/>
          <table:table-cell table:style-name="ce97"/>
          <table:table-cell office:value-type="float" office:value="0" table:style-name="ce98">
            <text:p>0 ₽</text:p>
          </table:table-cell>
          <table:table-cell office:value-type="float" office:value="0" table:style-name="ce98">
            <text:p>0 ₽</text:p>
          </table:table-cell>
          <table:table-cell table:style-name="ce43"/>
          <table:table-cell table:style-name="ce84"/>
          <table:table-cell office:value-type="float" office:value="0" table:style-name="ce100">
            <text:p>0</text:p>
          </table:table-cell>
          <table:table-cell office:value-type="currency" office:value="0" table:style-name="ce101">
            <text:p>$0,0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style-name="ce89"/>
          <table:table-cell table:style-name="ce84"/>
          <table:table-cell office:value-type="float" office:value="0" table:style-name="ce100">
            <text:p>0</text:p>
          </table:table-cell>
          <table:table-cell office:value-type="float" office:value="0" table:style-name="ce103">
            <text:p>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number-columns-repeated="16357" table:style-name="ce91"/>
        </table:table-row>
        <table:table-row-group>
          <table:table-row table:style-name="ro6">
            <table:table-cell office:value-type="string" table:style-name="ce104">
              <text:p>Panasonic</text:p>
            </table:table-cell>
            <table:table-cell office:value-type="string" table:style-name="ce105">
              <text:p>KX-FAT400</text:p>
            </table:table-cell>
            <table:table-cell office:value-type="float" office:value="1800" table:style-name="ce106">
              <text:p>1 800</text:p>
            </table:table-cell>
            <table:table-cell office:value-type="string" table:style-name="ce107">
              <text:p>bk</text:p>
            </table:table-cell>
            <table:table-cell office:value-type="string" table:style-name="ce333">
              <text:p>KX-MB1500 / <text:s/>KX-MB1507 / <text:s/>KX-MB1520 / <text:s/>KX-MB1530 / <text:s/>KX-MB1536</text:p>
            </table:table-cell>
            <table:table-cell office:value-type="float" office:value="800" table:style-name="ce362">
              <text:p>800</text:p>
            </table:table-cell>
            <table:table-cell office:value-type="float" office:value="650" table:style-name="ce362">
              <text:p>650</text:p>
            </table:table-cell>
            <table:table-cell table:style-name="ce323"/>
            <table:table-cell office:value-type="string" table:style-name="ce108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6">
            <table:table-cell office:value-type="string" table:style-name="ce110">
              <text:p>Panasonic</text:p>
            </table:table-cell>
            <table:table-cell office:value-type="string" table:style-name="ce111">
              <text:p>KX-FAT410</text:p>
            </table:table-cell>
            <table:table-cell office:value-type="float" office:value="2500" table:style-name="ce112">
              <text:p>2 500</text:p>
            </table:table-cell>
            <table:table-cell office:value-type="string" table:style-name="ce113">
              <text:p>bk</text:p>
            </table:table-cell>
            <table:table-cell office:value-type="string" table:style-name="ce334">
              <text:p>KX-MB1500 / <text:s/>KX-MB1507 / <text:s/>KX-MB1520 / <text:s/>KX-MB1530 / <text:s/>KX-MB1536</text:p>
            </table:table-cell>
            <table:table-cell office:value-type="float" office:value="800" table:style-name="ce362">
              <text:p>800</text:p>
            </table:table-cell>
            <table:table-cell office:value-type="float" office:value="650" table:style-name="ce362">
              <text:p>650</text:p>
            </table:table-cell>
            <table:table-cell table:style-name="ce324"/>
            <table:table-cell office:value-type="string" table:style-name="ce114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</table:table-row-group>
        <table:table-row table:style-name="ro1">
          <table:table-cell office:value-type="string" table:style-name="ce76">
            <text:p>Заправка картриджей Ricoh монохром</text:p>
          </table:table-cell>
          <table:table-cell table:style-name="ce77"/>
          <table:table-cell table:style-name="ce78"/>
          <table:table-cell table:style-name="ce159"/>
          <table:table-cell table:style-name="ce79"/>
          <table:table-cell table:number-columns-repeated="2" table:style-name="ce364"/>
          <table:table-cell table:style-name="ce79"/>
          <table:table-cell table:style-name="ce80"/>
          <table:table-cell table:style-name="ce60"/>
          <table:table-cell office:value-type="percentage" office:value="0" table:style-name="ce378">
            <text:p>0%</text:p>
          </table:table-cell>
          <table:table-cell table:style-name="ce60"/>
          <table:table-cell table:style-name="ce97"/>
          <table:table-cell office:value-type="float" office:value="0" table:style-name="ce98">
            <text:p>0 ₽</text:p>
          </table:table-cell>
          <table:table-cell office:value-type="float" office:value="0" table:style-name="ce98">
            <text:p>0 ₽</text:p>
          </table:table-cell>
          <table:table-cell table:style-name="ce43"/>
          <table:table-cell table:style-name="ce84"/>
          <table:table-cell office:value-type="float" office:value="0" table:style-name="ce100">
            <text:p>0</text:p>
          </table:table-cell>
          <table:table-cell office:value-type="currency" office:value="0" table:style-name="ce101">
            <text:p>$0,0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style-name="ce89"/>
          <table:table-cell table:style-name="ce84"/>
          <table:table-cell office:value-type="float" office:value="0" table:style-name="ce100">
            <text:p>0</text:p>
          </table:table-cell>
          <table:table-cell office:value-type="float" office:value="0" table:style-name="ce103">
            <text:p>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number-columns-repeated="16357" table:style-name="ce91"/>
        </table:table-row>
        <table:table-row-group>
          <table:table-row table:style-name="ro6">
            <table:table-cell office:value-type="string" table:style-name="ce160">
              <text:p>Ricoh</text:p>
            </table:table-cell>
            <table:table-cell office:value-type="string" table:style-name="ce93">
              <text:p>SP 4500E (407340)</text:p>
            </table:table-cell>
            <table:table-cell office:value-type="float" office:value="6000" table:style-name="ce161">
              <text:p>6 000</text:p>
            </table:table-cell>
            <table:table-cell office:value-type="string" table:style-name="ce95">
              <text:p>bk</text:p>
            </table:table-cell>
            <table:table-cell office:value-type="string" table:style-name="ce331">
              <text:p>SP 3600DN / 3600SF/ 3610SF / 4510DN / 4510SF</text:p>
            </table:table-cell>
            <table:table-cell office:value-type="float" office:value="1050" table:style-name="ce362">
              <text:p>1050</text:p>
            </table:table-cell>
            <table:table-cell office:value-type="float" office:value="950" table:style-name="ce362">
              <text:p>9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6">
            <table:table-cell office:value-type="string" table:style-name="ce160">
              <text:p>Ricoh</text:p>
            </table:table-cell>
            <table:table-cell office:value-type="string" table:style-name="ce93">
              <text:p>SP200HE (407262)</text:p>
            </table:table-cell>
            <table:table-cell office:value-type="float" office:value="2600" table:style-name="ce161">
              <text:p>2 600</text:p>
            </table:table-cell>
            <table:table-cell office:value-type="string" table:style-name="ce95">
              <text:p>bk</text:p>
            </table:table-cell>
            <table:table-cell office:value-type="string" table:style-name="ce331">
              <text:p>Aficio SP 200N / SP202SN / SP203SFN / SP200HS</text:p>
            </table:table-cell>
            <table:table-cell office:value-type="float" office:value="1000" table:style-name="ce362">
              <text:p>1000</text:p>
            </table:table-cell>
            <table:table-cell office:value-type="float" office:value="950" table:style-name="ce362">
              <text:p>9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6">
            <table:table-cell office:value-type="string" table:style-name="ce160">
              <text:p>Ricoh</text:p>
            </table:table-cell>
            <table:table-cell office:value-type="string" table:style-name="ce93">
              <text:p>SP101E (407059 )</text:p>
            </table:table-cell>
            <table:table-cell office:value-type="float" office:value="2000" table:style-name="ce161">
              <text:p>2 000</text:p>
            </table:table-cell>
            <table:table-cell office:value-type="string" table:style-name="ce95">
              <text:p>bk</text:p>
            </table:table-cell>
            <table:table-cell office:value-type="string" table:style-name="ce331">
              <text:p>SP100 / 110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800" table:style-name="ce362">
              <text:p>80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8986988402" table:style-name="ce99">
              <text:p>898698840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89869884020" table:style-name="ce99">
              <text:p>8986988402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1">
            <table:table-cell office:value-type="string" table:style-name="ce160">
              <text:p>Ricoh</text:p>
            </table:table-cell>
            <table:table-cell office:value-type="string" table:style-name="ce93">
              <text:p>SP300 (406956)</text:p>
            </table:table-cell>
            <table:table-cell office:value-type="float" office:value="1500" table:style-name="ce161">
              <text:p>1 500</text:p>
            </table:table-cell>
            <table:table-cell office:value-type="string" table:style-name="ce95">
              <text:p>bk</text:p>
            </table:table-cell>
            <table:table-cell office:value-type="string" table:style-name="ce331">
              <text:p>SP 300DN</text:p>
            </table:table-cell>
            <table:table-cell office:value-type="float" office:value="800" table:style-name="ce362">
              <text:p>800</text:p>
            </table:table-cell>
            <table:table-cell office:value-type="float" office:value="750" table:style-name="ce362">
              <text:p>7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6869" table:style-name="ce99">
              <text:p>9896869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4">
            <table:table-cell office:value-type="string" table:style-name="ce160">
              <text:p>Ricoh</text:p>
            </table:table-cell>
            <table:table-cell office:value-type="string" table:style-name="ce93">
              <text:p>SP150HE (408010)</text:p>
            </table:table-cell>
            <table:table-cell office:value-type="float" office:value="1500" table:style-name="ce161">
              <text:p>1 500</text:p>
            </table:table-cell>
            <table:table-cell office:value-type="string" table:style-name="ce95">
              <text:p>bk</text:p>
            </table:table-cell>
            <table:table-cell office:value-type="string" table:number-columns-spanned="1" table:number-rows-spanned="2" table:style-name="ce372">
              <text:p>Aficio SP 150 / 150w / 150SU / 150SUw</text:p>
            </table:table-cell>
            <table:table-cell office:value-type="float" office:value="900" table:style-name="ce362">
              <text:p>900</text:p>
            </table:table-cell>
            <table:table-cell office:value-type="float" office:value="850" table:style-name="ce362">
              <text:p>8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08011" table:style-name="ce99">
              <text:p>40801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08012" table:style-name="ce99">
              <text:p>40801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  <table:table-row table:style-name="ro7">
            <table:table-cell office:value-type="string" table:style-name="ce160">
              <text:p>Ricoh</text:p>
            </table:table-cell>
            <table:table-cell office:value-type="string" table:style-name="ce93">
              <text:p>SP150LE</text:p>
            </table:table-cell>
            <table:table-cell office:value-type="float" office:value="700" table:style-name="ce161">
              <text:p>700</text:p>
            </table:table-cell>
            <table:table-cell office:value-type="string" table:style-name="ce95">
              <text:p>bk</text:p>
            </table:table-cell>
            <table:covered-table-cell/>
            <table:table-cell office:value-type="float" office:value="750" table:style-name="ce362">
              <text:p>750</text:p>
            </table:table-cell>
            <table:table-cell office:value-type="float" office:value="700" table:style-name="ce362">
              <text:p>70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99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</table:table-row-group>
        <table:table-row table:style-name="ro1">
          <table:table-cell office:value-type="string" table:style-name="ce162">
            <text:p>Заправка картриджей SHARP монохром</text:p>
          </table:table-cell>
          <table:table-cell table:style-name="ce163"/>
          <table:table-cell table:style-name="ce164"/>
          <table:table-cell table:style-name="ce165"/>
          <table:table-cell table:style-name="ce166"/>
          <table:table-cell table:style-name="ce363"/>
          <table:table-cell table:style-name="ce359"/>
          <table:table-cell table:style-name="ce167"/>
          <table:table-cell table:style-name="ce168"/>
          <table:table-cell table:style-name="ce60"/>
          <table:table-cell office:value-type="percentage" office:value="0" table:style-name="ce378">
            <text:p>0%</text:p>
          </table:table-cell>
          <table:table-cell table:style-name="ce60"/>
          <table:table-cell table:style-name="ce97"/>
          <table:table-cell office:value-type="float" office:value="0" table:style-name="ce98">
            <text:p>0 ₽</text:p>
          </table:table-cell>
          <table:table-cell office:value-type="float" office:value="0" table:style-name="ce98">
            <text:p>0 ₽</text:p>
          </table:table-cell>
          <table:table-cell table:style-name="ce43"/>
          <table:table-cell table:style-name="ce84"/>
          <table:table-cell office:value-type="float" office:value="0" table:style-name="ce100">
            <text:p>0</text:p>
          </table:table-cell>
          <table:table-cell office:value-type="currency" office:value="0" table:style-name="ce101">
            <text:p>$0,0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style-name="ce89"/>
          <table:table-cell table:style-name="ce84"/>
          <table:table-cell office:value-type="float" office:value="0" table:style-name="ce100">
            <text:p>0</text:p>
          </table:table-cell>
          <table:table-cell office:value-type="float" office:value="0" table:style-name="ce103">
            <text:p>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number-columns-repeated="16357" table:style-name="ce91"/>
        </table:table-row>
        <table:table-row-group>
          <table:table-row table:style-name="ro21">
            <table:table-cell office:value-type="string" table:style-name="ce92">
              <text:p>Sharp</text:p>
            </table:table-cell>
            <table:table-cell office:value-type="string" table:style-name="ce93">
              <text:p>MX312GT</text:p>
            </table:table-cell>
            <table:table-cell office:value-type="float" office:value="25000" table:style-name="ce94">
              <text:p>25 000</text:p>
            </table:table-cell>
            <table:table-cell office:value-type="string" table:style-name="ce109">
              <text:p>bk</text:p>
            </table:table-cell>
            <table:table-cell office:value-type="string" table:style-name="ce330">
              <text:p>MX-M260 / MX-M310 / AR-5726 / AR-5731 / AR-264 / AR-314 / AR-354</text:p>
            </table:table-cell>
            <table:table-cell office:value-type="float" office:value="2250" table:style-name="ce362">
              <text:p>2250</text:p>
            </table:table-cell>
            <table:table-cell office:value-type="float" office:value="1950" table:style-name="ce362">
              <text:p>19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030624" table:style-name="ce99">
              <text:p>98903062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99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60"/>
          </table:table-row>
        </table:table-row-group>
        <table:table-row table:style-name="ro1">
          <table:table-cell office:value-type="string" table:style-name="ce162">
            <text:p>Заправка картриджей PANTUM монохром</text:p>
          </table:table-cell>
          <table:table-cell table:style-name="ce163"/>
          <table:table-cell table:style-name="ce164"/>
          <table:table-cell table:style-name="ce165"/>
          <table:table-cell table:style-name="ce166"/>
          <table:table-cell table:style-name="ce363"/>
          <table:table-cell table:style-name="ce359"/>
          <table:table-cell table:style-name="ce167"/>
          <table:table-cell table:style-name="ce168"/>
          <table:table-cell table:style-name="ce60"/>
          <table:table-cell office:value-type="percentage" office:value="0" table:style-name="ce378">
            <text:p>0%</text:p>
          </table:table-cell>
          <table:table-cell table:style-name="ce60"/>
          <table:table-cell table:style-name="ce97"/>
          <table:table-cell office:value-type="float" office:value="0" table:style-name="ce98">
            <text:p>0 ₽</text:p>
          </table:table-cell>
          <table:table-cell office:value-type="float" office:value="0" table:style-name="ce98">
            <text:p>0 ₽</text:p>
          </table:table-cell>
          <table:table-cell table:style-name="ce43"/>
          <table:table-cell table:style-name="ce84"/>
          <table:table-cell office:value-type="float" office:value="0" table:style-name="ce100">
            <text:p>0</text:p>
          </table:table-cell>
          <table:table-cell office:value-type="currency" office:value="0" table:style-name="ce101">
            <text:p>$0,0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style-name="ce89"/>
          <table:table-cell table:style-name="ce84"/>
          <table:table-cell office:value-type="float" office:value="0" table:style-name="ce100">
            <text:p>0</text:p>
          </table:table-cell>
          <table:table-cell office:value-type="float" office:value="0" table:style-name="ce103">
            <text:p>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number-columns-repeated="16357" table:style-name="ce91"/>
        </table:table-row>
        <table:table-row-group>
          <table:table-row table:style-name="ro21">
            <table:table-cell office:value-type="string" table:style-name="ce169">
              <text:p>PANTUM</text:p>
            </table:table-cell>
            <table:table-cell office:value-type="string" table:style-name="ce93">
              <text:p>PANTUM</text:p>
            </table:table-cell>
            <table:table-cell table:style-name="ce94"/>
            <table:table-cell office:value-type="string" table:style-name="ce170">
              <text:p>bk</text:p>
            </table:table-cell>
            <table:table-cell office:value-type="string" table:style-name="ce328">
              <text:p>работы по заправке с использованием Вашего оригинального заправочного комплекта PANTUM</text:p>
            </table:table-cell>
            <table:table-cell office:value-type="float" office:value="250" table:style-name="ce362">
              <text:p>250</text:p>
            </table:table-cell>
            <table:table-cell office:value-type="float" office:value="250" table:style-name="ce362">
              <text:p>2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7">
            <table:table-cell office:value-type="string" table:style-name="ce169">
              <text:p>PANTUM</text:p>
            </table:table-cell>
            <table:table-cell office:value-type="string" table:style-name="ce93">
              <text:p>PC-110</text:p>
            </table:table-cell>
            <table:table-cell office:value-type="float" office:value="1500" table:style-name="ce94">
              <text:p>1 500</text:p>
            </table:table-cell>
            <table:table-cell office:value-type="string" table:style-name="ce170">
              <text:p>bk</text:p>
            </table:table-cell>
            <table:table-cell office:value-type="string" table:style-name="ce329">
              <text:p>Pantum P2000/P2050/M5000/M5005/M6000/M6005 (ориг.запр.компл.)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800" table:style-name="ce362">
              <text:p>80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22">
            <table:table-cell office:value-type="string" table:style-name="ce169">
              <text:p>PANTUM</text:p>
            </table:table-cell>
            <table:table-cell office:value-type="string" table:style-name="ce93">
              <text:p>PC-211EV</text:p>
            </table:table-cell>
            <table:table-cell office:value-type="float" office:value="1600" table:style-name="ce94">
              <text:p>1 600</text:p>
            </table:table-cell>
            <table:table-cell office:value-type="string" table:style-name="ce170">
              <text:p>bk</text:p>
            </table:table-cell>
            <table:table-cell office:value-type="string" table:style-name="ce329">
              <text:p>P2200/P2207/P2500/P2507/P2500W/M6500/M6550/M6607 (ориг.запр.компл.)</text:p>
            </table:table-cell>
            <table:table-cell office:value-type="float" office:value="1000" table:style-name="ce362">
              <text:p>1000</text:p>
            </table:table-cell>
            <table:table-cell office:value-type="float" office:value="950" table:style-name="ce362">
              <text:p>9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7147" table:style-name="ce84">
              <text:p>9897147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22">
            <table:table-cell office:value-type="string" table:style-name="ce169">
              <text:p>PANTUM</text:p>
            </table:table-cell>
            <table:table-cell office:value-type="string" table:style-name="ce93">
              <text:p>TL-5120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170">
              <text:p>bk</text:p>
            </table:table-cell>
            <table:table-cell office:value-type="string" table:style-name="ce329">
              <text:p>BP5100DN / BP5100DW / BM5100ADN / BM5100ADW / BM5100FDN / BM5100FDW / BM5102ADN / BM5102ADW / BM5102FDN</text:p>
            </table:table-cell>
            <table:table-cell office:value-type="float" office:value="2350" table:style-name="ce362">
              <text:p>2350</text:p>
            </table:table-cell>
            <table:table-cell office:value-type="float" office:value="2300" table:style-name="ce362">
              <text:p>230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table:style-name="ce384"/>
            <table:table-cell table:style-name="ce60"/>
            <table:table-cell table:style-name="ce97"/>
            <table:table-cell table:number-columns-repeated="2" table:style-name="ce98"/>
            <table:table-cell table:style-name="ce43"/>
            <table:table-cell table:style-name="ce84"/>
            <table:table-cell table:style-name="ce100"/>
            <table:table-cell table:style-name="ce101"/>
            <table:table-cell table:style-name="ce102"/>
            <table:table-cell table:style-name="ce103"/>
            <table:table-cell table:style-name="ce89"/>
            <table:table-cell table:style-name="ce84"/>
            <table:table-cell table:style-name="ce100"/>
            <table:table-cell table:style-name="ce103"/>
            <table:table-cell table:style-name="ce102"/>
            <table:table-cell table:style-name="ce103"/>
            <table:table-cell table:number-columns-repeated="16357" table:style-name="ce91"/>
          </table:table-row>
          <table:table-row table:style-name="ro22">
            <table:table-cell office:value-type="string" table:style-name="ce169">
              <text:p>PANTUM</text:p>
            </table:table-cell>
            <table:table-cell office:value-type="string" table:style-name="ce93">
              <text:p>TL-5120H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70">
              <text:p>bk</text:p>
            </table:table-cell>
            <table:table-cell office:value-type="string" table:style-name="ce329">
              <text:p>BP5100DN / BP5100DW / BM5100ADN / BM5100ADW / BM5100FDN / BM5100FDW / BM5102ADN / BM5102ADW / BM5102FDN</text:p>
            </table:table-cell>
            <table:table-cell office:value-type="float" office:value="2550" table:style-name="ce362">
              <text:p>2550</text:p>
            </table:table-cell>
            <table:table-cell office:value-type="float" office:value="2500" table:style-name="ce362">
              <text:p>250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table:style-name="ce383"/>
            <table:table-cell table:style-name="ce60"/>
            <table:table-cell table:style-name="ce97"/>
            <table:table-cell table:number-columns-repeated="2" table:style-name="ce98"/>
            <table:table-cell table:style-name="ce43"/>
            <table:table-cell table:style-name="ce84"/>
            <table:table-cell table:style-name="ce100"/>
            <table:table-cell table:style-name="ce101"/>
            <table:table-cell table:style-name="ce102"/>
            <table:table-cell table:style-name="ce103"/>
            <table:table-cell table:style-name="ce89"/>
            <table:table-cell table:style-name="ce84"/>
            <table:table-cell table:style-name="ce100"/>
            <table:table-cell table:style-name="ce103"/>
            <table:table-cell table:style-name="ce102"/>
            <table:table-cell table:style-name="ce103"/>
            <table:table-cell table:number-columns-repeated="16357" table:style-name="ce91"/>
          </table:table-row>
          <table:table-row table:style-name="ro22">
            <table:table-cell office:value-type="string" table:style-name="ce169">
              <text:p>PANTUM</text:p>
            </table:table-cell>
            <table:table-cell office:value-type="string" table:style-name="ce93">
              <text:p>TL-5120X</text:p>
            </table:table-cell>
            <table:table-cell office:value-type="float" office:value="15000" table:style-name="ce94">
              <text:p>15 000</text:p>
            </table:table-cell>
            <table:table-cell office:value-type="string" table:style-name="ce170">
              <text:p>bk</text:p>
            </table:table-cell>
            <table:table-cell office:value-type="string" table:style-name="ce329">
              <text:p>BP5100DN / BP5100DW / BM5100ADN / BM5100ADW / BM5100FDN / BM5100FDW / BM5102ADN / BM5102ADW / BM5102FDN</text:p>
            </table:table-cell>
            <table:table-cell office:value-type="float" office:value="2950" table:style-name="ce362">
              <text:p>2950</text:p>
            </table:table-cell>
            <table:table-cell office:value-type="float" office:value="2900" table:style-name="ce362">
              <text:p>290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table:style-name="ce378"/>
            <table:table-cell table:style-name="ce60"/>
            <table:table-cell table:style-name="ce97"/>
            <table:table-cell table:number-columns-repeated="2" table:style-name="ce98"/>
            <table:table-cell table:style-name="ce43"/>
            <table:table-cell table:style-name="ce84"/>
            <table:table-cell table:style-name="ce100"/>
            <table:table-cell table:style-name="ce101"/>
            <table:table-cell table:style-name="ce102"/>
            <table:table-cell table:style-name="ce103"/>
            <table:table-cell table:style-name="ce89"/>
            <table:table-cell table:style-name="ce84"/>
            <table:table-cell table:style-name="ce100"/>
            <table:table-cell table:style-name="ce103"/>
            <table:table-cell table:style-name="ce102"/>
            <table:table-cell table:style-name="ce103"/>
            <table:table-cell table:number-columns-repeated="16357" table:style-name="ce91"/>
          </table:table-row>
          <table:table-row table:style-name="ro23">
            <table:table-cell office:value-type="string" table:style-name="ce169">
              <text:p>PANTUM</text:p>
            </table:table-cell>
            <table:table-cell office:value-type="string" table:style-name="ce93">
              <text:p>TL-420H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170">
              <text:p>bk</text:p>
            </table:table-cell>
            <table:table-cell office:value-type="string" table:style-name="ce329">
              <text:p>P3010D/P3010DW/P3300D/P3300DN/P3300DN(RU)/P3300DW (ориг.запр.компл.)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23">
            <table:table-cell office:value-type="string" table:style-name="ce169">
              <text:p>PANTUM</text:p>
            </table:table-cell>
            <table:table-cell office:value-type="string" table:style-name="ce93">
              <text:p>TL-420X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70">
              <text:p>bk</text:p>
            </table:table-cell>
            <table:table-cell office:value-type="string" table:style-name="ce329">
              <text:p>P3010D/P3010DW/P3300D/P3300DN/P3300DN(RU)/P3300DW (ориг.запр.компл.)</text:p>
            </table:table-cell>
            <table:table-cell office:value-type="float" office:value="1600" table:style-name="ce362">
              <text:p>1600</text:p>
            </table:table-cell>
            <table:table-cell office:value-type="float" office:value="1550" table:style-name="ce362">
              <text:p>15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7145" table:style-name="ce84">
              <text:p>9897145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</table:table-row-group>
        <table:table-row table:style-name="ro1">
          <table:table-cell office:value-type="string" table:style-name="ce171">
            <text:p>Заправка картриджей HP цветные</text:p>
          </table:table-cell>
          <table:table-cell table:style-name="ce172"/>
          <table:table-cell table:style-name="ce173"/>
          <table:table-cell table:number-columns-repeated="2" table:style-name="ce174"/>
          <table:table-cell table:style-name="ce365"/>
          <table:table-cell table:style-name="ce360"/>
          <table:table-cell table:style-name="ce175"/>
          <table:table-cell table:style-name="ce176"/>
          <table:table-cell table:style-name="ce60"/>
          <table:table-cell office:value-type="percentage" office:value="0" table:style-name="ce378">
            <text:p>0%</text:p>
          </table:table-cell>
          <table:table-cell table:style-name="ce60"/>
          <table:table-cell table:style-name="ce97"/>
          <table:table-cell office:value-type="float" office:value="0" table:style-name="ce98">
            <text:p>0 ₽</text:p>
          </table:table-cell>
          <table:table-cell office:value-type="float" office:value="0" table:style-name="ce98">
            <text:p>0 ₽</text:p>
          </table:table-cell>
          <table:table-cell table:style-name="ce43"/>
          <table:table-cell table:style-name="ce84"/>
          <table:table-cell office:value-type="float" office:value="0" table:style-name="ce100">
            <text:p>0</text:p>
          </table:table-cell>
          <table:table-cell office:value-type="currency" office:value="0" table:style-name="ce101">
            <text:p>$0,0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style-name="ce89"/>
          <table:table-cell table:style-name="ce84"/>
          <table:table-cell office:value-type="float" office:value="0" table:style-name="ce100">
            <text:p>0</text:p>
          </table:table-cell>
          <table:table-cell office:value-type="float" office:value="0" table:style-name="ce103">
            <text:p>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number-columns-repeated="16357" table:style-name="ce91"/>
        </table:table-row>
        <table:table-row-group>
          <table:table-row table:style-name="ro4">
            <table:table-cell office:value-type="string" table:style-name="ce177">
              <text:p>hp</text:p>
            </table:table-cell>
            <table:table-cell office:value-type="string" table:style-name="ce178">
              <text:p>CF360A</text:p>
            </table:table-cell>
            <table:table-cell office:value-type="float" office:value="6000" table:style-name="ce179">
              <text:p>6 000</text:p>
            </table:table-cell>
            <table:table-cell office:value-type="string" table:style-name="ce180">
              <text:p>bk</text:p>
            </table:table-cell>
            <table:table-cell office:value-type="string" table:number-columns-spanned="1" table:number-rows-spanned="8" table:style-name="ce369">
              <text:p>LJ Enterprise M552 / M553</text:p>
            </table:table-cell>
            <table:table-cell office:value-type="float" office:value="1650" table:style-name="ce362">
              <text:p>1650</text:p>
            </table:table-cell>
            <table:table-cell office:value-type="float" office:value="1600" table:style-name="ce362">
              <text:p>1600</text:p>
            </table:table-cell>
            <table:table-cell office:value-type="float" office:value="200" table:style-name="ce323">
              <text:p>200</text:p>
            </table:table-cell>
            <table:table-cell office:value-type="float" office:value="400" table:style-name="ce108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1">
              <text:p>hp</text:p>
            </table:table-cell>
            <table:table-cell office:value-type="string" table:style-name="ce178">
              <text:p>CF361A</text:p>
            </table:table-cell>
            <table:table-cell office:value-type="float" office:value="5000" table:style-name="ce179">
              <text:p>5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650" table:style-name="ce362">
              <text:p>1650</text:p>
            </table:table-cell>
            <table:table-cell office:value-type="float" office:value="1600" table:style-name="ce362">
              <text:p>16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1">
              <text:p>hp</text:p>
            </table:table-cell>
            <table:table-cell office:value-type="string" table:style-name="ce178">
              <text:p>CF362A</text:p>
            </table:table-cell>
            <table:table-cell office:value-type="float" office:value="5000" table:style-name="ce179">
              <text:p>5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650" table:style-name="ce362">
              <text:p>1650</text:p>
            </table:table-cell>
            <table:table-cell office:value-type="float" office:value="1600" table:style-name="ce362">
              <text:p>16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1">
              <text:p>hp</text:p>
            </table:table-cell>
            <table:table-cell office:value-type="string" table:style-name="ce178">
              <text:p>CF363A</text:p>
            </table:table-cell>
            <table:table-cell office:value-type="float" office:value="5000" table:style-name="ce179">
              <text:p>5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650" table:style-name="ce362">
              <text:p>1650</text:p>
            </table:table-cell>
            <table:table-cell office:value-type="float" office:value="1600" table:style-name="ce362">
              <text:p>16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5">
              <text:p>hp</text:p>
            </table:table-cell>
            <table:table-cell office:value-type="string" table:style-name="ce186">
              <text:p>CF360X</text:p>
            </table:table-cell>
            <table:table-cell office:value-type="float" office:value="12500" table:style-name="ce187">
              <text:p>12 500</text:p>
            </table:table-cell>
            <table:table-cell office:value-type="string" table:style-name="ce188">
              <text:p>bk</text:p>
            </table:table-cell>
            <table:covered-table-cell/>
            <table:table-cell office:value-type="float" office:value="2150" table:style-name="ce362">
              <text:p>2150</text:p>
            </table:table-cell>
            <table:table-cell office:value-type="float" office:value="2100" table:style-name="ce362">
              <text:p>21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0924" table:style-name="ce84">
              <text:p>999010092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100603220" table:style-name="ce84">
              <text:p>410060322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5">
              <text:p>hp</text:p>
            </table:table-cell>
            <table:table-cell office:value-type="string" table:style-name="ce186">
              <text:p>CF361X</text:p>
            </table:table-cell>
            <table:table-cell office:value-type="float" office:value="9500" table:style-name="ce187">
              <text:p>9 5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2150" table:style-name="ce362">
              <text:p>2150</text:p>
            </table:table-cell>
            <table:table-cell office:value-type="float" office:value="2100" table:style-name="ce362">
              <text:p>21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0925" table:style-name="ce84">
              <text:p>999010092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100603221" table:style-name="ce84">
              <text:p>410060322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5">
              <text:p>hp</text:p>
            </table:table-cell>
            <table:table-cell office:value-type="string" table:style-name="ce186">
              <text:p>CF362X</text:p>
            </table:table-cell>
            <table:table-cell office:value-type="float" office:value="9500" table:style-name="ce187">
              <text:p>9 5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2150" table:style-name="ce362">
              <text:p>2150</text:p>
            </table:table-cell>
            <table:table-cell office:value-type="float" office:value="2100" table:style-name="ce362">
              <text:p>21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0927" table:style-name="ce84">
              <text:p>999010092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100603223" table:style-name="ce84">
              <text:p>410060322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5">
              <text:p>hp</text:p>
            </table:table-cell>
            <table:table-cell office:value-type="string" table:style-name="ce186">
              <text:p>CF363X</text:p>
            </table:table-cell>
            <table:table-cell office:value-type="float" office:value="9500" table:style-name="ce187">
              <text:p>9 5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2150" table:style-name="ce362">
              <text:p>2150</text:p>
            </table:table-cell>
            <table:table-cell office:value-type="float" office:value="2100" table:style-name="ce362">
              <text:p>21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0926" table:style-name="ce84">
              <text:p>9990100926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100603222" table:style-name="ce84">
              <text:p>410060322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77">
              <text:p>hp</text:p>
            </table:table-cell>
            <table:table-cell office:value-type="string" table:style-name="ce178">
              <text:p>CF540A</text:p>
            </table:table-cell>
            <table:table-cell office:value-type="float" office:value="1400" table:style-name="ce179">
              <text:p>1 400</text:p>
            </table:table-cell>
            <table:table-cell office:value-type="string" table:style-name="ce180">
              <text:p>bk</text:p>
            </table:table-cell>
            <table:table-cell office:value-type="string" table:number-columns-spanned="1" table:number-rows-spanned="4" table:style-name="ce369">
              <text:p>M254dw / M254nw / M280nw / M281fdn / M281fdw</text:p>
            </table:table-cell>
            <table:table-cell office:value-type="float" office:value="1000" table:style-name="ce362">
              <text:p>1000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250" table:style-name="ce323">
              <text:p>250</text:p>
            </table:table-cell>
            <table:table-cell office:value-type="float" office:value="350" table:style-name="ce108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1">
              <text:p>hp</text:p>
            </table:table-cell>
            <table:table-cell office:value-type="string" table:style-name="ce178">
              <text:p>CF541A</text:p>
            </table:table-cell>
            <table:table-cell office:value-type="float" office:value="1300" table:style-name="ce179">
              <text:p>1 3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000" table:style-name="ce362">
              <text:p>1000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250" table:style-name="ce311">
              <text:p>25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1500101046" table:style-name="ce84">
              <text:p>1500101046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1">
              <text:p>hp</text:p>
            </table:table-cell>
            <table:table-cell office:value-type="string" table:style-name="ce178">
              <text:p>CF542A</text:p>
            </table:table-cell>
            <table:table-cell office:value-type="float" office:value="1300" table:style-name="ce179">
              <text:p>1 3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000" table:style-name="ce362">
              <text:p>1000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250" table:style-name="ce311">
              <text:p>25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1500101047" table:style-name="ce84">
              <text:p>150010104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1">
              <text:p>hp</text:p>
            </table:table-cell>
            <table:table-cell office:value-type="string" table:style-name="ce178">
              <text:p>CF543A</text:p>
            </table:table-cell>
            <table:table-cell office:value-type="float" office:value="1300" table:style-name="ce179">
              <text:p>1 3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000" table:style-name="ce362">
              <text:p>1000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250" table:style-name="ce311">
              <text:p>25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1500101048" table:style-name="ce84">
              <text:p>1500101048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5">
              <text:p>hp</text:p>
            </table:table-cell>
            <table:table-cell office:value-type="string" table:style-name="ce186">
              <text:p>CF540X</text:p>
            </table:table-cell>
            <table:table-cell office:value-type="float" office:value="3200" table:style-name="ce187">
              <text:p>3 2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9">
              <text:p>M254dw / M254nw / M280nw / M281fdn / M281fdw</text:p>
            </table:table-cell>
            <table:table-cell office:value-type="float" office:value="1150" table:style-name="ce362">
              <text:p>1150</text:p>
            </table:table-cell>
            <table:table-cell office:value-type="float" office:value="1100" table:style-name="ce362">
              <text:p>1100</text:p>
            </table:table-cell>
            <table:table-cell office:value-type="float" office:value="250" table:style-name="ce311">
              <text:p>25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27820" table:style-name="ce84">
              <text:p>9892782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100603240" table:style-name="ce84">
              <text:p>410060324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5">
              <text:p>hp</text:p>
            </table:table-cell>
            <table:table-cell office:value-type="string" table:style-name="ce186">
              <text:p>CF541X</text:p>
            </table:table-cell>
            <table:table-cell office:value-type="float" office:value="2500" table:style-name="ce187">
              <text:p>2 5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150" table:style-name="ce362">
              <text:p>1150</text:p>
            </table:table-cell>
            <table:table-cell office:value-type="float" office:value="1100" table:style-name="ce362">
              <text:p>1100</text:p>
            </table:table-cell>
            <table:table-cell office:value-type="float" office:value="250" table:style-name="ce311">
              <text:p>25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27821" table:style-name="ce84">
              <text:p>9892782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100603241" table:style-name="ce84">
              <text:p>410060324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5">
              <text:p>hp</text:p>
            </table:table-cell>
            <table:table-cell office:value-type="string" table:style-name="ce186">
              <text:p>CF542X</text:p>
            </table:table-cell>
            <table:table-cell office:value-type="float" office:value="2500" table:style-name="ce187">
              <text:p>2 5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150" table:style-name="ce362">
              <text:p>1150</text:p>
            </table:table-cell>
            <table:table-cell office:value-type="float" office:value="1100" table:style-name="ce362">
              <text:p>1100</text:p>
            </table:table-cell>
            <table:table-cell office:value-type="float" office:value="250" table:style-name="ce311">
              <text:p>25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27823" table:style-name="ce84">
              <text:p>9892782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100603243" table:style-name="ce84">
              <text:p>410060324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5">
              <text:p>hp</text:p>
            </table:table-cell>
            <table:table-cell office:value-type="string" table:style-name="ce186">
              <text:p>CF543X</text:p>
            </table:table-cell>
            <table:table-cell office:value-type="float" office:value="2500" table:style-name="ce187">
              <text:p>2 5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150" table:style-name="ce362">
              <text:p>1150</text:p>
            </table:table-cell>
            <table:table-cell office:value-type="float" office:value="1100" table:style-name="ce362">
              <text:p>1100</text:p>
            </table:table-cell>
            <table:table-cell office:value-type="float" office:value="250" table:style-name="ce311">
              <text:p>250</text:p>
            </table:table-cell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27822" table:style-name="ce84">
              <text:p>9892782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100603242" table:style-name="ce84">
              <text:p>410060324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1">
              <text:p>hp</text:p>
            </table:table-cell>
            <table:table-cell office:value-type="string" table:style-name="ce178">
              <text:p>CE340A</text:p>
            </table:table-cell>
            <table:table-cell office:value-type="float" office:value="13500" table:style-name="ce179">
              <text:p>13 5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9">
              <text:p>M775dn / M775f / M775z / M775z+</text:p>
            </table:table-cell>
            <table:table-cell office:value-type="float" office:value="2550" table:style-name="ce362">
              <text:p>2550</text:p>
            </table:table-cell>
            <table:table-cell office:value-type="float" office:value="2350" table:style-name="ce362">
              <text:p>2350</text:p>
            </table:table-cell>
            <table:table-cell table:style-name="ce311"/>
            <table:table-cell office:value-type="float" office:value="500" table:style-name="ce96">
              <text:p>5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629754" table:style-name="ce84">
              <text:p>462975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6297540" table:style-name="ce84">
              <text:p>4629754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1">
              <text:p>hp</text:p>
            </table:table-cell>
            <table:table-cell office:value-type="string" table:style-name="ce178">
              <text:p>CE341A</text:p>
            </table:table-cell>
            <table:table-cell office:value-type="float" office:value="16000" table:style-name="ce179">
              <text:p>16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2550" table:style-name="ce362">
              <text:p>2550</text:p>
            </table:table-cell>
            <table:table-cell office:value-type="float" office:value="2350" table:style-name="ce362">
              <text:p>2350</text:p>
            </table:table-cell>
            <table:table-cell table:style-name="ce311"/>
            <table:table-cell office:value-type="float" office:value="500" table:style-name="ce96">
              <text:p>5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629755" table:style-name="ce84">
              <text:p>462975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6297541" table:style-name="ce84">
              <text:p>4629754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1">
              <text:p>hp</text:p>
            </table:table-cell>
            <table:table-cell office:value-type="string" table:style-name="ce178">
              <text:p>CE342A</text:p>
            </table:table-cell>
            <table:table-cell office:value-type="float" office:value="16000" table:style-name="ce179">
              <text:p>16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2550" table:style-name="ce362">
              <text:p>2550</text:p>
            </table:table-cell>
            <table:table-cell office:value-type="float" office:value="2350" table:style-name="ce362">
              <text:p>2350</text:p>
            </table:table-cell>
            <table:table-cell table:style-name="ce311"/>
            <table:table-cell office:value-type="float" office:value="500" table:style-name="ce96">
              <text:p>5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629757" table:style-name="ce84">
              <text:p>462975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6297543" table:style-name="ce84">
              <text:p>4629754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1">
              <text:p>hp</text:p>
            </table:table-cell>
            <table:table-cell office:value-type="string" table:style-name="ce178">
              <text:p>CE343A</text:p>
            </table:table-cell>
            <table:table-cell office:value-type="float" office:value="16000" table:style-name="ce179">
              <text:p>16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2550" table:style-name="ce362">
              <text:p>2550</text:p>
            </table:table-cell>
            <table:table-cell office:value-type="float" office:value="2350" table:style-name="ce362">
              <text:p>2350</text:p>
            </table:table-cell>
            <table:table-cell table:style-name="ce311"/>
            <table:table-cell office:value-type="float" office:value="500" table:style-name="ce96">
              <text:p>5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629756" table:style-name="ce84">
              <text:p>4629756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6297542" table:style-name="ce84">
              <text:p>4629754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hp</text:p>
            </table:table-cell>
            <table:table-cell office:value-type="string" table:style-name="ce140">
              <text:p>CF210A</text:p>
            </table:table-cell>
            <table:table-cell office:value-type="float" office:value="1600" table:style-name="ce94">
              <text:p>1 6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5" table:style-name="ce368">
              <text:p>PRO 200 COLOR M251 / M276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700" table:style-name="ce362">
              <text:p>7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F210X</text:p>
            </table:table-cell>
            <table:table-cell office:value-type="float" office:value="2400" table:style-name="ce94">
              <text:p>2 400</text:p>
            </table:table-cell>
            <table:table-cell office:value-type="string" table:style-name="ce188">
              <text:p>bk</text:p>
            </table:table-cell>
            <table:covered-table-cell/>
            <table:table-cell office:value-type="float" office:value="850" table:style-name="ce362">
              <text:p>850</text:p>
            </table:table-cell>
            <table:table-cell office:value-type="float" office:value="800" table:style-name="ce362">
              <text:p>8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003" table:style-name="ce84">
              <text:p>99901000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9010010" table:style-name="ce84">
              <text:p>99901001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F211A</text:p>
            </table:table-cell>
            <table:table-cell office:value-type="float" office:value="1800" table:style-name="ce94">
              <text:p>1 8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750" table:style-name="ce362">
              <text:p>750</text:p>
            </table:table-cell>
            <table:table-cell office:value-type="float" office:value="700" table:style-name="ce362">
              <text:p>7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004" table:style-name="ce84">
              <text:p>99901000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9010012" table:style-name="ce84">
              <text:p>99901001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F212A</text:p>
            </table:table-cell>
            <table:table-cell office:value-type="float" office:value="1800" table:style-name="ce94">
              <text:p>1 8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750" table:style-name="ce362">
              <text:p>750</text:p>
            </table:table-cell>
            <table:table-cell office:value-type="float" office:value="700" table:style-name="ce362">
              <text:p>7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005" table:style-name="ce84">
              <text:p>99901000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9010013" table:style-name="ce84">
              <text:p>99901001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F213A</text:p>
            </table:table-cell>
            <table:table-cell office:value-type="float" office:value="1800" table:style-name="ce94">
              <text:p>1 8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750" table:style-name="ce362">
              <text:p>750</text:p>
            </table:table-cell>
            <table:table-cell office:value-type="float" office:value="700" table:style-name="ce362">
              <text:p>7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006" table:style-name="ce84">
              <text:p>999010006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9010011" table:style-name="ce84">
              <text:p>99901001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9">
              <text:p>hp</text:p>
            </table:table-cell>
            <table:table-cell office:value-type="string" table:style-name="ce190">
              <text:p>CE310A (126)</text:p>
            </table:table-cell>
            <table:table-cell office:value-type="float" office:value="1200" table:style-name="ce191">
              <text:p>1 2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CP 1025 / M175 / M275</text:p>
            </table:table-cell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7015954" table:style-name="ce84">
              <text:p>99701595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7015960" table:style-name="ce84">
              <text:p>99701596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E311A (126)</text:p>
            </table:table-cell>
            <table:table-cell office:value-type="float" office:value="1000" table:style-name="ce191">
              <text:p>1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7015955" table:style-name="ce84">
              <text:p>99701595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7015961" table:style-name="ce84">
              <text:p>99701596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E312A (126)</text:p>
            </table:table-cell>
            <table:table-cell office:value-type="float" office:value="1000" table:style-name="ce191">
              <text:p>1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7015956" table:style-name="ce84">
              <text:p>997015956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7015962" table:style-name="ce84">
              <text:p>99701596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E313A (126)</text:p>
            </table:table-cell>
            <table:table-cell office:value-type="float" office:value="1000" table:style-name="ce191">
              <text:p>1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500" table:style-name="ce362">
              <text:p>500</text:p>
            </table:table-cell>
            <table:table-cell office:value-type="float" office:value="450" table:style-name="ce362">
              <text:p>45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7015957" table:style-name="ce84">
              <text:p>99701595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7015963" table:style-name="ce84">
              <text:p>99701596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hp</text:p>
            </table:table-cell>
            <table:table-cell office:value-type="string" table:style-name="ce140">
              <text:p>CE320A (128)</text:p>
            </table:table-cell>
            <table:table-cell office:value-type="float" office:value="2000" table:style-name="ce94">
              <text:p>2 0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CM1415 / CP1525</text:p>
            </table:table-cell>
            <table:table-cell office:value-type="float" office:value="800" table:style-name="ce362">
              <text:p>800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1500101045" table:style-name="ce84">
              <text:p>150010104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E321A (128)</text:p>
            </table:table-cell>
            <table:table-cell office:value-type="float" office:value="1300" table:style-name="ce94">
              <text:p>1 3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800" table:style-name="ce362">
              <text:p>800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1500101046" table:style-name="ce84">
              <text:p>1500101046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90100170" table:style-name="ce84">
              <text:p>999010017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E322A (128)</text:p>
            </table:table-cell>
            <table:table-cell office:value-type="float" office:value="1300" table:style-name="ce94">
              <text:p>1 3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800" table:style-name="ce362">
              <text:p>800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1500101047" table:style-name="ce84">
              <text:p>150010104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90100180" table:style-name="ce84">
              <text:p>999010018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E323A (128)</text:p>
            </table:table-cell>
            <table:table-cell office:value-type="float" office:value="1300" table:style-name="ce94">
              <text:p>1 3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800" table:style-name="ce362">
              <text:p>800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1500101048" table:style-name="ce84">
              <text:p>1500101048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90100190" table:style-name="ce84">
              <text:p>999010019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9">
              <text:p>hp</text:p>
            </table:table-cell>
            <table:table-cell office:value-type="string" table:style-name="ce190">
              <text:p>CF350A</text:p>
            </table:table-cell>
            <table:table-cell office:value-type="float" office:value="1300" table:style-name="ce191">
              <text:p>1 3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M153 / M176 / M177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10" table:style-name="ce84">
              <text:p>9990101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90101004" table:style-name="ce84">
              <text:p>9990101004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F351A</text:p>
            </table:table-cell>
            <table:table-cell office:value-type="float" office:value="1000" table:style-name="ce191">
              <text:p>1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1001" table:style-name="ce84">
              <text:p>999010100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90101005" table:style-name="ce84">
              <text:p>9990101005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F352A</text:p>
            </table:table-cell>
            <table:table-cell office:value-type="float" office:value="1000" table:style-name="ce191">
              <text:p>1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1003" table:style-name="ce84">
              <text:p>999010100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90101006" table:style-name="ce84">
              <text:p>9990101006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F353A</text:p>
            </table:table-cell>
            <table:table-cell office:value-type="float" office:value="1000" table:style-name="ce191">
              <text:p>1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200" table:style-name="ce311">
              <text:p>200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1002" table:style-name="ce84">
              <text:p>999010100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90101007" table:style-name="ce84">
              <text:p>9990101007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hp</text:p>
            </table:table-cell>
            <table:table-cell office:value-type="string" table:style-name="ce140">
              <text:p>CF380A</text:p>
            </table:table-cell>
            <table:table-cell office:value-type="float" office:value="2400" table:style-name="ce94">
              <text:p>2 4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5" table:style-name="ce368">
              <text:p>M476DN / M476DW / M476NW</text:p>
            </table:table-cell>
            <table:table-cell office:value-type="float" office:value="1150" table:style-name="ce362">
              <text:p>1150</text:p>
            </table:table-cell>
            <table:table-cell office:value-type="float" office:value="1050" table:style-name="ce362">
              <text:p>10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F380X</text:p>
            </table:table-cell>
            <table:table-cell office:value-type="float" office:value="4400" table:style-name="ce94">
              <text:p>4 400</text:p>
            </table:table-cell>
            <table:table-cell office:value-type="string" table:style-name="ce188">
              <text:p>bk</text:p>
            </table:table-cell>
            <table:covered-table-cell/>
            <table:table-cell office:value-type="float" office:value="1250" table:style-name="ce362">
              <text:p>1250</text:p>
            </table:table-cell>
            <table:table-cell office:value-type="float" office:value="1150" table:style-name="ce362">
              <text:p>11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020" table:style-name="ce84">
              <text:p>99901002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90100200" table:style-name="ce84">
              <text:p>999010020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F381A</text:p>
            </table:table-cell>
            <table:table-cell office:value-type="float" office:value="2400" table:style-name="ce94">
              <text:p>2 4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150" table:style-name="ce362">
              <text:p>1150</text:p>
            </table:table-cell>
            <table:table-cell office:value-type="float" office:value="1050" table:style-name="ce362">
              <text:p>10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021" table:style-name="ce84">
              <text:p>99901002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90100201" table:style-name="ce84">
              <text:p>999010020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F382A</text:p>
            </table:table-cell>
            <table:table-cell office:value-type="float" office:value="2400" table:style-name="ce94">
              <text:p>2 4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150" table:style-name="ce362">
              <text:p>1150</text:p>
            </table:table-cell>
            <table:table-cell office:value-type="float" office:value="1050" table:style-name="ce362">
              <text:p>10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022" table:style-name="ce84">
              <text:p>99901002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90100203" table:style-name="ce84">
              <text:p>999010020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F383A</text:p>
            </table:table-cell>
            <table:table-cell office:value-type="float" office:value="2400" table:style-name="ce94">
              <text:p>2 4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150" table:style-name="ce362">
              <text:p>1150</text:p>
            </table:table-cell>
            <table:table-cell office:value-type="float" office:value="1050" table:style-name="ce362">
              <text:p>10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023" table:style-name="ce84">
              <text:p>99901002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90100202" table:style-name="ce84">
              <text:p>999010020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9">
              <text:p>hp</text:p>
            </table:table-cell>
            <table:table-cell office:value-type="string" table:style-name="ce190">
              <text:p>CF410A</text:p>
            </table:table-cell>
            <table:table-cell office:value-type="float" office:value="2300" table:style-name="ce191">
              <text:p>2 3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8" table:style-name="ce368">
              <text:p>M377, M377dw, M452, M452nw, M452dn, M452dw, M477, M477fdn, M477fdw, M477fnw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office:value-type="float" office:value="250" table:style-name="ce311">
              <text:p>250</text:p>
            </table:table-cell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F411A</text:p>
            </table:table-cell>
            <table:table-cell office:value-type="float" office:value="2300" table:style-name="ce191">
              <text:p>2 3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office:value-type="float" office:value="250" table:style-name="ce311">
              <text:p>250</text:p>
            </table:table-cell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F412A</text:p>
            </table:table-cell>
            <table:table-cell office:value-type="float" office:value="2300" table:style-name="ce191">
              <text:p>2 3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office:value-type="float" office:value="250" table:style-name="ce311">
              <text:p>250</text:p>
            </table:table-cell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F413A</text:p>
            </table:table-cell>
            <table:table-cell office:value-type="float" office:value="2300" table:style-name="ce191">
              <text:p>2 3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office:value-type="float" office:value="250" table:style-name="ce311">
              <text:p>250</text:p>
            </table:table-cell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F410X</text:p>
            </table:table-cell>
            <table:table-cell office:value-type="float" office:value="6500" table:style-name="ce191">
              <text:p>6 500</text:p>
            </table:table-cell>
            <table:table-cell office:value-type="string" table:style-name="ce188">
              <text:p>bk</text:p>
            </table:table-cell>
            <table:covered-table-cell/>
            <table:table-cell office:value-type="float" office:value="1050" table:style-name="ce362">
              <text:p>1050</text:p>
            </table:table-cell>
            <table:table-cell office:value-type="float" office:value="1000" table:style-name="ce362">
              <text:p>1000</text:p>
            </table:table-cell>
            <table:table-cell office:value-type="float" office:value="250" table:style-name="ce311">
              <text:p>250</text:p>
            </table:table-cell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999274" table:style-name="ce84">
              <text:p>98999927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999260" table:style-name="ce84">
              <text:p>98999926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F411X</text:p>
            </table:table-cell>
            <table:table-cell office:value-type="float" office:value="5000" table:style-name="ce191">
              <text:p>5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050" table:style-name="ce362">
              <text:p>1050</text:p>
            </table:table-cell>
            <table:table-cell office:value-type="float" office:value="1000" table:style-name="ce362">
              <text:p>1000</text:p>
            </table:table-cell>
            <table:table-cell office:value-type="float" office:value="250" table:style-name="ce311">
              <text:p>250</text:p>
            </table:table-cell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999275" table:style-name="ce84">
              <text:p>98999927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999261" table:style-name="ce84">
              <text:p>98999926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F412X</text:p>
            </table:table-cell>
            <table:table-cell office:value-type="float" office:value="5000" table:style-name="ce191">
              <text:p>5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050" table:style-name="ce362">
              <text:p>1050</text:p>
            </table:table-cell>
            <table:table-cell office:value-type="float" office:value="1000" table:style-name="ce362">
              <text:p>1000</text:p>
            </table:table-cell>
            <table:table-cell office:value-type="float" office:value="250" table:style-name="ce311">
              <text:p>250</text:p>
            </table:table-cell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999277" table:style-name="ce84">
              <text:p>98999927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999263" table:style-name="ce84">
              <text:p>98999926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F413X</text:p>
            </table:table-cell>
            <table:table-cell office:value-type="float" office:value="5000" table:style-name="ce191">
              <text:p>5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050" table:style-name="ce362">
              <text:p>1050</text:p>
            </table:table-cell>
            <table:table-cell office:value-type="float" office:value="1000" table:style-name="ce362">
              <text:p>1000</text:p>
            </table:table-cell>
            <table:table-cell office:value-type="float" office:value="250" table:style-name="ce311">
              <text:p>250</text:p>
            </table:table-cell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999276" table:style-name="ce84">
              <text:p>989999276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999262" table:style-name="ce84">
              <text:p>98999926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hp</text:p>
            </table:table-cell>
            <table:table-cell office:value-type="string" table:style-name="ce140">
              <text:p>CB540A</text:p>
            </table:table-cell>
            <table:table-cell office:value-type="float" office:value="2200" table:style-name="ce94">
              <text:p>2 2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CP 1210 / 1215 / 1510 / 1515 / 1518 / c</text:p>
            </table:table-cell>
            <table:table-cell office:value-type="float" office:value="800" table:style-name="ce362">
              <text:p>800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150" table:style-name="ce311">
              <text:p>150</text:p>
            </table:table-cell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1500101010" table:style-name="ce84">
              <text:p>150010101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1500101011" table:style-name="ce84">
              <text:p>150010101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B541A</text:p>
            </table:table-cell>
            <table:table-cell office:value-type="float" office:value="1400" table:style-name="ce94">
              <text:p>1 4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800" table:style-name="ce362">
              <text:p>800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150" table:style-name="ce311">
              <text:p>150</text:p>
            </table:table-cell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1500101020" table:style-name="ce84">
              <text:p>150010102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1500101021" table:style-name="ce84">
              <text:p>150010102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B542A</text:p>
            </table:table-cell>
            <table:table-cell office:value-type="float" office:value="1400" table:style-name="ce94">
              <text:p>1 4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800" table:style-name="ce362">
              <text:p>800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150" table:style-name="ce311">
              <text:p>150</text:p>
            </table:table-cell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1500101030" table:style-name="ce84">
              <text:p>150010103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1500101031" table:style-name="ce84">
              <text:p>150010103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B543A</text:p>
            </table:table-cell>
            <table:table-cell office:value-type="float" office:value="1400" table:style-name="ce94">
              <text:p>1 4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800" table:style-name="ce362">
              <text:p>800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150" table:style-name="ce311">
              <text:p>150</text:p>
            </table:table-cell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1500101040" table:style-name="ce84">
              <text:p>150010104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1500101041" table:style-name="ce84">
              <text:p>150010104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9">
              <text:p>hp</text:p>
            </table:table-cell>
            <table:table-cell office:value-type="string" table:style-name="ce190">
              <text:p>CC530A</text:p>
            </table:table-cell>
            <table:table-cell office:value-type="float" office:value="3500" table:style-name="ce191">
              <text:p>3 5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CP2025 / CM2320</text:p>
            </table:table-cell>
            <table:table-cell office:value-type="float" office:value="900" table:style-name="ce362">
              <text:p>900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200" table:style-name="ce311">
              <text:p>200</text:p>
            </table:table-cell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6200100" table:style-name="ce84">
              <text:p>99620010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62001010" table:style-name="ce84">
              <text:p>996200101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C531A</text:p>
            </table:table-cell>
            <table:table-cell office:value-type="float" office:value="2800" table:style-name="ce191">
              <text:p>2 8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900" table:style-name="ce362">
              <text:p>900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200" table:style-name="ce311">
              <text:p>200</text:p>
            </table:table-cell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6200210" table:style-name="ce84">
              <text:p>99620021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62002111" table:style-name="ce84">
              <text:p>996200211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C532A</text:p>
            </table:table-cell>
            <table:table-cell office:value-type="float" office:value="2800" table:style-name="ce191">
              <text:p>2 8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900" table:style-name="ce362">
              <text:p>900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200" table:style-name="ce311">
              <text:p>200</text:p>
            </table:table-cell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6200310" table:style-name="ce84">
              <text:p>99620031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62002112" table:style-name="ce84">
              <text:p>996200211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C533A</text:p>
            </table:table-cell>
            <table:table-cell office:value-type="float" office:value="2800" table:style-name="ce191">
              <text:p>2 8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900" table:style-name="ce362">
              <text:p>900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200" table:style-name="ce311">
              <text:p>200</text:p>
            </table:table-cell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6200110" table:style-name="ce84">
              <text:p>99620011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62002113" table:style-name="ce84">
              <text:p>996200211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9">
              <text:p>hp</text:p>
            </table:table-cell>
            <table:table-cell office:value-type="string" table:style-name="ce190">
              <text:p>CF530A</text:p>
            </table:table-cell>
            <table:table-cell office:value-type="float" office:value="1100" table:style-name="ce191">
              <text:p>1 1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M154A, M180n, M181fw</text:p>
            </table:table-cell>
            <table:table-cell office:value-type="float" office:value="1000" table:style-name="ce362">
              <text:p>1000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200" table:style-name="ce311">
              <text:p>200</text:p>
            </table:table-cell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27824" table:style-name="ce84">
              <text:p>9892782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100603244" table:style-name="ce84">
              <text:p>4100603244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F531A</text:p>
            </table:table-cell>
            <table:table-cell office:value-type="float" office:value="900" table:style-name="ce191">
              <text:p>9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000" table:style-name="ce362">
              <text:p>1000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200" table:style-name="ce311">
              <text:p>200</text:p>
            </table:table-cell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27825" table:style-name="ce84">
              <text:p>9892782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100603245" table:style-name="ce84">
              <text:p>4100603245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F532A</text:p>
            </table:table-cell>
            <table:table-cell office:value-type="float" office:value="900" table:style-name="ce191">
              <text:p>9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000" table:style-name="ce362">
              <text:p>1000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200" table:style-name="ce311">
              <text:p>200</text:p>
            </table:table-cell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27827" table:style-name="ce84">
              <text:p>9892782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100603247" table:style-name="ce84">
              <text:p>4100603247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F533A</text:p>
            </table:table-cell>
            <table:table-cell office:value-type="float" office:value="900" table:style-name="ce191">
              <text:p>9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000" table:style-name="ce362">
              <text:p>1000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200" table:style-name="ce311">
              <text:p>200</text:p>
            </table:table-cell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27826" table:style-name="ce84">
              <text:p>98927826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100603246" table:style-name="ce84">
              <text:p>4100603246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hp</text:p>
            </table:table-cell>
            <table:table-cell office:value-type="string" table:style-name="ce140">
              <text:p>CE250A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5" table:style-name="ce368">
              <text:p>CP3525 / CM3530</text:p>
            </table:table-cell>
            <table:table-cell office:value-type="float" office:value="1550" table:style-name="ce362">
              <text:p>1550</text:p>
            </table:table-cell>
            <table:table-cell office:value-type="float" office:value="1500" table:style-name="ce362">
              <text:p>1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E250X</text:p>
            </table:table-cell>
            <table:table-cell office:value-type="float" office:value="10500" table:style-name="ce94">
              <text:p>10 500</text:p>
            </table:table-cell>
            <table:table-cell office:value-type="string" table:style-name="ce188">
              <text:p>bk</text:p>
            </table:table-cell>
            <table:covered-table-cell/>
            <table:table-cell office:value-type="float" office:value="1650" table:style-name="ce362">
              <text:p>1650</text:p>
            </table:table-cell>
            <table:table-cell office:value-type="float" office:value="1600" table:style-name="ce362">
              <text:p>16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7015911" table:style-name="ce84">
              <text:p>99701591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70159110" table:style-name="ce84">
              <text:p>997015911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E251A</text:p>
            </table:table-cell>
            <table:table-cell office:value-type="float" office:value="7000" table:style-name="ce94">
              <text:p>7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550" table:style-name="ce362">
              <text:p>1550</text:p>
            </table:table-cell>
            <table:table-cell office:value-type="float" office:value="1500" table:style-name="ce362">
              <text:p>1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7015912" table:style-name="ce84">
              <text:p>99701591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70159111" table:style-name="ce84">
              <text:p>997015911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E252A</text:p>
            </table:table-cell>
            <table:table-cell office:value-type="float" office:value="7000" table:style-name="ce94">
              <text:p>7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550" table:style-name="ce362">
              <text:p>1550</text:p>
            </table:table-cell>
            <table:table-cell office:value-type="float" office:value="1500" table:style-name="ce362">
              <text:p>1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7015913" table:style-name="ce84">
              <text:p>99701591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70159112" table:style-name="ce84">
              <text:p>997015911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E253A</text:p>
            </table:table-cell>
            <table:table-cell office:value-type="float" office:value="7000" table:style-name="ce94">
              <text:p>7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550" table:style-name="ce362">
              <text:p>1550</text:p>
            </table:table-cell>
            <table:table-cell office:value-type="float" office:value="1500" table:style-name="ce362">
              <text:p>1500</text:p>
            </table:table-cell>
            <table:table-cell office:value-type="float" office:value="150" table:style-name="ce311">
              <text:p>150</text:p>
            </table:table-cell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7015914" table:style-name="ce84">
              <text:p>99701591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70159113" table:style-name="ce84">
              <text:p>997015911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9">
              <text:p>hp</text:p>
            </table:table-cell>
            <table:table-cell office:value-type="string" table:style-name="ce190">
              <text:p>C9700A</text:p>
            </table:table-cell>
            <table:table-cell office:value-type="float" office:value="5000" table:style-name="ce191">
              <text:p>5 0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COLOR 1500 / 2500</text:p>
            </table:table-cell>
            <table:table-cell office:value-type="float" office:value="1250" table:style-name="ce362">
              <text:p>1250</text:p>
            </table:table-cell>
            <table:table-cell office:value-type="float" office:value="1200" table:style-name="ce362">
              <text:p>1200</text:p>
            </table:table-cell>
            <table:table-cell office:value-type="string" table:style-name="ce327">
              <text:p><text:s/>-</text:p>
            </table:table-cell>
            <table:table-cell office:value-type="string" table:style-name="ce144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9701A</text:p>
            </table:table-cell>
            <table:table-cell office:value-type="float" office:value="4000" table:style-name="ce191">
              <text:p>4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250" table:style-name="ce362">
              <text:p>1250</text:p>
            </table:table-cell>
            <table:table-cell office:value-type="float" office:value="1200" table:style-name="ce362">
              <text:p>1200</text:p>
            </table:table-cell>
            <table:table-cell office:value-type="string" table:style-name="ce327">
              <text:p><text:s/>-</text:p>
            </table:table-cell>
            <table:table-cell office:value-type="string" table:style-name="ce144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9702A</text:p>
            </table:table-cell>
            <table:table-cell office:value-type="float" office:value="4000" table:style-name="ce191">
              <text:p>4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250" table:style-name="ce362">
              <text:p>1250</text:p>
            </table:table-cell>
            <table:table-cell office:value-type="float" office:value="1200" table:style-name="ce362">
              <text:p>1200</text:p>
            </table:table-cell>
            <table:table-cell office:value-type="string" table:style-name="ce327">
              <text:p><text:s/>-</text:p>
            </table:table-cell>
            <table:table-cell office:value-type="string" table:style-name="ce144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9703A</text:p>
            </table:table-cell>
            <table:table-cell office:value-type="float" office:value="4000" table:style-name="ce191">
              <text:p>4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250" table:style-name="ce362">
              <text:p>1250</text:p>
            </table:table-cell>
            <table:table-cell office:value-type="float" office:value="1200" table:style-name="ce362">
              <text:p>1200</text:p>
            </table:table-cell>
            <table:table-cell office:value-type="string" table:style-name="ce327">
              <text:p><text:s/>-</text:p>
            </table:table-cell>
            <table:table-cell office:value-type="string" table:style-name="ce144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hp</text:p>
            </table:table-cell>
            <table:table-cell office:value-type="string" table:style-name="ce140">
              <text:p>Q3960A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8" table:style-name="ce368">
              <text:p>COLOR 2550 / 2800 / 2820 / 2840</text:p>
            </table:table-cell>
            <table:table-cell office:value-type="float" office:value="1250" table:style-name="ce362">
              <text:p>1250</text:p>
            </table:table-cell>
            <table:table-cell office:value-type="float" office:value="1150" table:style-name="ce362">
              <text:p>1150</text:p>
            </table:table-cell>
            <table:table-cell office:value-type="string" table:style-name="ce327">
              <text:p><text:s/>-</text:p>
            </table:table-cell>
            <table:table-cell office:value-type="string" table:style-name="ce144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Q3961A</text:p>
            </table:table-cell>
            <table:table-cell office:value-type="float" office:value="4000" table:style-name="ce94">
              <text:p>4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150" table:style-name="ce362">
              <text:p>1150</text:p>
            </table:table-cell>
            <table:table-cell office:value-type="float" office:value="1050" table:style-name="ce362">
              <text:p>1050</text:p>
            </table:table-cell>
            <table:table-cell office:value-type="string" table:style-name="ce327">
              <text:p><text:s/>-</text:p>
            </table:table-cell>
            <table:table-cell office:value-type="string" table:style-name="ce144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Q3962A</text:p>
            </table:table-cell>
            <table:table-cell office:value-type="float" office:value="4000" table:style-name="ce94">
              <text:p>4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150" table:style-name="ce362">
              <text:p>1150</text:p>
            </table:table-cell>
            <table:table-cell office:value-type="float" office:value="1050" table:style-name="ce362">
              <text:p>1050</text:p>
            </table:table-cell>
            <table:table-cell office:value-type="string" table:style-name="ce327">
              <text:p><text:s/>-</text:p>
            </table:table-cell>
            <table:table-cell office:value-type="string" table:style-name="ce144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Q3963A</text:p>
            </table:table-cell>
            <table:table-cell office:value-type="float" office:value="4000" table:style-name="ce94">
              <text:p>4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150" table:style-name="ce362">
              <text:p>1150</text:p>
            </table:table-cell>
            <table:table-cell office:value-type="float" office:value="1050" table:style-name="ce362">
              <text:p>1050</text:p>
            </table:table-cell>
            <table:table-cell office:value-type="string" table:style-name="ce327">
              <text:p><text:s/>-</text:p>
            </table:table-cell>
            <table:table-cell office:value-type="string" table:style-name="ce144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Q3970A</text:p>
            </table:table-cell>
            <table:table-cell office:value-type="float" office:value="2000" table:style-name="ce94">
              <text:p>2 000</text:p>
            </table:table-cell>
            <table:table-cell office:value-type="string" table:style-name="ce188">
              <text:p>bk</text:p>
            </table:table-cell>
            <table:covered-table-cell/>
            <table:table-cell office:value-type="float" office:value="1000" table:style-name="ce362">
              <text:p>1000</text:p>
            </table:table-cell>
            <table:table-cell office:value-type="float" office:value="900" table:style-name="ce362">
              <text:p>900</text:p>
            </table:table-cell>
            <table:table-cell office:value-type="string" table:style-name="ce327">
              <text:p><text:s/>-</text:p>
            </table:table-cell>
            <table:table-cell office:value-type="string" table:style-name="ce144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Q3971A</text:p>
            </table:table-cell>
            <table:table-cell office:value-type="float" office:value="2000" table:style-name="ce94">
              <text:p>2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000" table:style-name="ce362">
              <text:p>1000</text:p>
            </table:table-cell>
            <table:table-cell office:value-type="float" office:value="900" table:style-name="ce362">
              <text:p>900</text:p>
            </table:table-cell>
            <table:table-cell office:value-type="string" table:style-name="ce327">
              <text:p><text:s/>-</text:p>
            </table:table-cell>
            <table:table-cell office:value-type="string" table:style-name="ce144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Q3972A</text:p>
            </table:table-cell>
            <table:table-cell office:value-type="float" office:value="2000" table:style-name="ce94">
              <text:p>2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000" table:style-name="ce362">
              <text:p>1000</text:p>
            </table:table-cell>
            <table:table-cell office:value-type="float" office:value="900" table:style-name="ce362">
              <text:p>900</text:p>
            </table:table-cell>
            <table:table-cell office:value-type="string" table:style-name="ce327">
              <text:p><text:s/>-</text:p>
            </table:table-cell>
            <table:table-cell office:value-type="string" table:style-name="ce144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Q3973A</text:p>
            </table:table-cell>
            <table:table-cell office:value-type="float" office:value="2000" table:style-name="ce94">
              <text:p>2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000" table:style-name="ce362">
              <text:p>1000</text:p>
            </table:table-cell>
            <table:table-cell office:value-type="float" office:value="900" table:style-name="ce362">
              <text:p>900</text:p>
            </table:table-cell>
            <table:table-cell office:value-type="string" table:style-name="ce327">
              <text:p><text:s/>-</text:p>
            </table:table-cell>
            <table:table-cell office:value-type="string" table:style-name="ce144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9">
              <text:p>hp</text:p>
            </table:table-cell>
            <table:table-cell office:value-type="string" table:style-name="ce190">
              <text:p>Q6000A</text:p>
            </table:table-cell>
            <table:table-cell office:value-type="float" office:value="2000" table:style-name="ce191">
              <text:p>2 0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COLOR 1600 / 2600 / 2605, CM1015 / CM1017</text:p>
            </table:table-cell>
            <table:table-cell office:value-type="float" office:value="1350" table:style-name="ce362">
              <text:p>1350</text:p>
            </table:table-cell>
            <table:table-cell office:value-type="float" office:value="1250" table:style-name="ce362">
              <text:p>1250</text:p>
            </table:table-cell>
            <table:table-cell office:value-type="string" table:style-name="ce327">
              <text:p><text:s/>-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150010115" table:style-name="ce84">
              <text:p>15001011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150010120" table:style-name="ce84">
              <text:p>15001012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Q6001A</text:p>
            </table:table-cell>
            <table:table-cell office:value-type="float" office:value="2000" table:style-name="ce191">
              <text:p>2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350" table:style-name="ce362">
              <text:p>1350</text:p>
            </table:table-cell>
            <table:table-cell office:value-type="float" office:value="1250" table:style-name="ce362">
              <text:p>1250</text:p>
            </table:table-cell>
            <table:table-cell office:value-type="string" table:style-name="ce327">
              <text:p><text:s/>-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150010118" table:style-name="ce84">
              <text:p>150010118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150010121" table:style-name="ce84">
              <text:p>15001012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Q6002A</text:p>
            </table:table-cell>
            <table:table-cell office:value-type="float" office:value="2000" table:style-name="ce191">
              <text:p>2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350" table:style-name="ce362">
              <text:p>1350</text:p>
            </table:table-cell>
            <table:table-cell office:value-type="float" office:value="1250" table:style-name="ce362">
              <text:p>1250</text:p>
            </table:table-cell>
            <table:table-cell office:value-type="string" table:style-name="ce327">
              <text:p><text:s/>-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150010117" table:style-name="ce84">
              <text:p>15001011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150010122" table:style-name="ce84">
              <text:p>15001012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Q6003A</text:p>
            </table:table-cell>
            <table:table-cell office:value-type="float" office:value="2000" table:style-name="ce191">
              <text:p>2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350" table:style-name="ce362">
              <text:p>1350</text:p>
            </table:table-cell>
            <table:table-cell office:value-type="float" office:value="1250" table:style-name="ce362">
              <text:p>1250</text:p>
            </table:table-cell>
            <table:table-cell office:value-type="string" table:style-name="ce327">
              <text:p><text:s/>-</text:p>
            </table:table-cell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150010116" table:style-name="ce84">
              <text:p>150010116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150010123" table:style-name="ce84">
              <text:p>15001012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hp</text:p>
            </table:table-cell>
            <table:table-cell office:value-type="string" table:style-name="ce140">
              <text:p>Q7560A</text:p>
            </table:table-cell>
            <table:table-cell office:value-type="float" office:value="6500" table:style-name="ce94">
              <text:p>6 5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COLOR 2700 / 3000</text:p>
            </table:table-cell>
            <table:table-cell office:value-type="float" office:value="1450" table:style-name="ce362">
              <text:p>1450</text:p>
            </table:table-cell>
            <table:table-cell office:value-type="float" office:value="1400" table:style-name="ce362">
              <text:p>14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Q7561A</text:p>
            </table:table-cell>
            <table:table-cell office:value-type="float" office:value="3500" table:style-name="ce94">
              <text:p>3 5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250" table:style-name="ce362">
              <text:p>1250</text:p>
            </table:table-cell>
            <table:table-cell office:value-type="float" office:value="1200" table:style-name="ce362">
              <text:p>12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Q7562A</text:p>
            </table:table-cell>
            <table:table-cell office:value-type="float" office:value="3500" table:style-name="ce94">
              <text:p>3 5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250" table:style-name="ce362">
              <text:p>1250</text:p>
            </table:table-cell>
            <table:table-cell office:value-type="float" office:value="1200" table:style-name="ce362">
              <text:p>12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Q7563A</text:p>
            </table:table-cell>
            <table:table-cell office:value-type="float" office:value="3500" table:style-name="ce94">
              <text:p>3 5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250" table:style-name="ce362">
              <text:p>1250</text:p>
            </table:table-cell>
            <table:table-cell office:value-type="float" office:value="1200" table:style-name="ce362">
              <text:p>12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Q2670A</text:p>
            </table:table-cell>
            <table:table-cell office:value-type="float" office:value="6000" table:style-name="ce191">
              <text:p>6 000</text:p>
            </table:table-cell>
            <table:table-cell office:value-type="string" table:style-name="ce188">
              <text:p>bk</text:p>
            </table:table-cell>
            <table:table-cell office:value-type="string" table:style-name="ce320">
              <text:p>COLOR 3500 / 3550 / 3700</text:p>
            </table:table-cell>
            <table:table-cell office:value-type="float" office:value="1450" table:style-name="ce362">
              <text:p>1450</text:p>
            </table:table-cell>
            <table:table-cell office:value-type="float" office:value="1400" table:style-name="ce362">
              <text:p>1400</text:p>
            </table:table-cell>
            <table:table-cell table:style-name="ce311"/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9">
              <text:p>hp</text:p>
            </table:table-cell>
            <table:table-cell office:value-type="string" table:style-name="ce190">
              <text:p>Q2671A</text:p>
            </table:table-cell>
            <table:table-cell office:value-type="float" office:value="4000" table:style-name="ce191">
              <text:p>4 000</text:p>
            </table:table-cell>
            <table:table-cell office:value-type="string" table:style-name="ce182">
              <text:p>C</text:p>
            </table:table-cell>
            <table:table-cell office:value-type="string" table:number-columns-spanned="1" table:number-rows-spanned="3" table:style-name="ce368">
              <text:p>COLOR 3500 / 3550</text:p>
            </table:table-cell>
            <table:table-cell office:value-type="float" office:value="1350" table:style-name="ce362">
              <text:p>1350</text:p>
            </table:table-cell>
            <table:table-cell office:value-type="float" office:value="1300" table:style-name="ce362">
              <text:p>1300</text:p>
            </table:table-cell>
            <table:table-cell table:style-name="ce311"/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Q2672A</text:p>
            </table:table-cell>
            <table:table-cell office:value-type="float" office:value="4000" table:style-name="ce191">
              <text:p>4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350" table:style-name="ce362">
              <text:p>1350</text:p>
            </table:table-cell>
            <table:table-cell office:value-type="float" office:value="1300" table:style-name="ce362">
              <text:p>1300</text:p>
            </table:table-cell>
            <table:table-cell table:style-name="ce311"/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Q2673A</text:p>
            </table:table-cell>
            <table:table-cell office:value-type="float" office:value="4000" table:style-name="ce191">
              <text:p>4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350" table:style-name="ce362">
              <text:p>1350</text:p>
            </table:table-cell>
            <table:table-cell office:value-type="float" office:value="1300" table:style-name="ce362">
              <text:p>1300</text:p>
            </table:table-cell>
            <table:table-cell table:style-name="ce311"/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hp</text:p>
            </table:table-cell>
            <table:table-cell office:value-type="string" table:style-name="ce140">
              <text:p>Q2680A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COLOR 3700</text:p>
            </table:table-cell>
            <table:table-cell office:value-type="float" office:value="1550" table:style-name="ce362">
              <text:p>1550</text:p>
            </table:table-cell>
            <table:table-cell office:value-type="float" office:value="1450" table:style-name="ce362">
              <text:p>145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hp</text:p>
            </table:table-cell>
            <table:table-cell office:value-type="string" table:style-name="ce140">
              <text:p>Q2681A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550" table:style-name="ce362">
              <text:p>1550</text:p>
            </table:table-cell>
            <table:table-cell office:value-type="float" office:value="1450" table:style-name="ce362">
              <text:p>145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Q2682A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550" table:style-name="ce362">
              <text:p>1550</text:p>
            </table:table-cell>
            <table:table-cell office:value-type="float" office:value="1450" table:style-name="ce362">
              <text:p>145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Q2683A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550" table:style-name="ce362">
              <text:p>1550</text:p>
            </table:table-cell>
            <table:table-cell office:value-type="float" office:value="1450" table:style-name="ce362">
              <text:p>145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9">
              <text:p>hp</text:p>
            </table:table-cell>
            <table:table-cell office:value-type="string" table:style-name="ce190">
              <text:p>Q6470A</text:p>
            </table:table-cell>
            <table:table-cell office:value-type="float" office:value="6000" table:style-name="ce191">
              <text:p>6 0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COLOR 3600 / 3800 / CP3505</text:p>
            </table:table-cell>
            <table:table-cell office:value-type="float" office:value="1450" table:style-name="ce362">
              <text:p>1450</text:p>
            </table:table-cell>
            <table:table-cell office:value-type="float" office:value="1400" table:style-name="ce362">
              <text:p>14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011039010" table:style-name="ce84">
              <text:p>201103901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9">
              <text:p>hp</text:p>
            </table:table-cell>
            <table:table-cell office:value-type="string" table:style-name="ce190">
              <text:p>Q6471A</text:p>
            </table:table-cell>
            <table:table-cell office:value-type="float" office:value="4000" table:style-name="ce191">
              <text:p>4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450" table:style-name="ce362">
              <text:p>1450</text:p>
            </table:table-cell>
            <table:table-cell office:value-type="float" office:value="1400" table:style-name="ce362">
              <text:p>14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011039011" table:style-name="ce84">
              <text:p>201103901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Q6472A</text:p>
            </table:table-cell>
            <table:table-cell office:value-type="float" office:value="4000" table:style-name="ce191">
              <text:p>4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450" table:style-name="ce362">
              <text:p>1450</text:p>
            </table:table-cell>
            <table:table-cell office:value-type="float" office:value="1400" table:style-name="ce362">
              <text:p>14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011039012" table:style-name="ce84">
              <text:p>201103901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Q6473A</text:p>
            </table:table-cell>
            <table:table-cell office:value-type="float" office:value="4000" table:style-name="ce191">
              <text:p>4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450" table:style-name="ce362">
              <text:p>1450</text:p>
            </table:table-cell>
            <table:table-cell office:value-type="float" office:value="1000" table:style-name="ce362">
              <text:p>10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011039013" table:style-name="ce84">
              <text:p>201103901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hp</text:p>
            </table:table-cell>
            <table:table-cell office:value-type="string" table:style-name="ce140">
              <text:p>Q7580A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COLOR 3800 / CP3505</text:p>
            </table:table-cell>
            <table:table-cell office:value-type="float" office:value="1450" table:style-name="ce362">
              <text:p>1450</text:p>
            </table:table-cell>
            <table:table-cell office:value-type="float" office:value="1400" table:style-name="ce362">
              <text:p>140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hp</text:p>
            </table:table-cell>
            <table:table-cell office:value-type="string" table:style-name="ce140">
              <text:p>Q7581A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450" table:style-name="ce362">
              <text:p>1450</text:p>
            </table:table-cell>
            <table:table-cell office:value-type="float" office:value="1400" table:style-name="ce362">
              <text:p>140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011039014" table:style-name="ce84">
              <text:p>201103901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Q7582A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450" table:style-name="ce362">
              <text:p>1450</text:p>
            </table:table-cell>
            <table:table-cell office:value-type="float" office:value="1400" table:style-name="ce362">
              <text:p>140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011039015" table:style-name="ce84">
              <text:p>201103901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Q7583A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450" table:style-name="ce362">
              <text:p>1450</text:p>
            </table:table-cell>
            <table:table-cell office:value-type="float" office:value="1400" table:style-name="ce362">
              <text:p>140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011039016" table:style-name="ce84">
              <text:p>2011039016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9">
              <text:p>hp</text:p>
            </table:table-cell>
            <table:table-cell office:value-type="string" table:style-name="ce190">
              <text:p>CB400A</text:p>
            </table:table-cell>
            <table:table-cell office:value-type="float" office:value="7500" table:style-name="ce191">
              <text:p>7 5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COLOR CP4005</text:p>
            </table:table-cell>
            <table:table-cell office:value-type="float" office:value="1600" table:style-name="ce362">
              <text:p>1600</text:p>
            </table:table-cell>
            <table:table-cell office:value-type="float" office:value="1550" table:style-name="ce362">
              <text:p>155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B401A</text:p>
            </table:table-cell>
            <table:table-cell office:value-type="float" office:value="7500" table:style-name="ce191">
              <text:p>7 5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600" table:style-name="ce362">
              <text:p>1600</text:p>
            </table:table-cell>
            <table:table-cell office:value-type="float" office:value="1550" table:style-name="ce362">
              <text:p>155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B402A</text:p>
            </table:table-cell>
            <table:table-cell office:value-type="float" office:value="7500" table:style-name="ce191">
              <text:p>7 5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600" table:style-name="ce362">
              <text:p>1600</text:p>
            </table:table-cell>
            <table:table-cell office:value-type="float" office:value="1550" table:style-name="ce362">
              <text:p>155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B403A</text:p>
            </table:table-cell>
            <table:table-cell office:value-type="float" office:value="7500" table:style-name="ce191">
              <text:p>7 5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600" table:style-name="ce362">
              <text:p>1600</text:p>
            </table:table-cell>
            <table:table-cell office:value-type="float" office:value="1550" table:style-name="ce362">
              <text:p>155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E260X</text:p>
            </table:table-cell>
            <table:table-cell office:value-type="float" office:value="17000" table:style-name="ce94">
              <text:p>17 000</text:p>
            </table:table-cell>
            <table:table-cell office:value-type="string" table:style-name="ce188">
              <text:p>bk</text:p>
            </table:table-cell>
            <table:table-cell office:value-type="string" table:style-name="ce320">
              <text:p>COLOR CP4525</text:p>
            </table:table-cell>
            <table:table-cell office:value-type="float" office:value="2400" table:style-name="ce362">
              <text:p>2400</text:p>
            </table:table-cell>
            <table:table-cell office:value-type="float" office:value="2300" table:style-name="ce362">
              <text:p>2300</text:p>
            </table:table-cell>
            <table:table-cell table:style-name="ce311"/>
            <table:table-cell office:value-type="float" office:value="550" table:style-name="ce96">
              <text:p>5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7015958" table:style-name="ce84">
              <text:p>997015958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70159590" table:style-name="ce84">
              <text:p>997015959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hp</text:p>
            </table:table-cell>
            <table:table-cell office:value-type="string" table:style-name="ce140">
              <text:p>CE260A</text:p>
            </table:table-cell>
            <table:table-cell office:value-type="float" office:value="8500" table:style-name="ce94">
              <text:p>8 5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COLOR CP4025 / CP4525</text:p>
            </table:table-cell>
            <table:table-cell office:value-type="float" office:value="1900" table:style-name="ce362">
              <text:p>1900</text:p>
            </table:table-cell>
            <table:table-cell office:value-type="float" office:value="1800" table:style-name="ce362">
              <text:p>180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E261A</text:p>
            </table:table-cell>
            <table:table-cell office:value-type="float" office:value="11000" table:style-name="ce94">
              <text:p>11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900" table:style-name="ce362">
              <text:p>1900</text:p>
            </table:table-cell>
            <table:table-cell office:value-type="float" office:value="1800" table:style-name="ce362">
              <text:p>180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7015959" table:style-name="ce84">
              <text:p>997015959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70159591" table:style-name="ce84">
              <text:p>997015959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E262A</text:p>
            </table:table-cell>
            <table:table-cell office:value-type="float" office:value="11000" table:style-name="ce94">
              <text:p>11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900" table:style-name="ce362">
              <text:p>1900</text:p>
            </table:table-cell>
            <table:table-cell office:value-type="float" office:value="1800" table:style-name="ce362">
              <text:p>180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70159580" table:style-name="ce84">
              <text:p>997015958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70159593" table:style-name="ce84">
              <text:p>997015959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E263A</text:p>
            </table:table-cell>
            <table:table-cell office:value-type="float" office:value="11000" table:style-name="ce94">
              <text:p>11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900" table:style-name="ce362">
              <text:p>1900</text:p>
            </table:table-cell>
            <table:table-cell office:value-type="float" office:value="1800" table:style-name="ce362">
              <text:p>180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70159581" table:style-name="ce84">
              <text:p>997015958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970159592" table:style-name="ce84">
              <text:p>997015959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9">
              <text:p>hp</text:p>
            </table:table-cell>
            <table:table-cell office:value-type="string" table:style-name="ce190">
              <text:p>CE400A (507A)</text:p>
            </table:table-cell>
            <table:table-cell office:value-type="float" office:value="5000" table:style-name="ce191">
              <text:p>5 0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5" table:style-name="ce368">
              <text:p>CLJ M551 / M570 / M575</text:p>
            </table:table-cell>
            <table:table-cell office:value-type="float" office:value="1450" table:style-name="ce362">
              <text:p>1450</text:p>
            </table:table-cell>
            <table:table-cell office:value-type="float" office:value="1350" table:style-name="ce362">
              <text:p>135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E400X (507X)</text:p>
            </table:table-cell>
            <table:table-cell office:value-type="float" office:value="11000" table:style-name="ce191">
              <text:p>11 000</text:p>
            </table:table-cell>
            <table:table-cell office:value-type="string" table:style-name="ce188">
              <text:p>bk</text:p>
            </table:table-cell>
            <table:covered-table-cell/>
            <table:table-cell office:value-type="float" office:value="1850" table:style-name="ce362">
              <text:p>1850</text:p>
            </table:table-cell>
            <table:table-cell office:value-type="float" office:value="1800" table:style-name="ce362">
              <text:p>18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27801" table:style-name="ce84">
              <text:p>9892780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278010" table:style-name="ce84">
              <text:p>98927801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E401A (507A)</text:p>
            </table:table-cell>
            <table:table-cell office:value-type="float" office:value="5500" table:style-name="ce191">
              <text:p>5 5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450" table:style-name="ce362">
              <text:p>1450</text:p>
            </table:table-cell>
            <table:table-cell office:value-type="float" office:value="1350" table:style-name="ce362">
              <text:p>135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27802" table:style-name="ce84">
              <text:p>9892780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278011" table:style-name="ce84">
              <text:p>98927801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E402A (507A)</text:p>
            </table:table-cell>
            <table:table-cell office:value-type="float" office:value="5500" table:style-name="ce191">
              <text:p>5 5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450" table:style-name="ce362">
              <text:p>1450</text:p>
            </table:table-cell>
            <table:table-cell office:value-type="float" office:value="1350" table:style-name="ce362">
              <text:p>135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27803" table:style-name="ce84">
              <text:p>9892780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278012" table:style-name="ce84">
              <text:p>98927801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E403A (507A)</text:p>
            </table:table-cell>
            <table:table-cell office:value-type="float" office:value="5500" table:style-name="ce191">
              <text:p>5 5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450" table:style-name="ce362">
              <text:p>1450</text:p>
            </table:table-cell>
            <table:table-cell office:value-type="float" office:value="1350" table:style-name="ce362">
              <text:p>135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27804" table:style-name="ce84">
              <text:p>9892780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278013" table:style-name="ce84">
              <text:p>98927801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hp</text:p>
            </table:table-cell>
            <table:table-cell office:value-type="string" table:style-name="ce140">
              <text:p>CF400A</text:p>
            </table:table-cell>
            <table:table-cell office:value-type="float" office:value="1500" table:style-name="ce94">
              <text:p>1 5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8" table:style-name="ce368">
              <text:p>CLJ Pro M252, M252dw, M252n, M274, M274n, M277, M277dw, M277n</text:p>
            </table:table-cell>
            <table:table-cell office:value-type="float" office:value="900" table:style-name="ce362">
              <text:p>900</text:p>
            </table:table-cell>
            <table:table-cell office:value-type="float" office:value="850" table:style-name="ce362">
              <text:p>850</text:p>
            </table:table-cell>
            <table:table-cell table:style-name="ce311"/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F401A</text:p>
            </table:table-cell>
            <table:table-cell office:value-type="float" office:value="1400" table:style-name="ce94">
              <text:p>1 4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900" table:style-name="ce362">
              <text:p>900</text:p>
            </table:table-cell>
            <table:table-cell office:value-type="float" office:value="850" table:style-name="ce362">
              <text:p>850</text:p>
            </table:table-cell>
            <table:table-cell table:style-name="ce311"/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F402A</text:p>
            </table:table-cell>
            <table:table-cell office:value-type="float" office:value="1400" table:style-name="ce94">
              <text:p>1 4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900" table:style-name="ce362">
              <text:p>900</text:p>
            </table:table-cell>
            <table:table-cell office:value-type="float" office:value="850" table:style-name="ce362">
              <text:p>850</text:p>
            </table:table-cell>
            <table:table-cell table:style-name="ce311"/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F403A</text:p>
            </table:table-cell>
            <table:table-cell office:value-type="float" office:value="1400" table:style-name="ce94">
              <text:p>1 4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900" table:style-name="ce362">
              <text:p>900</text:p>
            </table:table-cell>
            <table:table-cell office:value-type="float" office:value="850" table:style-name="ce362">
              <text:p>850</text:p>
            </table:table-cell>
            <table:table-cell table:style-name="ce311"/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F400X</text:p>
            </table:table-cell>
            <table:table-cell office:value-type="float" office:value="2800" table:style-name="ce94">
              <text:p>2 800</text:p>
            </table:table-cell>
            <table:table-cell office:value-type="string" table:style-name="ce188">
              <text:p>bk</text:p>
            </table:table-cell>
            <table:covered-table-cell/>
            <table:table-cell office:value-type="float" office:value="1050" table:style-name="ce362">
              <text:p>1050</text:p>
            </table:table-cell>
            <table:table-cell office:value-type="float" office:value="1000" table:style-name="ce362">
              <text:p>1000</text:p>
            </table:table-cell>
            <table:table-cell table:style-name="ce311"/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999270" table:style-name="ce84">
              <text:p>98999927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9992404" table:style-name="ce84">
              <text:p>9899992404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F401X</text:p>
            </table:table-cell>
            <table:table-cell office:value-type="float" office:value="2300" table:style-name="ce94">
              <text:p>2 3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050" table:style-name="ce362">
              <text:p>1050</text:p>
            </table:table-cell>
            <table:table-cell office:value-type="float" office:value="1000" table:style-name="ce362">
              <text:p>1000</text:p>
            </table:table-cell>
            <table:table-cell table:style-name="ce311"/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999271" table:style-name="ce84">
              <text:p>98999927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9992405" table:style-name="ce84">
              <text:p>9899992405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F402X</text:p>
            </table:table-cell>
            <table:table-cell office:value-type="float" office:value="2300" table:style-name="ce94">
              <text:p>2 3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050" table:style-name="ce362">
              <text:p>1050</text:p>
            </table:table-cell>
            <table:table-cell office:value-type="float" office:value="1000" table:style-name="ce362">
              <text:p>1000</text:p>
            </table:table-cell>
            <table:table-cell table:style-name="ce311"/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999273" table:style-name="ce84">
              <text:p>98999927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9992407" table:style-name="ce84">
              <text:p>9899992407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F403X</text:p>
            </table:table-cell>
            <table:table-cell office:value-type="float" office:value="2300" table:style-name="ce94">
              <text:p>2 3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050" table:style-name="ce362">
              <text:p>1050</text:p>
            </table:table-cell>
            <table:table-cell office:value-type="float" office:value="1000" table:style-name="ce362">
              <text:p>1000</text:p>
            </table:table-cell>
            <table:table-cell table:style-name="ce311"/>
            <table:table-cell office:value-type="float" office:value="200" table:style-name="ce96">
              <text:p>2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999272" table:style-name="ce84">
              <text:p>98999927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9992406" table:style-name="ce84">
              <text:p>9899992406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9">
              <text:p>hp</text:p>
            </table:table-cell>
            <table:table-cell office:value-type="string" table:style-name="ce190">
              <text:p>CE410A (305A)</text:p>
            </table:table-cell>
            <table:table-cell office:value-type="float" office:value="2200" table:style-name="ce191">
              <text:p>2 2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5" table:style-name="ce368">
              <text:p>COLOR M351 / M451 / MFP M375 / MFP M475</text:p>
            </table:table-cell>
            <table:table-cell office:value-type="float" office:value="900" table:style-name="ce362">
              <text:p>900</text:p>
            </table:table-cell>
            <table:table-cell office:value-type="float" office:value="850" table:style-name="ce362">
              <text:p>85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E410X (305X)</text:p>
            </table:table-cell>
            <table:table-cell office:value-type="float" office:value="4000" table:style-name="ce191">
              <text:p>4 000</text:p>
            </table:table-cell>
            <table:table-cell office:value-type="string" table:style-name="ce188">
              <text:p>bk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27805" table:style-name="ce84">
              <text:p>9892780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27810" table:style-name="ce84">
              <text:p>9892781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E411A (305A)</text:p>
            </table:table-cell>
            <table:table-cell office:value-type="float" office:value="2600" table:style-name="ce191">
              <text:p>2 6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900" table:style-name="ce362">
              <text:p>900</text:p>
            </table:table-cell>
            <table:table-cell office:value-type="float" office:value="850" table:style-name="ce362">
              <text:p>85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27806" table:style-name="ce84">
              <text:p>98927806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27811" table:style-name="ce84">
              <text:p>9892781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E412A (305A)</text:p>
            </table:table-cell>
            <table:table-cell office:value-type="float" office:value="2600" table:style-name="ce191">
              <text:p>2 6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900" table:style-name="ce362">
              <text:p>900</text:p>
            </table:table-cell>
            <table:table-cell office:value-type="float" office:value="850" table:style-name="ce362">
              <text:p>85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27807" table:style-name="ce84">
              <text:p>9892780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27812" table:style-name="ce84">
              <text:p>9892781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E413A (305A)</text:p>
            </table:table-cell>
            <table:table-cell office:value-type="float" office:value="2600" table:style-name="ce191">
              <text:p>2 6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900" table:style-name="ce362">
              <text:p>900</text:p>
            </table:table-cell>
            <table:table-cell office:value-type="float" office:value="850" table:style-name="ce362">
              <text:p>85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27808" table:style-name="ce84">
              <text:p>98927808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27813" table:style-name="ce84">
              <text:p>9892781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hp</text:p>
            </table:table-cell>
            <table:table-cell office:value-type="string" table:style-name="ce140">
              <text:p>CF320A</text:p>
            </table:table-cell>
            <table:table-cell office:value-type="float" office:value="11500" table:style-name="ce94">
              <text:p>11 5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5" table:style-name="ce368">
              <text:p>MFP M651 / M680</text:p>
            </table:table-cell>
            <table:table-cell office:value-type="float" office:value="2050" table:style-name="ce362">
              <text:p>2050</text:p>
            </table:table-cell>
            <table:table-cell office:value-type="float" office:value="1950" table:style-name="ce362">
              <text:p>1950</text:p>
            </table:table-cell>
            <table:table-cell table:style-name="ce311"/>
            <table:table-cell office:value-type="float" office:value="600" table:style-name="ce96">
              <text:p>6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F320X</text:p>
            </table:table-cell>
            <table:table-cell office:value-type="float" office:value="21000" table:style-name="ce94">
              <text:p>21 000</text:p>
            </table:table-cell>
            <table:table-cell office:value-type="string" table:style-name="ce188">
              <text:p>bk</text:p>
            </table:table-cell>
            <table:covered-table-cell/>
            <table:table-cell office:value-type="float" office:value="2500" table:style-name="ce362">
              <text:p>2500</text:p>
            </table:table-cell>
            <table:table-cell office:value-type="float" office:value="2400" table:style-name="ce362">
              <text:p>2400</text:p>
            </table:table-cell>
            <table:table-cell table:style-name="ce311"/>
            <table:table-cell office:value-type="float" office:value="600" table:style-name="ce96">
              <text:p>6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F321A</text:p>
            </table:table-cell>
            <table:table-cell office:value-type="float" office:value="16500" table:style-name="ce94">
              <text:p>16 5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2050" table:style-name="ce362">
              <text:p>2050</text:p>
            </table:table-cell>
            <table:table-cell office:value-type="float" office:value="1950" table:style-name="ce362">
              <text:p>1950</text:p>
            </table:table-cell>
            <table:table-cell table:style-name="ce311"/>
            <table:table-cell office:value-type="float" office:value="600" table:style-name="ce96">
              <text:p>6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F322A</text:p>
            </table:table-cell>
            <table:table-cell office:value-type="float" office:value="16500" table:style-name="ce94">
              <text:p>16 5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2050" table:style-name="ce362">
              <text:p>2050</text:p>
            </table:table-cell>
            <table:table-cell office:value-type="float" office:value="1950" table:style-name="ce362">
              <text:p>1950</text:p>
            </table:table-cell>
            <table:table-cell table:style-name="ce311"/>
            <table:table-cell office:value-type="float" office:value="600" table:style-name="ce96">
              <text:p>6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F323A</text:p>
            </table:table-cell>
            <table:table-cell office:value-type="float" office:value="16500" table:style-name="ce94">
              <text:p>16 5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2050" table:style-name="ce362">
              <text:p>2050</text:p>
            </table:table-cell>
            <table:table-cell office:value-type="float" office:value="1950" table:style-name="ce362">
              <text:p>1950</text:p>
            </table:table-cell>
            <table:table-cell table:style-name="ce311"/>
            <table:table-cell office:value-type="float" office:value="600" table:style-name="ce96">
              <text:p>6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9">
              <text:p>hp</text:p>
            </table:table-cell>
            <table:table-cell office:value-type="string" table:style-name="ce190">
              <text:p>W2030A</text:p>
            </table:table-cell>
            <table:table-cell office:value-type="float" office:value="2400" table:style-name="ce191">
              <text:p>2 4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8" table:style-name="ce368">
              <text:p>HP Color LaserJet Pro M454dn, M454dw, M479dw, M479fdn, M479fdw, M479fnw</text:p>
            </table:table-cell>
            <table:table-cell office:value-type="float" office:value="2300" table:style-name="ce362">
              <text:p>2300</text:p>
            </table:table-cell>
            <table:table-cell office:value-type="float" office:value="2250" table:style-name="ce362">
              <text:p>22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W2031A</text:p>
            </table:table-cell>
            <table:table-cell office:value-type="float" office:value="2100" table:style-name="ce191">
              <text:p>2 1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2300" table:style-name="ce362">
              <text:p>2300</text:p>
            </table:table-cell>
            <table:table-cell office:value-type="float" office:value="2250" table:style-name="ce362">
              <text:p>22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W2032A</text:p>
            </table:table-cell>
            <table:table-cell office:value-type="float" office:value="2100" table:style-name="ce191">
              <text:p>2 1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2300" table:style-name="ce362">
              <text:p>2300</text:p>
            </table:table-cell>
            <table:table-cell office:value-type="float" office:value="2250" table:style-name="ce362">
              <text:p>22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W2033A</text:p>
            </table:table-cell>
            <table:table-cell office:value-type="float" office:value="2100" table:style-name="ce191">
              <text:p>2 1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2300" table:style-name="ce362">
              <text:p>2300</text:p>
            </table:table-cell>
            <table:table-cell office:value-type="float" office:value="2250" table:style-name="ce362">
              <text:p>22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W2030X</text:p>
            </table:table-cell>
            <table:table-cell office:value-type="float" office:value="7500" table:style-name="ce94">
              <text:p>7 500</text:p>
            </table:table-cell>
            <table:table-cell office:value-type="string" table:style-name="ce188">
              <text:p>bk</text:p>
            </table:table-cell>
            <table:covered-table-cell/>
            <table:table-cell office:value-type="float" office:value="2700" table:style-name="ce362">
              <text:p>2700</text:p>
            </table:table-cell>
            <table:table-cell office:value-type="float" office:value="2650" table:style-name="ce362">
              <text:p>26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27844" table:style-name="ce84">
              <text:p>9892784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W2031X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2700" table:style-name="ce362">
              <text:p>2700</text:p>
            </table:table-cell>
            <table:table-cell office:value-type="float" office:value="2650" table:style-name="ce362">
              <text:p>26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27845" table:style-name="ce84">
              <text:p>9892784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W2032X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2700" table:style-name="ce362">
              <text:p>2700</text:p>
            </table:table-cell>
            <table:table-cell office:value-type="float" office:value="2650" table:style-name="ce362">
              <text:p>26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27847" table:style-name="ce84">
              <text:p>9892784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W2033X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2700" table:style-name="ce362">
              <text:p>2700</text:p>
            </table:table-cell>
            <table:table-cell office:value-type="float" office:value="2650" table:style-name="ce362">
              <text:p>2650</text:p>
            </table:table-cell>
            <table:table-cell table:style-name="ce311"/>
            <table:table-cell table:style-name="ce96"/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27846" table:style-name="ce84">
              <text:p>98927846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9">
              <text:p>hp</text:p>
            </table:table-cell>
            <table:table-cell office:value-type="string" table:style-name="ce190">
              <text:p>C9720A</text:p>
            </table:table-cell>
            <table:table-cell office:value-type="float" office:value="9000" table:style-name="ce191">
              <text:p>9 0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COLOR 4600/ N/ DN</text:p>
            </table:table-cell>
            <table:table-cell office:value-type="float" office:value="1750" table:style-name="ce362">
              <text:p>1750</text:p>
            </table:table-cell>
            <table:table-cell office:value-type="float" office:value="1650" table:style-name="ce362">
              <text:p>1650</text:p>
            </table:table-cell>
            <table:table-cell table:style-name="ce311"/>
            <table:table-cell office:value-type="float" office:value="450" table:style-name="ce96">
              <text:p>4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9721A</text:p>
            </table:table-cell>
            <table:table-cell office:value-type="float" office:value="8000" table:style-name="ce191">
              <text:p>8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650" table:style-name="ce362">
              <text:p>1650</text:p>
            </table:table-cell>
            <table:table-cell office:value-type="float" office:value="1550" table:style-name="ce362">
              <text:p>1550</text:p>
            </table:table-cell>
            <table:table-cell table:style-name="ce311"/>
            <table:table-cell office:value-type="float" office:value="450" table:style-name="ce96">
              <text:p>4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9722A</text:p>
            </table:table-cell>
            <table:table-cell office:value-type="float" office:value="8000" table:style-name="ce191">
              <text:p>8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650" table:style-name="ce362">
              <text:p>1650</text:p>
            </table:table-cell>
            <table:table-cell office:value-type="float" office:value="1550" table:style-name="ce362">
              <text:p>1550</text:p>
            </table:table-cell>
            <table:table-cell table:style-name="ce311"/>
            <table:table-cell office:value-type="float" office:value="450" table:style-name="ce96">
              <text:p>4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9723A</text:p>
            </table:table-cell>
            <table:table-cell office:value-type="float" office:value="8000" table:style-name="ce191">
              <text:p>8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650" table:style-name="ce362">
              <text:p>1650</text:p>
            </table:table-cell>
            <table:table-cell office:value-type="float" office:value="1550" table:style-name="ce362">
              <text:p>1550</text:p>
            </table:table-cell>
            <table:table-cell table:style-name="ce311"/>
            <table:table-cell office:value-type="float" office:value="450" table:style-name="ce96">
              <text:p>4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hp</text:p>
            </table:table-cell>
            <table:table-cell office:value-type="string" table:style-name="ce140">
              <text:p>Q5950A</text:p>
            </table:table-cell>
            <table:table-cell office:value-type="float" office:value="11000" table:style-name="ce94">
              <text:p>11 0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COLOR 4700/ N/ DN</text:p>
            </table:table-cell>
            <table:table-cell office:value-type="float" office:value="1850" table:style-name="ce362">
              <text:p>1850</text:p>
            </table:table-cell>
            <table:table-cell office:value-type="float" office:value="1950" table:style-name="ce362">
              <text:p>1950</text:p>
            </table:table-cell>
            <table:table-cell table:style-name="ce311"/>
            <table:table-cell office:value-type="float" office:value="500" table:style-name="ce96">
              <text:p>5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Q5951A</text:p>
            </table:table-cell>
            <table:table-cell office:value-type="float" office:value="10000" table:style-name="ce94">
              <text:p>10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850" table:style-name="ce362">
              <text:p>1850</text:p>
            </table:table-cell>
            <table:table-cell office:value-type="float" office:value="1950" table:style-name="ce362">
              <text:p>1950</text:p>
            </table:table-cell>
            <table:table-cell table:style-name="ce311"/>
            <table:table-cell office:value-type="float" office:value="500" table:style-name="ce96">
              <text:p>5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Q5952A</text:p>
            </table:table-cell>
            <table:table-cell office:value-type="float" office:value="10000" table:style-name="ce94">
              <text:p>10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850" table:style-name="ce362">
              <text:p>1850</text:p>
            </table:table-cell>
            <table:table-cell office:value-type="float" office:value="1950" table:style-name="ce362">
              <text:p>1950</text:p>
            </table:table-cell>
            <table:table-cell table:style-name="ce311"/>
            <table:table-cell office:value-type="float" office:value="500" table:style-name="ce96">
              <text:p>5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Q5953A</text:p>
            </table:table-cell>
            <table:table-cell office:value-type="float" office:value="10000" table:style-name="ce94">
              <text:p>10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850" table:style-name="ce362">
              <text:p>1850</text:p>
            </table:table-cell>
            <table:table-cell office:value-type="float" office:value="1950" table:style-name="ce362">
              <text:p>1950</text:p>
            </table:table-cell>
            <table:table-cell table:style-name="ce311"/>
            <table:table-cell office:value-type="float" office:value="500" table:style-name="ce96">
              <text:p>5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5">
            <table:table-cell office:value-type="string" table:style-name="ce189">
              <text:p>hp</text:p>
            </table:table-cell>
            <table:table-cell office:value-type="string" table:style-name="ce190">
              <text:p>CE740A</text:p>
            </table:table-cell>
            <table:table-cell office:value-type="float" office:value="7000" table:style-name="ce191">
              <text:p>7 0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COLOR CP5220 / CP5225</text:p>
            </table:table-cell>
            <table:table-cell office:value-type="float" office:value="2650" table:style-name="ce362">
              <text:p>2650</text:p>
            </table:table-cell>
            <table:table-cell office:value-type="float" office:value="2550" table:style-name="ce362">
              <text:p>2550</text:p>
            </table:table-cell>
            <table:table-cell table:style-name="ce311"/>
            <table:table-cell office:value-type="float" office:value="600" table:style-name="ce96">
              <text:p>6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040" table:style-name="ce84">
              <text:p>99901004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E741A</text:p>
            </table:table-cell>
            <table:table-cell office:value-type="float" office:value="7300" table:style-name="ce191">
              <text:p>7 3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2650" table:style-name="ce362">
              <text:p>2650</text:p>
            </table:table-cell>
            <table:table-cell office:value-type="float" office:value="2550" table:style-name="ce362">
              <text:p>2550</text:p>
            </table:table-cell>
            <table:table-cell table:style-name="ce311"/>
            <table:table-cell office:value-type="float" office:value="600" table:style-name="ce96">
              <text:p>6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041" table:style-name="ce84">
              <text:p>99901004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E742A</text:p>
            </table:table-cell>
            <table:table-cell office:value-type="float" office:value="7300" table:style-name="ce191">
              <text:p>7 3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2650" table:style-name="ce362">
              <text:p>2650</text:p>
            </table:table-cell>
            <table:table-cell office:value-type="float" office:value="2550" table:style-name="ce362">
              <text:p>2550</text:p>
            </table:table-cell>
            <table:table-cell table:style-name="ce311"/>
            <table:table-cell office:value-type="float" office:value="600" table:style-name="ce96">
              <text:p>6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043" table:style-name="ce84">
              <text:p>99901004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E743A</text:p>
            </table:table-cell>
            <table:table-cell office:value-type="float" office:value="7300" table:style-name="ce191">
              <text:p>7 3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2650" table:style-name="ce362">
              <text:p>2650</text:p>
            </table:table-cell>
            <table:table-cell office:value-type="float" office:value="2550" table:style-name="ce362">
              <text:p>2550</text:p>
            </table:table-cell>
            <table:table-cell table:style-name="ce311"/>
            <table:table-cell office:value-type="float" office:value="600" table:style-name="ce96">
              <text:p>6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9010042" table:style-name="ce84">
              <text:p>99901004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hp</text:p>
            </table:table-cell>
            <table:table-cell office:value-type="string" table:style-name="ce140">
              <text:p>CE270A (650A)</text:p>
            </table:table-cell>
            <table:table-cell office:value-type="float" office:value="13500" table:style-name="ce94">
              <text:p>13 5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COLOR CP5525 / M750</text:p>
            </table:table-cell>
            <table:table-cell office:value-type="float" office:value="2100" table:style-name="ce362">
              <text:p>2100</text:p>
            </table:table-cell>
            <table:table-cell office:value-type="float" office:value="1850" table:style-name="ce362">
              <text:p>1850</text:p>
            </table:table-cell>
            <table:table-cell table:style-name="ce311"/>
            <table:table-cell office:value-type="float" office:value="650" table:style-name="ce96">
              <text:p>6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629750" table:style-name="ce84">
              <text:p>462975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6297500" table:style-name="ce84">
              <text:p>4629750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E271A (650A)</text:p>
            </table:table-cell>
            <table:table-cell office:value-type="float" office:value="15000" table:style-name="ce94">
              <text:p>15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2450" table:style-name="ce362">
              <text:p>2450</text:p>
            </table:table-cell>
            <table:table-cell office:value-type="float" office:value="2150" table:style-name="ce362">
              <text:p>2150</text:p>
            </table:table-cell>
            <table:table-cell table:style-name="ce311"/>
            <table:table-cell office:value-type="float" office:value="650" table:style-name="ce96">
              <text:p>6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629751" table:style-name="ce84">
              <text:p>462975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6297501" table:style-name="ce84">
              <text:p>4629750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E272A (650A)</text:p>
            </table:table-cell>
            <table:table-cell office:value-type="float" office:value="15000" table:style-name="ce94">
              <text:p>15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2450" table:style-name="ce362">
              <text:p>2450</text:p>
            </table:table-cell>
            <table:table-cell office:value-type="float" office:value="2150" table:style-name="ce362">
              <text:p>2150</text:p>
            </table:table-cell>
            <table:table-cell table:style-name="ce311"/>
            <table:table-cell office:value-type="float" office:value="650" table:style-name="ce96">
              <text:p>6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629753" table:style-name="ce84">
              <text:p>462975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6297502" table:style-name="ce84">
              <text:p>4629750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E273A (650A)</text:p>
            </table:table-cell>
            <table:table-cell office:value-type="float" office:value="15000" table:style-name="ce94">
              <text:p>15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2450" table:style-name="ce362">
              <text:p>2450</text:p>
            </table:table-cell>
            <table:table-cell office:value-type="float" office:value="2150" table:style-name="ce362">
              <text:p>2150</text:p>
            </table:table-cell>
            <table:table-cell table:style-name="ce311"/>
            <table:table-cell office:value-type="float" office:value="650" table:style-name="ce96">
              <text:p>6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629752" table:style-name="ce84">
              <text:p>462975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6297503" table:style-name="ce84">
              <text:p>4629750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9">
              <text:p>hp</text:p>
            </table:table-cell>
            <table:table-cell office:value-type="string" table:style-name="ce190">
              <text:p>C9730A</text:p>
            </table:table-cell>
            <table:table-cell office:value-type="float" office:value="13000" table:style-name="ce191">
              <text:p>13 0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COLOR 5500 / 5550</text:p>
            </table:table-cell>
            <table:table-cell office:value-type="float" office:value="2100" table:style-name="ce362">
              <text:p>2100</text:p>
            </table:table-cell>
            <table:table-cell office:value-type="float" office:value="1850" table:style-name="ce362">
              <text:p>1850</text:p>
            </table:table-cell>
            <table:table-cell table:style-name="ce311"/>
            <table:table-cell office:value-type="float" office:value="650" table:style-name="ce96">
              <text:p>6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201340" table:style-name="ce84">
              <text:p>220134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9731A</text:p>
            </table:table-cell>
            <table:table-cell office:value-type="float" office:value="12000" table:style-name="ce191">
              <text:p>12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2100" table:style-name="ce362">
              <text:p>2100</text:p>
            </table:table-cell>
            <table:table-cell office:value-type="float" office:value="1850" table:style-name="ce362">
              <text:p>1850</text:p>
            </table:table-cell>
            <table:table-cell table:style-name="ce311"/>
            <table:table-cell office:value-type="float" office:value="650" table:style-name="ce96">
              <text:p>6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201341" table:style-name="ce84">
              <text:p>220134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9732A</text:p>
            </table:table-cell>
            <table:table-cell office:value-type="float" office:value="12000" table:style-name="ce191">
              <text:p>12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2100" table:style-name="ce362">
              <text:p>2100</text:p>
            </table:table-cell>
            <table:table-cell office:value-type="float" office:value="1850" table:style-name="ce362">
              <text:p>1850</text:p>
            </table:table-cell>
            <table:table-cell table:style-name="ce311"/>
            <table:table-cell office:value-type="float" office:value="650" table:style-name="ce96">
              <text:p>6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201342" table:style-name="ce84">
              <text:p>220134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9733A</text:p>
            </table:table-cell>
            <table:table-cell office:value-type="float" office:value="12000" table:style-name="ce191">
              <text:p>12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2100" table:style-name="ce362">
              <text:p>2100</text:p>
            </table:table-cell>
            <table:table-cell office:value-type="float" office:value="1850" table:style-name="ce362">
              <text:p>1850</text:p>
            </table:table-cell>
            <table:table-cell table:style-name="ce311"/>
            <table:table-cell office:value-type="float" office:value="650" table:style-name="ce96">
              <text:p>6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2201343" table:style-name="ce84">
              <text:p>220134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B390A</text:p>
            </table:table-cell>
            <table:table-cell office:value-type="float" office:value="19500" table:style-name="ce94">
              <text:p>19 500</text:p>
            </table:table-cell>
            <table:table-cell office:value-type="string" table:style-name="ce188">
              <text:p>bk</text:p>
            </table:table-cell>
            <table:table-cell office:value-type="string" table:style-name="ce326">
              <text:p>Color CM6030 / CM6040MFP</text:p>
            </table:table-cell>
            <table:table-cell office:value-type="float" office:value="2450" table:style-name="ce362">
              <text:p>2450</text:p>
            </table:table-cell>
            <table:table-cell office:value-type="float" office:value="2200" table:style-name="ce362">
              <text:p>220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620040" table:style-name="ce84">
              <text:p>9962004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hp</text:p>
            </table:table-cell>
            <table:table-cell office:value-type="string" table:style-name="ce140">
              <text:p>CB381A</text:p>
            </table:table-cell>
            <table:table-cell office:value-type="float" office:value="21000" table:style-name="ce94">
              <text:p>21 000</text:p>
            </table:table-cell>
            <table:table-cell office:value-type="string" table:style-name="ce182">
              <text:p>C</text:p>
            </table:table-cell>
            <table:table-cell office:value-type="string" table:number-columns-spanned="1" table:number-rows-spanned="6" table:style-name="ce369">
              <text:p>Color CP6015 / CM6030 / CM6040MFP</text:p>
            </table:table-cell>
            <table:table-cell office:value-type="float" office:value="2750" table:style-name="ce362">
              <text:p>2750</text:p>
            </table:table-cell>
            <table:table-cell office:value-type="float" office:value="2450" table:style-name="ce362">
              <text:p>24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620050" table:style-name="ce84">
              <text:p>9962005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B382A</text:p>
            </table:table-cell>
            <table:table-cell office:value-type="float" office:value="21000" table:style-name="ce94">
              <text:p>21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2750" table:style-name="ce362">
              <text:p>2750</text:p>
            </table:table-cell>
            <table:table-cell office:value-type="float" office:value="2450" table:style-name="ce362">
              <text:p>24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620060" table:style-name="ce84">
              <text:p>9962006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hp</text:p>
            </table:table-cell>
            <table:table-cell office:value-type="string" table:style-name="ce140">
              <text:p>CB383A</text:p>
            </table:table-cell>
            <table:table-cell office:value-type="float" office:value="21000" table:style-name="ce94">
              <text:p>21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2750" table:style-name="ce362">
              <text:p>2750</text:p>
            </table:table-cell>
            <table:table-cell office:value-type="float" office:value="2450" table:style-name="ce362">
              <text:p>24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9620070" table:style-name="ce84">
              <text:p>9962007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8551A</text:p>
            </table:table-cell>
            <table:table-cell office:value-type="float" office:value="25000" table:style-name="ce191">
              <text:p>25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3450" table:style-name="ce362">
              <text:p>3450</text:p>
            </table:table-cell>
            <table:table-cell office:value-type="float" office:value="3050" table:style-name="ce362">
              <text:p>30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hp</text:p>
            </table:table-cell>
            <table:table-cell office:value-type="string" table:style-name="ce190">
              <text:p>C8552A</text:p>
            </table:table-cell>
            <table:table-cell office:value-type="float" office:value="25000" table:style-name="ce191">
              <text:p>25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3450" table:style-name="ce362">
              <text:p>3450</text:p>
            </table:table-cell>
            <table:table-cell office:value-type="float" office:value="3050" table:style-name="ce362">
              <text:p>30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92">
              <text:p>hp</text:p>
            </table:table-cell>
            <table:table-cell office:value-type="string" table:style-name="ce193">
              <text:p>C8553A</text:p>
            </table:table-cell>
            <table:table-cell office:value-type="float" office:value="25000" table:style-name="ce194">
              <text:p>25 000</text:p>
            </table:table-cell>
            <table:table-cell office:value-type="string" table:style-name="ce195">
              <text:p>M</text:p>
            </table:table-cell>
            <table:covered-table-cell/>
            <table:table-cell office:value-type="float" office:value="3450" table:style-name="ce362">
              <text:p>3450</text:p>
            </table:table-cell>
            <table:table-cell office:value-type="float" office:value="3050" table:style-name="ce362">
              <text:p>3050</text:p>
            </table:table-cell>
            <table:table-cell table:style-name="ce324"/>
            <table:table-cell office:value-type="string" table:style-name="ce114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</table:table-row-group>
        <table:table-row table:style-name="ro1">
          <table:table-cell office:value-type="string" table:style-name="ce171">
            <text:p>Заправка картриджей Samsung цветные</text:p>
          </table:table-cell>
          <table:table-cell table:style-name="ce172"/>
          <table:table-cell table:style-name="ce173"/>
          <table:table-cell table:number-columns-repeated="2" table:style-name="ce174"/>
          <table:table-cell table:style-name="ce365"/>
          <table:table-cell table:style-name="ce366"/>
          <table:table-cell table:style-name="ce174"/>
          <table:table-cell table:style-name="ce196"/>
          <table:table-cell table:style-name="ce60"/>
          <table:table-cell office:value-type="percentage" office:value="0" table:style-name="ce378">
            <text:p>0%</text:p>
          </table:table-cell>
          <table:table-cell table:style-name="ce60"/>
          <table:table-cell table:style-name="ce97"/>
          <table:table-cell office:value-type="float" office:value="0" table:style-name="ce98">
            <text:p>0 ₽</text:p>
          </table:table-cell>
          <table:table-cell office:value-type="float" office:value="0" table:style-name="ce98">
            <text:p>0 ₽</text:p>
          </table:table-cell>
          <table:table-cell table:style-name="ce43"/>
          <table:table-cell table:style-name="ce84"/>
          <table:table-cell office:value-type="float" office:value="0" table:style-name="ce100">
            <text:p>0</text:p>
          </table:table-cell>
          <table:table-cell office:value-type="currency" office:value="0" table:style-name="ce101">
            <text:p>$0,0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style-name="ce89"/>
          <table:table-cell table:style-name="ce84"/>
          <table:table-cell office:value-type="float" office:value="0" table:style-name="ce100">
            <text:p>0</text:p>
          </table:table-cell>
          <table:table-cell office:value-type="float" office:value="0" table:style-name="ce103">
            <text:p>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number-columns-repeated="16357" table:style-name="ce91"/>
        </table:table-row>
        <table:table-row-group>
          <table:table-row table:style-name="ro4">
            <table:table-cell office:value-type="string" table:style-name="ce197">
              <text:p>Samsung</text:p>
            </table:table-cell>
            <table:table-cell office:value-type="string" table:style-name="ce198">
              <text:p>CLP-K300</text:p>
            </table:table-cell>
            <table:table-cell office:value-type="float" office:value="2000" table:style-name="ce179">
              <text:p>2 000</text:p>
            </table:table-cell>
            <table:table-cell office:value-type="string" table:style-name="ce180">
              <text:p>bk</text:p>
            </table:table-cell>
            <table:table-cell office:value-type="string" table:number-columns-spanned="1" table:number-rows-spanned="4" table:style-name="ce368">
              <text:p>CLP-300 / CLX-2160 / 3160</text:p>
            </table:table-cell>
            <table:table-cell office:value-type="float" office:value="600" table:style-name="ce362">
              <text:p>600</text:p>
            </table:table-cell>
            <table:table-cell office:value-type="float" office:value="550" table:style-name="ce362">
              <text:p>550</text:p>
            </table:table-cell>
            <table:table-cell table:style-name="ce323"/>
            <table:table-cell office:value-type="float" office:value="250" table:style-name="ce108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Samsung</text:p>
            </table:table-cell>
            <table:table-cell office:value-type="string" table:style-name="ce190">
              <text:p>CLP-C300</text:p>
            </table:table-cell>
            <table:table-cell office:value-type="float" office:value="1000" table:style-name="ce191">
              <text:p>1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600" table:style-name="ce362">
              <text:p>600</text:p>
            </table:table-cell>
            <table:table-cell office:value-type="float" office:value="550" table:style-name="ce362">
              <text:p>5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Samsung</text:p>
            </table:table-cell>
            <table:table-cell office:value-type="string" table:style-name="ce190">
              <text:p>CLP-M300</text:p>
            </table:table-cell>
            <table:table-cell office:value-type="float" office:value="1000" table:style-name="ce191">
              <text:p>1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600" table:style-name="ce362">
              <text:p>600</text:p>
            </table:table-cell>
            <table:table-cell office:value-type="float" office:value="550" table:style-name="ce362">
              <text:p>5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Samsung</text:p>
            </table:table-cell>
            <table:table-cell office:value-type="string" table:style-name="ce190">
              <text:p>CLP-Y300</text:p>
            </table:table-cell>
            <table:table-cell office:value-type="float" office:value="1000" table:style-name="ce191">
              <text:p>1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600" table:style-name="ce362">
              <text:p>600</text:p>
            </table:table-cell>
            <table:table-cell office:value-type="float" office:value="550" table:style-name="ce362">
              <text:p>5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Samsung</text:p>
            </table:table-cell>
            <table:table-cell office:value-type="string" table:style-name="ce140">
              <text:p>CLT-K406S</text:p>
            </table:table-cell>
            <table:table-cell office:value-type="float" office:value="1500" table:style-name="ce94">
              <text:p>1 5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CLP-360 / CLP-365 / CLP-368, CLX-3300 / CLX-3305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305240310" table:style-name="ce84">
              <text:p>9830524031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305240320" table:style-name="ce84">
              <text:p>9830524032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Samsung</text:p>
            </table:table-cell>
            <table:table-cell office:value-type="string" table:style-name="ce140">
              <text:p>CLT-C406S</text:p>
            </table:table-cell>
            <table:table-cell office:value-type="float" office:value="1000" table:style-name="ce94">
              <text:p>1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305240311" table:style-name="ce84">
              <text:p>9830524031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305240321" table:style-name="ce84">
              <text:p>9830524032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Samsung</text:p>
            </table:table-cell>
            <table:table-cell office:value-type="string" table:style-name="ce140">
              <text:p>CLT-M406S</text:p>
            </table:table-cell>
            <table:table-cell office:value-type="float" office:value="1000" table:style-name="ce94">
              <text:p>1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305240313" table:style-name="ce84">
              <text:p>9830524031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305240322" table:style-name="ce84">
              <text:p>9830524032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Samsung</text:p>
            </table:table-cell>
            <table:table-cell office:value-type="string" table:style-name="ce140">
              <text:p>CLT-Y406S</text:p>
            </table:table-cell>
            <table:table-cell office:value-type="float" office:value="1000" table:style-name="ce94">
              <text:p>1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305240312" table:style-name="ce84">
              <text:p>9830524031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305240323" table:style-name="ce84">
              <text:p>9830524032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9">
              <text:p>Samsung</text:p>
            </table:table-cell>
            <table:table-cell office:value-type="string" table:style-name="ce190">
              <text:p>CLT-K407S</text:p>
            </table:table-cell>
            <table:table-cell office:value-type="float" office:value="1500" table:style-name="ce191">
              <text:p>1 5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CLP-320 / 325 / CLX-3185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305240350" table:style-name="ce84">
              <text:p>9830524035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305240360" table:style-name="ce84">
              <text:p>9830524036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Samsung</text:p>
            </table:table-cell>
            <table:table-cell office:value-type="string" table:style-name="ce190">
              <text:p>CLT-C407S</text:p>
            </table:table-cell>
            <table:table-cell office:value-type="float" office:value="1000" table:style-name="ce191">
              <text:p>1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305240351" table:style-name="ce84">
              <text:p>9830524035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305240361" table:style-name="ce84">
              <text:p>9830524036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Samsung</text:p>
            </table:table-cell>
            <table:table-cell office:value-type="string" table:style-name="ce190">
              <text:p>CLT-M407S</text:p>
            </table:table-cell>
            <table:table-cell office:value-type="float" office:value="1000" table:style-name="ce191">
              <text:p>1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305240353" table:style-name="ce84">
              <text:p>9830524035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305240362" table:style-name="ce84">
              <text:p>9830524036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Samsung</text:p>
            </table:table-cell>
            <table:table-cell office:value-type="string" table:style-name="ce190">
              <text:p>CLT-Y407S</text:p>
            </table:table-cell>
            <table:table-cell office:value-type="float" office:value="1000" table:style-name="ce191">
              <text:p>1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305240352" table:style-name="ce84">
              <text:p>9830524035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305240363" table:style-name="ce84">
              <text:p>9830524036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Samsung</text:p>
            </table:table-cell>
            <table:table-cell office:value-type="string" table:style-name="ce140">
              <text:p>CLT-K409S</text:p>
            </table:table-cell>
            <table:table-cell office:value-type="float" office:value="1500" table:style-name="ce94">
              <text:p>1 5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CLP-310 / CLP-315 / CLX-3170 / CLX-3175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0520991" table:style-name="ce84">
              <text:p>98052099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052010" table:style-name="ce84">
              <text:p>9805201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Samsung</text:p>
            </table:table-cell>
            <table:table-cell office:value-type="string" table:style-name="ce140">
              <text:p>CLT-C409S</text:p>
            </table:table-cell>
            <table:table-cell office:value-type="float" office:value="1000" table:style-name="ce94">
              <text:p>1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0520992" table:style-name="ce84">
              <text:p>98052099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052011" table:style-name="ce84">
              <text:p>9805201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Samsung</text:p>
            </table:table-cell>
            <table:table-cell office:value-type="string" table:style-name="ce140">
              <text:p>CLT-M409S</text:p>
            </table:table-cell>
            <table:table-cell office:value-type="float" office:value="1000" table:style-name="ce94">
              <text:p>1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0520994" table:style-name="ce84">
              <text:p>98052099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052012" table:style-name="ce84">
              <text:p>9805201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Samsung</text:p>
            </table:table-cell>
            <table:table-cell office:value-type="string" table:style-name="ce140">
              <text:p>CLT-Y409S</text:p>
            </table:table-cell>
            <table:table-cell office:value-type="float" office:value="1000" table:style-name="ce94">
              <text:p>1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0520993" table:style-name="ce84">
              <text:p>98052099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052013" table:style-name="ce84">
              <text:p>9805201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9">
              <text:p>Samsung</text:p>
            </table:table-cell>
            <table:table-cell office:value-type="string" table:style-name="ce190">
              <text:p>CLT-K504S</text:p>
            </table:table-cell>
            <table:table-cell office:value-type="float" office:value="2500" table:style-name="ce191">
              <text:p>2 5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CLP-415 / CLP-470 / CLP-475, CLX-4170 / CLX-4195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750" table:style-name="ce362">
              <text:p>7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0520996" table:style-name="ce84">
              <text:p>980520996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Samsung</text:p>
            </table:table-cell>
            <table:table-cell office:value-type="string" table:style-name="ce190">
              <text:p>CLT-C504S</text:p>
            </table:table-cell>
            <table:table-cell office:value-type="float" office:value="1800" table:style-name="ce191">
              <text:p>1 8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850" table:style-name="ce362">
              <text:p>850</text:p>
            </table:table-cell>
            <table:table-cell office:value-type="float" office:value="750" table:style-name="ce362">
              <text:p>7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0520997" table:style-name="ce84">
              <text:p>98052099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Samsung</text:p>
            </table:table-cell>
            <table:table-cell office:value-type="string" table:style-name="ce190">
              <text:p>CLT-M504S</text:p>
            </table:table-cell>
            <table:table-cell office:value-type="float" office:value="1800" table:style-name="ce191">
              <text:p>1 8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850" table:style-name="ce362">
              <text:p>850</text:p>
            </table:table-cell>
            <table:table-cell office:value-type="float" office:value="750" table:style-name="ce362">
              <text:p>750</text:p>
            </table:table-cell>
            <table:table-cell table:style-name="ce311"/>
            <table:table-cell office:value-type="float" office:value="250" table:style-name="ce96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0520998" table:style-name="ce84">
              <text:p>980520998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92">
              <text:p>Samsung</text:p>
            </table:table-cell>
            <table:table-cell office:value-type="string" table:style-name="ce193">
              <text:p>CLT-Y504S</text:p>
            </table:table-cell>
            <table:table-cell office:value-type="float" office:value="1800" table:style-name="ce194">
              <text:p>1 800</text:p>
            </table:table-cell>
            <table:table-cell office:value-type="string" table:style-name="ce199">
              <text:p>Y</text:p>
            </table:table-cell>
            <table:covered-table-cell/>
            <table:table-cell office:value-type="float" office:value="850" table:style-name="ce362">
              <text:p>850</text:p>
            </table:table-cell>
            <table:table-cell office:value-type="float" office:value="750" table:style-name="ce362">
              <text:p>750</text:p>
            </table:table-cell>
            <table:table-cell table:style-name="ce324"/>
            <table:table-cell office:value-type="float" office:value="250" table:style-name="ce114">
              <text:p>2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0520999" table:style-name="ce84">
              <text:p>980520999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</table:table-row-group>
        <table:table-row table:style-name="ro1">
          <table:table-cell office:value-type="string" table:style-name="ce171">
            <text:p>Заправка картриджей Canon цветные</text:p>
          </table:table-cell>
          <table:table-cell table:style-name="ce172"/>
          <table:table-cell table:style-name="ce173"/>
          <table:table-cell table:number-columns-repeated="2" table:style-name="ce174"/>
          <table:table-cell table:style-name="ce367"/>
          <table:table-cell table:style-name="ce360"/>
          <table:table-cell table:style-name="ce175"/>
          <table:table-cell table:style-name="ce176"/>
          <table:table-cell table:style-name="ce60"/>
          <table:table-cell office:value-type="percentage" office:value="0" table:style-name="ce378">
            <text:p>0%</text:p>
          </table:table-cell>
          <table:table-cell table:style-name="ce60"/>
          <table:table-cell table:style-name="ce97"/>
          <table:table-cell office:value-type="float" office:value="0" table:style-name="ce98">
            <text:p>0 ₽</text:p>
          </table:table-cell>
          <table:table-cell office:value-type="float" office:value="0" table:style-name="ce98">
            <text:p>0 ₽</text:p>
          </table:table-cell>
          <table:table-cell table:style-name="ce43"/>
          <table:table-cell table:style-name="ce84"/>
          <table:table-cell office:value-type="float" office:value="0" table:style-name="ce100">
            <text:p>0</text:p>
          </table:table-cell>
          <table:table-cell office:value-type="currency" office:value="0" table:style-name="ce101">
            <text:p>$0,0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style-name="ce89"/>
          <table:table-cell table:style-name="ce84"/>
          <table:table-cell office:value-type="float" office:value="0" table:style-name="ce100">
            <text:p>0</text:p>
          </table:table-cell>
          <table:table-cell office:value-type="float" office:value="0" table:style-name="ce103">
            <text:p>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number-columns-repeated="16357" table:style-name="ce91"/>
        </table:table-row>
        <table:table-row-group>
          <table:table-row table:style-name="ro4">
            <table:table-cell office:value-type="string" table:style-name="ce197">
              <text:p>Canon</text:p>
            </table:table-cell>
            <table:table-cell office:value-type="string" table:style-name="ce198">
              <text:p>C-707B</text:p>
            </table:table-cell>
            <table:table-cell office:value-type="float" office:value="2500" table:style-name="ce179">
              <text:p>2 500</text:p>
            </table:table-cell>
            <table:table-cell office:value-type="string" table:style-name="ce180">
              <text:p>bk</text:p>
            </table:table-cell>
            <table:table-cell office:value-type="string" table:number-columns-spanned="1" table:number-rows-spanned="4" table:style-name="ce368">
              <text:p>i-SENSYS LBP5000 / LBP5100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table:style-name="ce323"/>
            <table:table-cell office:value-type="float" office:value="300" table:style-name="ce108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Canon</text:p>
            </table:table-cell>
            <table:table-cell office:value-type="string" table:style-name="ce190">
              <text:p>C-707C</text:p>
            </table:table-cell>
            <table:table-cell office:value-type="float" office:value="2000" table:style-name="ce191">
              <text:p>2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Canon</text:p>
            </table:table-cell>
            <table:table-cell office:value-type="string" table:style-name="ce190">
              <text:p>C-707M</text:p>
            </table:table-cell>
            <table:table-cell office:value-type="float" office:value="2000" table:style-name="ce191">
              <text:p>2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Canon</text:p>
            </table:table-cell>
            <table:table-cell office:value-type="string" table:style-name="ce190">
              <text:p>C-707Y</text:p>
            </table:table-cell>
            <table:table-cell office:value-type="float" office:value="2000" table:style-name="ce191">
              <text:p>2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Canon</text:p>
            </table:table-cell>
            <table:table-cell office:value-type="string" table:style-name="ce140">
              <text:p>C-716B</text:p>
            </table:table-cell>
            <table:table-cell office:value-type="float" office:value="2300" table:style-name="ce94">
              <text:p>2 3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i-SENSYS LBP5050, MF8030C / MF8040C / MF8050C / MF8080C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Canon</text:p>
            </table:table-cell>
            <table:table-cell office:value-type="string" table:style-name="ce140">
              <text:p>C-716C</text:p>
            </table:table-cell>
            <table:table-cell office:value-type="float" office:value="1500" table:style-name="ce94">
              <text:p>1 5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Canon</text:p>
            </table:table-cell>
            <table:table-cell office:value-type="string" table:style-name="ce140">
              <text:p>C-716M</text:p>
            </table:table-cell>
            <table:table-cell office:value-type="float" office:value="1500" table:style-name="ce94">
              <text:p>1 5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Canon</text:p>
            </table:table-cell>
            <table:table-cell office:value-type="string" table:style-name="ce140">
              <text:p>C-716Y</text:p>
            </table:table-cell>
            <table:table-cell office:value-type="float" office:value="1500" table:style-name="ce94">
              <text:p>1 5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9">
              <text:p>Canon</text:p>
            </table:table-cell>
            <table:table-cell office:value-type="string" table:style-name="ce190">
              <text:p>C-701Bk</text:p>
            </table:table-cell>
            <table:table-cell office:value-type="float" office:value="5000" table:style-name="ce191">
              <text:p>5 0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Laser Shot LBP5200, MF8180C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Canon</text:p>
            </table:table-cell>
            <table:table-cell office:value-type="string" table:style-name="ce190">
              <text:p>C-701C</text:p>
            </table:table-cell>
            <table:table-cell office:value-type="float" office:value="2000" table:style-name="ce191">
              <text:p>2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Canon</text:p>
            </table:table-cell>
            <table:table-cell office:value-type="string" table:style-name="ce190">
              <text:p>C-701M</text:p>
            </table:table-cell>
            <table:table-cell office:value-type="float" office:value="2000" table:style-name="ce191">
              <text:p>2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Canon</text:p>
            </table:table-cell>
            <table:table-cell office:value-type="string" table:style-name="ce190">
              <text:p>C-701Y</text:p>
            </table:table-cell>
            <table:table-cell office:value-type="float" office:value="2000" table:style-name="ce191">
              <text:p>2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6">
            <table:table-cell office:value-type="string" table:style-name="ce169">
              <text:p>Canon</text:p>
            </table:table-cell>
            <table:table-cell office:value-type="string" table:style-name="ce140">
              <text:p>C-711Bk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88">
              <text:p>bk</text:p>
            </table:table-cell>
            <table:table-cell office:value-type="string" table:style-name="ce320">
              <text:p>i-SENSYS LBP5300 / LBP5360, MF8450 / MF9130 / MF9170 / MF9220 / MF9280</text:p>
            </table:table-cell>
            <table:table-cell office:value-type="float" office:value="1200" table:style-name="ce362">
              <text:p>1200</text:p>
            </table:table-cell>
            <table:table-cell office:value-type="float" office:value="1050" table:style-name="ce362">
              <text:p>105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Canon</text:p>
            </table:table-cell>
            <table:table-cell office:value-type="string" table:style-name="ce140">
              <text:p>C-711C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82">
              <text:p>C</text:p>
            </table:table-cell>
            <table:table-cell office:value-type="string" table:number-columns-spanned="1" table:number-rows-spanned="3" table:style-name="ce368">
              <text:p>i-SENSYS LBP5300 / LBP5360, LaserBase MF8180C / MF9130 / MF9170 / MF9220 / MF9280</text:p>
            </table:table-cell>
            <table:table-cell office:value-type="float" office:value="1200" table:style-name="ce362">
              <text:p>1200</text:p>
            </table:table-cell>
            <table:table-cell office:value-type="float" office:value="1050" table:style-name="ce362">
              <text:p>105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Canon</text:p>
            </table:table-cell>
            <table:table-cell office:value-type="string" table:style-name="ce140">
              <text:p>C-711M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200" table:style-name="ce362">
              <text:p>1200</text:p>
            </table:table-cell>
            <table:table-cell office:value-type="float" office:value="1050" table:style-name="ce362">
              <text:p>105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Canon</text:p>
            </table:table-cell>
            <table:table-cell office:value-type="string" table:style-name="ce140">
              <text:p>C-711Y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200" table:style-name="ce362">
              <text:p>1200</text:p>
            </table:table-cell>
            <table:table-cell office:value-type="float" office:value="1050" table:style-name="ce362">
              <text:p>105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24">
            <table:table-cell office:value-type="string" table:style-name="ce189">
              <text:p>Canon</text:p>
            </table:table-cell>
            <table:table-cell office:value-type="string" table:style-name="ce190">
              <text:p>C-717Bk</text:p>
            </table:table-cell>
            <table:table-cell office:value-type="float" office:value="4000" table:style-name="ce191">
              <text:p>4 0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9">
              <text:p>i-SENSYS MF8450</text:p>
            </table:table-cell>
            <table:table-cell office:value-type="float" office:value="1050" table:style-name="ce362">
              <text:p>1050</text:p>
            </table:table-cell>
            <table:table-cell office:value-type="float" office:value="950" table:style-name="ce362">
              <text:p>950</text:p>
            </table:table-cell>
            <table:table-cell table:style-name="ce311"/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9">
              <text:p>Canon</text:p>
            </table:table-cell>
            <table:table-cell office:value-type="string" table:style-name="ce190">
              <text:p>C-717C</text:p>
            </table:table-cell>
            <table:table-cell office:value-type="float" office:value="4000" table:style-name="ce191">
              <text:p>4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050" table:style-name="ce362">
              <text:p>1050</text:p>
            </table:table-cell>
            <table:table-cell office:value-type="float" office:value="950" table:style-name="ce362">
              <text:p>950</text:p>
            </table:table-cell>
            <table:table-cell table:style-name="ce311"/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Canon</text:p>
            </table:table-cell>
            <table:table-cell office:value-type="string" table:style-name="ce190">
              <text:p>C-717M</text:p>
            </table:table-cell>
            <table:table-cell office:value-type="float" office:value="4000" table:style-name="ce191">
              <text:p>4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050" table:style-name="ce362">
              <text:p>1050</text:p>
            </table:table-cell>
            <table:table-cell office:value-type="float" office:value="950" table:style-name="ce362">
              <text:p>950</text:p>
            </table:table-cell>
            <table:table-cell table:style-name="ce311"/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Canon</text:p>
            </table:table-cell>
            <table:table-cell office:value-type="string" table:style-name="ce190">
              <text:p>C-717Y</text:p>
            </table:table-cell>
            <table:table-cell office:value-type="float" office:value="4000" table:style-name="ce191">
              <text:p>4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050" table:style-name="ce362">
              <text:p>1050</text:p>
            </table:table-cell>
            <table:table-cell office:value-type="float" office:value="950" table:style-name="ce362">
              <text:p>950</text:p>
            </table:table-cell>
            <table:table-cell table:style-name="ce311"/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25">
            <table:table-cell office:value-type="string" table:style-name="ce169">
              <text:p>Canon</text:p>
            </table:table-cell>
            <table:table-cell office:value-type="string" table:style-name="ce140">
              <text:p>C-718Bk</text:p>
            </table:table-cell>
            <table:table-cell office:value-type="float" office:value="3400" table:style-name="ce94">
              <text:p>3 4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i-SENSYS LBP7200C / LBP7210C / LBP7660C / LBP7680C, MF8330C / MF8340C / MF8360C / MF8380C / MF8350C</text:p>
            </table:table-cell>
            <table:table-cell office:value-type="float" office:value="1050" table:style-name="ce362">
              <text:p>1050</text:p>
            </table:table-cell>
            <table:table-cell office:value-type="float" office:value="950" table:style-name="ce362">
              <text:p>950</text:p>
            </table:table-cell>
            <table:table-cell table:style-name="ce311"/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Canon</text:p>
            </table:table-cell>
            <table:table-cell office:value-type="string" table:style-name="ce140">
              <text:p>C-718C</text:p>
            </table:table-cell>
            <table:table-cell office:value-type="float" office:value="2900" table:style-name="ce94">
              <text:p>2 9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050" table:style-name="ce362">
              <text:p>1050</text:p>
            </table:table-cell>
            <table:table-cell office:value-type="float" office:value="950" table:style-name="ce362">
              <text:p>950</text:p>
            </table:table-cell>
            <table:table-cell table:style-name="ce311"/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Canon</text:p>
            </table:table-cell>
            <table:table-cell office:value-type="string" table:style-name="ce140">
              <text:p>C-718M</text:p>
            </table:table-cell>
            <table:table-cell office:value-type="float" office:value="2900" table:style-name="ce94">
              <text:p>2 9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050" table:style-name="ce362">
              <text:p>1050</text:p>
            </table:table-cell>
            <table:table-cell office:value-type="float" office:value="950" table:style-name="ce362">
              <text:p>950</text:p>
            </table:table-cell>
            <table:table-cell table:style-name="ce311"/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Canon</text:p>
            </table:table-cell>
            <table:table-cell office:value-type="string" table:style-name="ce140">
              <text:p>C-718Y</text:p>
            </table:table-cell>
            <table:table-cell office:value-type="float" office:value="2900" table:style-name="ce94">
              <text:p>2 9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050" table:style-name="ce362">
              <text:p>1050</text:p>
            </table:table-cell>
            <table:table-cell office:value-type="float" office:value="950" table:style-name="ce362">
              <text:p>950</text:p>
            </table:table-cell>
            <table:table-cell table:style-name="ce311"/>
            <table:table-cell office:value-type="float" office:value="350" table:style-name="ce96">
              <text:p>35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26">
            <table:table-cell office:value-type="string" table:style-name="ce189">
              <text:p>Canon</text:p>
            </table:table-cell>
            <table:table-cell office:value-type="string" table:style-name="ce190">
              <text:p>C-723Bk</text:p>
            </table:table-cell>
            <table:table-cell office:value-type="float" office:value="5000" table:style-name="ce191">
              <text:p>5 0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5" table:style-name="ce368">
              <text:p>i-SENSYS LBP7750C</text:p>
            </table:table-cell>
            <table:table-cell office:value-type="float" office:value="1100" table:style-name="ce362">
              <text:p>1100</text:p>
            </table:table-cell>
            <table:table-cell office:value-type="float" office:value="1000" table:style-name="ce362">
              <text:p>100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Canon</text:p>
            </table:table-cell>
            <table:table-cell office:value-type="string" table:style-name="ce190">
              <text:p>C-723HBk</text:p>
            </table:table-cell>
            <table:table-cell office:value-type="float" office:value="10000" table:style-name="ce191">
              <text:p>10 000</text:p>
            </table:table-cell>
            <table:table-cell office:value-type="string" table:style-name="ce188">
              <text:p>bk</text:p>
            </table:table-cell>
            <table:covered-table-cell/>
            <table:table-cell office:value-type="float" office:value="1400" table:style-name="ce362">
              <text:p>1400</text:p>
            </table:table-cell>
            <table:table-cell office:value-type="float" office:value="1250" table:style-name="ce362">
              <text:p>125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Canon</text:p>
            </table:table-cell>
            <table:table-cell office:value-type="string" table:style-name="ce190">
              <text:p>C-723C</text:p>
            </table:table-cell>
            <table:table-cell office:value-type="float" office:value="8500" table:style-name="ce191">
              <text:p>8 5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400" table:style-name="ce362">
              <text:p>1400</text:p>
            </table:table-cell>
            <table:table-cell office:value-type="float" office:value="1250" table:style-name="ce362">
              <text:p>125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Canon</text:p>
            </table:table-cell>
            <table:table-cell office:value-type="string" table:style-name="ce190">
              <text:p>C-723M</text:p>
            </table:table-cell>
            <table:table-cell office:value-type="float" office:value="8500" table:style-name="ce191">
              <text:p>8 5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400" table:style-name="ce362">
              <text:p>1400</text:p>
            </table:table-cell>
            <table:table-cell office:value-type="float" office:value="1250" table:style-name="ce362">
              <text:p>125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Canon</text:p>
            </table:table-cell>
            <table:table-cell office:value-type="string" table:style-name="ce190">
              <text:p>C-723Y</text:p>
            </table:table-cell>
            <table:table-cell office:value-type="float" office:value="8500" table:style-name="ce191">
              <text:p>8 5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400" table:style-name="ce362">
              <text:p>1400</text:p>
            </table:table-cell>
            <table:table-cell office:value-type="float" office:value="1250" table:style-name="ce362">
              <text:p>1250</text:p>
            </table:table-cell>
            <table:table-cell table:style-name="ce311"/>
            <table:table-cell office:value-type="float" office:value="400" table:style-name="ce96">
              <text:p>4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27">
            <table:table-cell office:value-type="string" table:style-name="ce169">
              <text:p>Canon</text:p>
            </table:table-cell>
            <table:table-cell office:value-type="string" table:style-name="ce140">
              <text:p>C-729Bk</text:p>
            </table:table-cell>
            <table:table-cell office:value-type="float" office:value="1200" table:style-name="ce94">
              <text:p>1 2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9">
              <text:p>i-SENSYS MF7010 / MF7018</text:p>
            </table:table-cell>
            <table:table-cell office:value-type="float" office:value="800" table:style-name="ce362">
              <text:p>800</text:p>
            </table:table-cell>
            <table:table-cell office:value-type="float" office:value="750" table:style-name="ce362">
              <text:p>75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Canon</text:p>
            </table:table-cell>
            <table:table-cell office:value-type="string" table:style-name="ce140">
              <text:p>C-729C</text:p>
            </table:table-cell>
            <table:table-cell office:value-type="float" office:value="1000" table:style-name="ce94">
              <text:p>1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800" table:style-name="ce362">
              <text:p>800</text:p>
            </table:table-cell>
            <table:table-cell office:value-type="float" office:value="750" table:style-name="ce362">
              <text:p>75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Canon</text:p>
            </table:table-cell>
            <table:table-cell office:value-type="string" table:style-name="ce140">
              <text:p>C-729M</text:p>
            </table:table-cell>
            <table:table-cell office:value-type="float" office:value="1000" table:style-name="ce94">
              <text:p>1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800" table:style-name="ce362">
              <text:p>800</text:p>
            </table:table-cell>
            <table:table-cell office:value-type="float" office:value="750" table:style-name="ce362">
              <text:p>75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Canon</text:p>
            </table:table-cell>
            <table:table-cell office:value-type="string" table:style-name="ce140">
              <text:p>C-729Y</text:p>
            </table:table-cell>
            <table:table-cell office:value-type="float" office:value="1000" table:style-name="ce94">
              <text:p>1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800" table:style-name="ce362">
              <text:p>800</text:p>
            </table:table-cell>
            <table:table-cell office:value-type="float" office:value="750" table:style-name="ce362">
              <text:p>75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9">
              <text:p>Canon</text:p>
            </table:table-cell>
            <table:table-cell office:value-type="string" table:style-name="ce190">
              <text:p>046 BK</text:p>
            </table:table-cell>
            <table:table-cell office:value-type="float" office:value="2200" table:style-name="ce191">
              <text:p>2 2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9">
              <text:p>i-SENSYS MF732Cdw / MF734Cdw / MF735Cx</text:p>
            </table:table-cell>
            <table:table-cell office:value-type="float" office:value="1150" table:style-name="ce362">
              <text:p>1150</text:p>
            </table:table-cell>
            <table:table-cell office:value-type="float" office:value="1100" table:style-name="ce362">
              <text:p>110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Canon</text:p>
            </table:table-cell>
            <table:table-cell office:value-type="string" table:style-name="ce190">
              <text:p>046 C</text:p>
            </table:table-cell>
            <table:table-cell office:value-type="float" office:value="2300" table:style-name="ce191">
              <text:p>2 3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150" table:style-name="ce362">
              <text:p>1150</text:p>
            </table:table-cell>
            <table:table-cell office:value-type="float" office:value="1100" table:style-name="ce362">
              <text:p>110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Canon</text:p>
            </table:table-cell>
            <table:table-cell office:value-type="string" table:style-name="ce190">
              <text:p>046 M</text:p>
            </table:table-cell>
            <table:table-cell office:value-type="float" office:value="2300" table:style-name="ce191">
              <text:p>2 3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150" table:style-name="ce362">
              <text:p>1150</text:p>
            </table:table-cell>
            <table:table-cell office:value-type="float" office:value="1100" table:style-name="ce362">
              <text:p>110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Canon</text:p>
            </table:table-cell>
            <table:table-cell office:value-type="string" table:style-name="ce190">
              <text:p>046 Y</text:p>
            </table:table-cell>
            <table:table-cell office:value-type="float" office:value="2300" table:style-name="ce191">
              <text:p>2 3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150" table:style-name="ce362">
              <text:p>1150</text:p>
            </table:table-cell>
            <table:table-cell office:value-type="float" office:value="1100" table:style-name="ce362">
              <text:p>110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20">
            <table:table-cell office:value-type="string" table:style-name="ce189">
              <text:p>Canon</text:p>
            </table:table-cell>
            <table:table-cell office:value-type="string" table:style-name="ce190">
              <text:p>046H BK</text:p>
            </table:table-cell>
            <table:table-cell office:value-type="float" office:value="6300" table:style-name="ce191">
              <text:p>6 3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9">
              <text:p>i-SENSYS MF732Cdw / MF734Cdw / MF735Cx</text:p>
            </table:table-cell>
            <table:table-cell office:value-type="float" office:value="1200" table:style-name="ce362">
              <text:p>1200</text:p>
            </table:table-cell>
            <table:table-cell office:value-type="float" office:value="1150" table:style-name="ce362">
              <text:p>11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Canon</text:p>
            </table:table-cell>
            <table:table-cell office:value-type="string" table:style-name="ce190">
              <text:p>046H C</text:p>
            </table:table-cell>
            <table:table-cell office:value-type="float" office:value="5000" table:style-name="ce191">
              <text:p>5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200" table:style-name="ce362">
              <text:p>1200</text:p>
            </table:table-cell>
            <table:table-cell office:value-type="float" office:value="1150" table:style-name="ce362">
              <text:p>11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Canon</text:p>
            </table:table-cell>
            <table:table-cell office:value-type="string" table:style-name="ce190">
              <text:p>046H M</text:p>
            </table:table-cell>
            <table:table-cell office:value-type="float" office:value="5000" table:style-name="ce191">
              <text:p>5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200" table:style-name="ce362">
              <text:p>1200</text:p>
            </table:table-cell>
            <table:table-cell office:value-type="float" office:value="1150" table:style-name="ce362">
              <text:p>11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Canon</text:p>
            </table:table-cell>
            <table:table-cell office:value-type="string" table:style-name="ce190">
              <text:p>046H Y</text:p>
            </table:table-cell>
            <table:table-cell office:value-type="float" office:value="5000" table:style-name="ce191">
              <text:p>5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200" table:style-name="ce362">
              <text:p>1200</text:p>
            </table:table-cell>
            <table:table-cell office:value-type="float" office:value="1150" table:style-name="ce362">
              <text:p>11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Canon</text:p>
            </table:table-cell>
            <table:table-cell office:value-type="string" table:style-name="ce140">
              <text:p>045 BK</text:p>
            </table:table-cell>
            <table:table-cell office:value-type="float" office:value="2800" table:style-name="ce94">
              <text:p>2 8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9">
              <text:p>i-SENSYS MF631Cn / MF633Cn / MF635Cx / LBP611Cn / LBP613Cdw</text:p>
            </table:table-cell>
            <table:table-cell office:value-type="float" office:value="1000" table:style-name="ce362">
              <text:p>1000</text:p>
            </table:table-cell>
            <table:table-cell office:value-type="float" office:value="950" table:style-name="ce362">
              <text:p>9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Canon</text:p>
            </table:table-cell>
            <table:table-cell office:value-type="string" table:style-name="ce140">
              <text:p>045 C</text:p>
            </table:table-cell>
            <table:table-cell office:value-type="float" office:value="2200" table:style-name="ce94">
              <text:p>2 2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000" table:style-name="ce362">
              <text:p>1000</text:p>
            </table:table-cell>
            <table:table-cell office:value-type="float" office:value="950" table:style-name="ce362">
              <text:p>9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Canon</text:p>
            </table:table-cell>
            <table:table-cell office:value-type="string" table:style-name="ce140">
              <text:p>045 M</text:p>
            </table:table-cell>
            <table:table-cell office:value-type="float" office:value="2200" table:style-name="ce94">
              <text:p>2 2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000" table:style-name="ce362">
              <text:p>1000</text:p>
            </table:table-cell>
            <table:table-cell office:value-type="float" office:value="950" table:style-name="ce362">
              <text:p>9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Canon</text:p>
            </table:table-cell>
            <table:table-cell office:value-type="string" table:style-name="ce140">
              <text:p>045 Y</text:p>
            </table:table-cell>
            <table:table-cell office:value-type="float" office:value="2200" table:style-name="ce94">
              <text:p>2 2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000" table:style-name="ce362">
              <text:p>1000</text:p>
            </table:table-cell>
            <table:table-cell office:value-type="float" office:value="950" table:style-name="ce362">
              <text:p>95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Canon</text:p>
            </table:table-cell>
            <table:table-cell office:value-type="string" table:style-name="ce140">
              <text:p>045H BK</text:p>
            </table:table-cell>
            <table:table-cell office:value-type="float" office:value="1400" table:style-name="ce94">
              <text:p>1 4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9">
              <text:p>i-SENSYS MF631Cn / MF633Cn / MF635Cx / LBP611Cn / LBP613Cdw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Canon</text:p>
            </table:table-cell>
            <table:table-cell office:value-type="string" table:style-name="ce140">
              <text:p>045H C</text:p>
            </table:table-cell>
            <table:table-cell office:value-type="float" office:value="1300" table:style-name="ce94">
              <text:p>1 3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Canon</text:p>
            </table:table-cell>
            <table:table-cell office:value-type="string" table:style-name="ce140">
              <text:p>045H M</text:p>
            </table:table-cell>
            <table:table-cell office:value-type="float" office:value="1300" table:style-name="ce94">
              <text:p>1 3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Canon</text:p>
            </table:table-cell>
            <table:table-cell office:value-type="string" table:style-name="ce140">
              <text:p>045H Y</text:p>
            </table:table-cell>
            <table:table-cell office:value-type="float" office:value="1300" table:style-name="ce94">
              <text:p>1 3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table:style-name="ce311"/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89">
              <text:p>Canon</text:p>
            </table:table-cell>
            <table:table-cell office:value-type="string" table:style-name="ce190">
              <text:p>C-731 Bk</text:p>
            </table:table-cell>
            <table:table-cell office:value-type="float" office:value="1400" table:style-name="ce191">
              <text:p>1 4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5" table:style-name="ce369">
              <text:p>i-SENSYS LBP7100C / LBP7110C / MF8280Cw</text:p>
            </table:table-cell>
            <table:table-cell office:value-type="float" office:value="1000" table:style-name="ce362">
              <text:p>1000</text:p>
            </table:table-cell>
            <table:table-cell office:value-type="float" office:value="900" table:style-name="ce362">
              <text:p>9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Canon</text:p>
            </table:table-cell>
            <table:table-cell office:value-type="string" table:style-name="ce190">
              <text:p>C-731H Bk</text:p>
            </table:table-cell>
            <table:table-cell office:value-type="float" office:value="2400" table:style-name="ce191">
              <text:p>2 400</text:p>
            </table:table-cell>
            <table:table-cell office:value-type="string" table:style-name="ce188">
              <text:p>bk</text:p>
            </table:table-cell>
            <table:covered-table-cell/>
            <table:table-cell office:value-type="float" office:value="1200" table:style-name="ce362">
              <text:p>1200</text:p>
            </table:table-cell>
            <table:table-cell office:value-type="float" office:value="1050" table:style-name="ce362">
              <text:p>105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Canon</text:p>
            </table:table-cell>
            <table:table-cell office:value-type="string" table:style-name="ce190">
              <text:p>C-731 C</text:p>
            </table:table-cell>
            <table:table-cell office:value-type="float" office:value="1500" table:style-name="ce191">
              <text:p>1 5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000" table:style-name="ce362">
              <text:p>1000</text:p>
            </table:table-cell>
            <table:table-cell office:value-type="float" office:value="900" table:style-name="ce362">
              <text:p>9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89">
              <text:p>Canon</text:p>
            </table:table-cell>
            <table:table-cell office:value-type="string" table:style-name="ce190">
              <text:p>C-731 M</text:p>
            </table:table-cell>
            <table:table-cell office:value-type="float" office:value="1500" table:style-name="ce191">
              <text:p>1 5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000" table:style-name="ce362">
              <text:p>1000</text:p>
            </table:table-cell>
            <table:table-cell office:value-type="float" office:value="900" table:style-name="ce362">
              <text:p>900</text:p>
            </table:table-cell>
            <table:table-cell table:style-name="ce311"/>
            <table:table-cell office:value-type="float" office:value="300" table:style-name="ce96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92">
              <text:p>Canon</text:p>
            </table:table-cell>
            <table:table-cell office:value-type="string" table:style-name="ce193">
              <text:p>C-731 Y</text:p>
            </table:table-cell>
            <table:table-cell office:value-type="float" office:value="1500" table:style-name="ce194">
              <text:p>1 500</text:p>
            </table:table-cell>
            <table:table-cell office:value-type="string" table:style-name="ce199">
              <text:p>Y</text:p>
            </table:table-cell>
            <table:covered-table-cell/>
            <table:table-cell office:value-type="float" office:value="1000" table:style-name="ce362">
              <text:p>1000</text:p>
            </table:table-cell>
            <table:table-cell office:value-type="float" office:value="900" table:style-name="ce362">
              <text:p>900</text:p>
            </table:table-cell>
            <table:table-cell table:style-name="ce324"/>
            <table:table-cell office:value-type="float" office:value="300" table:style-name="ce114">
              <text:p>300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</table:table-row-group>
        <table:table-row table:style-name="ro1">
          <table:table-cell office:value-type="string" table:style-name="ce171">
            <text:p>Заправка картриджей Xerox цветные</text:p>
          </table:table-cell>
          <table:table-cell table:style-name="ce172"/>
          <table:table-cell table:style-name="ce173"/>
          <table:table-cell table:number-columns-repeated="2" table:style-name="ce174"/>
          <table:table-cell table:style-name="ce365"/>
          <table:table-cell table:style-name="ce366"/>
          <table:table-cell table:style-name="ce174"/>
          <table:table-cell table:style-name="ce196"/>
          <table:table-cell table:style-name="ce60"/>
          <table:table-cell office:value-type="percentage" office:value="0" table:style-name="ce378">
            <text:p>0%</text:p>
          </table:table-cell>
          <table:table-cell table:style-name="ce60"/>
          <table:table-cell table:style-name="ce97"/>
          <table:table-cell office:value-type="float" office:value="0" table:style-name="ce98">
            <text:p>0 ₽</text:p>
          </table:table-cell>
          <table:table-cell office:value-type="float" office:value="0" table:style-name="ce98">
            <text:p>0 ₽</text:p>
          </table:table-cell>
          <table:table-cell table:style-name="ce43"/>
          <table:table-cell table:style-name="ce84"/>
          <table:table-cell office:value-type="float" office:value="0" table:style-name="ce100">
            <text:p>0</text:p>
          </table:table-cell>
          <table:table-cell office:value-type="currency" office:value="0" table:style-name="ce101">
            <text:p>$0,0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style-name="ce89"/>
          <table:table-cell table:style-name="ce84"/>
          <table:table-cell office:value-type="float" office:value="0" table:style-name="ce100">
            <text:p>0</text:p>
          </table:table-cell>
          <table:table-cell office:value-type="float" office:value="0" table:style-name="ce103">
            <text:p>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number-columns-repeated="16357" table:style-name="ce91"/>
        </table:table-row>
        <table:table-row-group>
          <table:table-row table:style-name="ro4">
            <table:table-cell office:value-type="string" table:style-name="ce200">
              <text:p>Xerox</text:p>
            </table:table-cell>
            <table:table-cell office:value-type="string" table:style-name="ce201">
              <text:p>106R01634</text:p>
            </table:table-cell>
            <table:table-cell office:value-type="float" office:value="2000" table:style-name="ce106">
              <text:p>2 000</text:p>
            </table:table-cell>
            <table:table-cell office:value-type="string" table:style-name="ce180">
              <text:p>bk</text:p>
            </table:table-cell>
            <table:table-cell office:value-type="string" table:number-columns-spanned="1" table:number-rows-spanned="4" table:style-name="ce368">
              <text:p>PHASER 6000 / 6010 / WC6015</text:p>
            </table:table-cell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table:style-name="ce318"/>
            <table:table-cell office:value-type="float" office:value="300" table:style-name="ce108">
              <text:p>300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98999918305" table:style-name="ce202">
              <text:p>9899991830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999183050" table:style-name="ce202">
              <text:p>98999918305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1631</text:p>
            </table:table-cell>
            <table:table-cell office:value-type="float" office:value="1000" table:style-name="ce94">
              <text:p>1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table:style-name="ce319"/>
            <table:table-cell office:value-type="float" office:value="300" table:style-name="ce96">
              <text:p>300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98999918308" table:style-name="ce202">
              <text:p>98999918308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999183080" table:style-name="ce202">
              <text:p>98999918308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1632</text:p>
            </table:table-cell>
            <table:table-cell office:value-type="float" office:value="1000" table:style-name="ce94">
              <text:p>1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table:style-name="ce319"/>
            <table:table-cell office:value-type="float" office:value="300" table:style-name="ce96">
              <text:p>300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98999918307" table:style-name="ce202">
              <text:p>9899991830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999183070" table:style-name="ce202">
              <text:p>98999918307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1633</text:p>
            </table:table-cell>
            <table:table-cell office:value-type="float" office:value="1000" table:style-name="ce94">
              <text:p>1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900" table:style-name="ce362">
              <text:p>900</text:p>
            </table:table-cell>
            <table:table-cell table:style-name="ce319"/>
            <table:table-cell office:value-type="float" office:value="300" table:style-name="ce96">
              <text:p>300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98999918306" table:style-name="ce202">
              <text:p>98999918306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999183060" table:style-name="ce202">
              <text:p>98999918306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4">
            <table:table-cell office:value-type="string" table:style-name="ce203">
              <text:p>Xerox</text:p>
            </table:table-cell>
            <table:table-cell office:value-type="string" table:style-name="ce204">
              <text:p>113R00692</text:p>
            </table:table-cell>
            <table:table-cell office:value-type="float" office:value="4500" table:style-name="ce205">
              <text:p>4 5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7" table:style-name="ce368">
              <text:p>PHASER 6120 / 6115MFP</text:p>
            </table:table-cell>
            <table:table-cell office:value-type="float" office:value="1100" table:style-name="ce362">
              <text:p>1100</text:p>
            </table:table-cell>
            <table:table-cell office:value-type="float" office:value="1000" table:style-name="ce362">
              <text:p>100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4">
              <text:p>113R00689</text:p>
            </table:table-cell>
            <table:table-cell office:value-type="float" office:value="1500" table:style-name="ce205">
              <text:p>1 5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400" table:style-name="ce362">
              <text:p>1400</text:p>
            </table:table-cell>
            <table:table-cell office:value-type="float" office:value="1250" table:style-name="ce362">
              <text:p>12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4">
              <text:p>113R00690</text:p>
            </table:table-cell>
            <table:table-cell office:value-type="float" office:value="1500" table:style-name="ce205">
              <text:p>1 5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400" table:style-name="ce362">
              <text:p>1400</text:p>
            </table:table-cell>
            <table:table-cell office:value-type="float" office:value="1250" table:style-name="ce362">
              <text:p>12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4">
              <text:p>113R00691</text:p>
            </table:table-cell>
            <table:table-cell office:value-type="float" office:value="1500" table:style-name="ce205">
              <text:p>1 5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400" table:style-name="ce362">
              <text:p>1400</text:p>
            </table:table-cell>
            <table:table-cell office:value-type="float" office:value="1250" table:style-name="ce362">
              <text:p>12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4">
              <text:p>113R00693</text:p>
            </table:table-cell>
            <table:table-cell office:value-type="float" office:value="4500" table:style-name="ce205">
              <text:p>4 5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800" table:style-name="ce362">
              <text:p>1800</text:p>
            </table:table-cell>
            <table:table-cell office:value-type="float" office:value="1600" table:style-name="ce362">
              <text:p>160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4">
              <text:p>113R00694</text:p>
            </table:table-cell>
            <table:table-cell office:value-type="float" office:value="4500" table:style-name="ce205">
              <text:p>4 5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800" table:style-name="ce362">
              <text:p>1800</text:p>
            </table:table-cell>
            <table:table-cell office:value-type="float" office:value="1600" table:style-name="ce362">
              <text:p>160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4">
              <text:p>113R00695</text:p>
            </table:table-cell>
            <table:table-cell office:value-type="float" office:value="4500" table:style-name="ce205">
              <text:p>4 5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800" table:style-name="ce362">
              <text:p>1800</text:p>
            </table:table-cell>
            <table:table-cell office:value-type="float" office:value="1600" table:style-name="ce362">
              <text:p>160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4">
            <table:table-cell office:value-type="string" table:style-name="ce203">
              <text:p>Xerox</text:p>
            </table:table-cell>
            <table:table-cell office:value-type="string" table:style-name="ce206">
              <text:p>106R01476</text:p>
            </table:table-cell>
            <table:table-cell office:value-type="float" office:value="2500" table:style-name="ce205">
              <text:p>2 5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PHASER 6121 MFP</text:p>
            </table:table-cell>
            <table:table-cell office:value-type="float" office:value="1400" table:style-name="ce362">
              <text:p>1400</text:p>
            </table:table-cell>
            <table:table-cell office:value-type="float" office:value="1250" table:style-name="ce362">
              <text:p>12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98999911010" table:style-name="ce202">
              <text:p>9899991101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6">
              <text:p>106R01473</text:p>
            </table:table-cell>
            <table:table-cell office:value-type="float" office:value="2500" table:style-name="ce205">
              <text:p>2 5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400" table:style-name="ce362">
              <text:p>1400</text:p>
            </table:table-cell>
            <table:table-cell office:value-type="float" office:value="1250" table:style-name="ce362">
              <text:p>12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98999911011" table:style-name="ce202">
              <text:p>9899991101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6">
              <text:p>106R01474</text:p>
            </table:table-cell>
            <table:table-cell office:value-type="float" office:value="2500" table:style-name="ce205">
              <text:p>2 5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400" table:style-name="ce362">
              <text:p>1400</text:p>
            </table:table-cell>
            <table:table-cell office:value-type="float" office:value="1250" table:style-name="ce362">
              <text:p>12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98999911012" table:style-name="ce202">
              <text:p>9899991101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6">
              <text:p>106R01475</text:p>
            </table:table-cell>
            <table:table-cell office:value-type="float" office:value="2500" table:style-name="ce205">
              <text:p>2 5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400" table:style-name="ce362">
              <text:p>1400</text:p>
            </table:table-cell>
            <table:table-cell office:value-type="float" office:value="1250" table:style-name="ce362">
              <text:p>12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98999911013" table:style-name="ce202">
              <text:p>9899991101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4">
            <table:table-cell office:value-type="string" table:style-name="ce203">
              <text:p>Xerox</text:p>
            </table:table-cell>
            <table:table-cell office:value-type="string" table:style-name="ce207">
              <text:p>106R01338</text:p>
            </table:table-cell>
            <table:table-cell office:value-type="float" office:value="2000" table:style-name="ce205">
              <text:p>2 0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11" table:style-name="ce368">
              <text:p>PHASER 6125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650" table:style-name="ce362">
              <text:p>6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98956310340" table:style-name="ce202">
              <text:p>9895631034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7">
              <text:p>106R01335</text:p>
            </table:table-cell>
            <table:table-cell office:value-type="float" office:value="1000" table:style-name="ce205">
              <text:p>1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750" table:style-name="ce362">
              <text:p>750</text:p>
            </table:table-cell>
            <table:table-cell office:value-type="float" office:value="650" table:style-name="ce362">
              <text:p>6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98956310341" table:style-name="ce202">
              <text:p>9895631034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7">
              <text:p>106R01336</text:p>
            </table:table-cell>
            <table:table-cell office:value-type="float" office:value="1000" table:style-name="ce205">
              <text:p>1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750" table:style-name="ce362">
              <text:p>750</text:p>
            </table:table-cell>
            <table:table-cell office:value-type="float" office:value="650" table:style-name="ce362">
              <text:p>6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98956310343" table:style-name="ce202">
              <text:p>9895631034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7">
              <text:p>106R01337</text:p>
            </table:table-cell>
            <table:table-cell office:value-type="float" office:value="1000" table:style-name="ce205">
              <text:p>1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750" table:style-name="ce362">
              <text:p>750</text:p>
            </table:table-cell>
            <table:table-cell office:value-type="float" office:value="650" table:style-name="ce362">
              <text:p>6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98956310342" table:style-name="ce202">
              <text:p>9895631034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4">
              <text:p>113R00726</text:p>
            </table:table-cell>
            <table:table-cell office:value-type="float" office:value="8000" table:style-name="ce205">
              <text:p>8 000</text:p>
            </table:table-cell>
            <table:table-cell office:value-type="string" table:style-name="ce188">
              <text:p>bk</text:p>
            </table:table-cell>
            <table:covered-table-cell/>
            <table:table-cell office:value-type="float" office:value="1750" table:style-name="ce362">
              <text:p>1750</text:p>
            </table:table-cell>
            <table:table-cell office:value-type="float" office:value="1550" table:style-name="ce362">
              <text:p>15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98999918301" table:style-name="ce202">
              <text:p>9899991830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4">
              <text:p>113R00719</text:p>
            </table:table-cell>
            <table:table-cell office:value-type="float" office:value="2000" table:style-name="ce205">
              <text:p>2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750" table:style-name="ce362">
              <text:p>1750</text:p>
            </table:table-cell>
            <table:table-cell office:value-type="float" office:value="1550" table:style-name="ce362">
              <text:p>15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4">
              <text:p>113R00720</text:p>
            </table:table-cell>
            <table:table-cell office:value-type="float" office:value="2000" table:style-name="ce205">
              <text:p>2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750" table:style-name="ce362">
              <text:p>1750</text:p>
            </table:table-cell>
            <table:table-cell office:value-type="float" office:value="1550" table:style-name="ce362">
              <text:p>15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4">
              <text:p>113R00721</text:p>
            </table:table-cell>
            <table:table-cell office:value-type="float" office:value="2000" table:style-name="ce205">
              <text:p>2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750" table:style-name="ce362">
              <text:p>1750</text:p>
            </table:table-cell>
            <table:table-cell office:value-type="float" office:value="1550" table:style-name="ce362">
              <text:p>15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4">
              <text:p>113R00723</text:p>
            </table:table-cell>
            <table:table-cell office:value-type="float" office:value="6000" table:style-name="ce205">
              <text:p>6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2450" table:style-name="ce362">
              <text:p>2450</text:p>
            </table:table-cell>
            <table:table-cell office:value-type="float" office:value="2200" table:style-name="ce362">
              <text:p>220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98999918302" table:style-name="ce202">
              <text:p>9899991830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4">
              <text:p>113R00724</text:p>
            </table:table-cell>
            <table:table-cell office:value-type="float" office:value="6000" table:style-name="ce205">
              <text:p>6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2450" table:style-name="ce362">
              <text:p>2450</text:p>
            </table:table-cell>
            <table:table-cell office:value-type="float" office:value="2200" table:style-name="ce362">
              <text:p>220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98999918304" table:style-name="ce202">
              <text:p>9899991830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4">
              <text:p>113R00725</text:p>
            </table:table-cell>
            <table:table-cell office:value-type="float" office:value="6000" table:style-name="ce205">
              <text:p>6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2450" table:style-name="ce362">
              <text:p>2450</text:p>
            </table:table-cell>
            <table:table-cell office:value-type="float" office:value="2200" table:style-name="ce362">
              <text:p>220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98999918303" table:style-name="ce202">
              <text:p>9899991830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4">
            <table:table-cell office:value-type="string" table:style-name="ce203">
              <text:p>Xerox</text:p>
            </table:table-cell>
            <table:table-cell office:value-type="string" table:style-name="ce206">
              <text:p>106R01391</text:p>
            </table:table-cell>
            <table:table-cell office:value-type="float" office:value="3000" table:style-name="ce208">
              <text:p>3 0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8" table:style-name="ce368">
              <text:p>PHASER 6280</text:p>
            </table:table-cell>
            <table:table-cell office:value-type="float" office:value="1400" table:style-name="ce362">
              <text:p>1400</text:p>
            </table:table-cell>
            <table:table-cell office:value-type="float" office:value="1250" table:style-name="ce362">
              <text:p>12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6">
              <text:p>106R01388</text:p>
            </table:table-cell>
            <table:table-cell office:value-type="float" office:value="2200" table:style-name="ce208">
              <text:p>2 2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400" table:style-name="ce362">
              <text:p>1400</text:p>
            </table:table-cell>
            <table:table-cell office:value-type="float" office:value="1250" table:style-name="ce362">
              <text:p>12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6">
              <text:p>106R01389</text:p>
            </table:table-cell>
            <table:table-cell office:value-type="float" office:value="2200" table:style-name="ce208">
              <text:p>2 2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400" table:style-name="ce362">
              <text:p>1400</text:p>
            </table:table-cell>
            <table:table-cell office:value-type="float" office:value="1250" table:style-name="ce362">
              <text:p>12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6">
              <text:p>106R01390</text:p>
            </table:table-cell>
            <table:table-cell office:value-type="float" office:value="2200" table:style-name="ce208">
              <text:p>2 2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400" table:style-name="ce362">
              <text:p>1400</text:p>
            </table:table-cell>
            <table:table-cell office:value-type="float" office:value="1250" table:style-name="ce362">
              <text:p>12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6">
              <text:p>106R01403</text:p>
            </table:table-cell>
            <table:table-cell office:value-type="float" office:value="7000" table:style-name="ce208">
              <text:p>7 000</text:p>
            </table:table-cell>
            <table:table-cell office:value-type="string" table:style-name="ce188">
              <text:p>bk</text:p>
            </table:table-cell>
            <table:covered-table-cell/>
            <table:table-cell office:value-type="float" office:value="2100" table:style-name="ce362">
              <text:p>2100</text:p>
            </table:table-cell>
            <table:table-cell office:value-type="float" office:value="1850" table:style-name="ce362">
              <text:p>18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6">
              <text:p>106R01400</text:p>
            </table:table-cell>
            <table:table-cell office:value-type="float" office:value="5900" table:style-name="ce208">
              <text:p>5 9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2100" table:style-name="ce362">
              <text:p>2100</text:p>
            </table:table-cell>
            <table:table-cell office:value-type="float" office:value="1850" table:style-name="ce362">
              <text:p>18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6">
              <text:p>106R01401</text:p>
            </table:table-cell>
            <table:table-cell office:value-type="float" office:value="5900" table:style-name="ce208">
              <text:p>5 9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2100" table:style-name="ce362">
              <text:p>2100</text:p>
            </table:table-cell>
            <table:table-cell office:value-type="float" office:value="1850" table:style-name="ce362">
              <text:p>18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206">
              <text:p>106R01402</text:p>
            </table:table-cell>
            <table:table-cell office:value-type="float" office:value="5900" table:style-name="ce208">
              <text:p>5 9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2100" table:style-name="ce362">
              <text:p>2100</text:p>
            </table:table-cell>
            <table:table-cell office:value-type="float" office:value="1850" table:style-name="ce362">
              <text:p>18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4">
            <table:table-cell office:value-type="string" table:style-name="ce203">
              <text:p>Xerox</text:p>
            </table:table-cell>
            <table:table-cell office:value-type="string" table:style-name="ce140">
              <text:p>106R01604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7" table:style-name="ce368">
              <text:p>PHASER 6500 / WC 6505</text:p>
            </table:table-cell>
            <table:table-cell office:value-type="float" office:value="1050" table:style-name="ce362">
              <text:p>1050</text:p>
            </table:table-cell>
            <table:table-cell office:value-type="float" office:value="950" table:style-name="ce362">
              <text:p>9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703030" table:style-name="ce202">
              <text:p>70303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703034" table:style-name="ce202">
              <text:p>703034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1598</text:p>
            </table:table-cell>
            <table:table-cell office:value-type="float" office:value="1000" table:style-name="ce94">
              <text:p>1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850" table:style-name="ce362">
              <text:p>8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1599</text:p>
            </table:table-cell>
            <table:table-cell office:value-type="float" office:value="1000" table:style-name="ce94">
              <text:p>1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850" table:style-name="ce362">
              <text:p>8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1600</text:p>
            </table:table-cell>
            <table:table-cell office:value-type="float" office:value="1000" table:style-name="ce94">
              <text:p>1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950" table:style-name="ce362">
              <text:p>950</text:p>
            </table:table-cell>
            <table:table-cell office:value-type="float" office:value="850" table:style-name="ce362">
              <text:p>8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1601</text:p>
            </table:table-cell>
            <table:table-cell office:value-type="float" office:value="2500" table:style-name="ce94">
              <text:p>2 5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050" table:style-name="ce362">
              <text:p>1050</text:p>
            </table:table-cell>
            <table:table-cell office:value-type="float" office:value="950" table:style-name="ce362">
              <text:p>9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703031" table:style-name="ce202">
              <text:p>70303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703035" table:style-name="ce202">
              <text:p>703035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1602</text:p>
            </table:table-cell>
            <table:table-cell office:value-type="float" office:value="2500" table:style-name="ce94">
              <text:p>2 5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050" table:style-name="ce362">
              <text:p>1050</text:p>
            </table:table-cell>
            <table:table-cell office:value-type="float" office:value="950" table:style-name="ce362">
              <text:p>9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703032" table:style-name="ce202">
              <text:p>70303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703036" table:style-name="ce202">
              <text:p>703036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1603</text:p>
            </table:table-cell>
            <table:table-cell office:value-type="float" office:value="2500" table:style-name="ce94">
              <text:p>2 5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050" table:style-name="ce362">
              <text:p>1050</text:p>
            </table:table-cell>
            <table:table-cell office:value-type="float" office:value="950" table:style-name="ce362">
              <text:p>9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703033" table:style-name="ce202">
              <text:p>70303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703037" table:style-name="ce202">
              <text:p>703037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4">
            <table:table-cell office:value-type="string" table:style-name="ce203">
              <text:p>Xerox</text:p>
            </table:table-cell>
            <table:table-cell office:value-type="string" table:style-name="ce140">
              <text:p>106R02252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15" table:style-name="ce368">
              <text:p>PHASER 6600 / WC 6605</text:p>
            </table:table-cell>
            <table:table-cell office:value-type="float" office:value="1300" table:style-name="ce362">
              <text:p>1300</text:p>
            </table:table-cell>
            <table:table-cell office:value-type="float" office:value="1150" table:style-name="ce362">
              <text:p>11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2249</text:p>
            </table:table-cell>
            <table:table-cell office:value-type="float" office:value="2000" table:style-name="ce94">
              <text:p>2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300" table:style-name="ce362">
              <text:p>1300</text:p>
            </table:table-cell>
            <table:table-cell office:value-type="float" office:value="1150" table:style-name="ce362">
              <text:p>11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2250</text:p>
            </table:table-cell>
            <table:table-cell office:value-type="float" office:value="2000" table:style-name="ce94">
              <text:p>2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300" table:style-name="ce362">
              <text:p>1300</text:p>
            </table:table-cell>
            <table:table-cell office:value-type="float" office:value="1150" table:style-name="ce362">
              <text:p>11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2251</text:p>
            </table:table-cell>
            <table:table-cell office:value-type="float" office:value="2000" table:style-name="ce94">
              <text:p>2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300" table:style-name="ce362">
              <text:p>1300</text:p>
            </table:table-cell>
            <table:table-cell office:value-type="float" office:value="1150" table:style-name="ce362">
              <text:p>11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2236</text:p>
            </table:table-cell>
            <table:table-cell office:value-type="float" office:value="8000" table:style-name="ce94">
              <text:p>8 000</text:p>
            </table:table-cell>
            <table:table-cell office:value-type="string" table:style-name="ce188">
              <text:p>bk</text:p>
            </table:table-cell>
            <table:covered-table-cell/>
            <table:table-cell office:value-type="float" office:value="1600" table:style-name="ce362">
              <text:p>1600</text:p>
            </table:table-cell>
            <table:table-cell office:value-type="float" office:value="1450" table:style-name="ce362">
              <text:p>14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301020544" table:style-name="ce202">
              <text:p>30102054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2233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600" table:style-name="ce362">
              <text:p>1600</text:p>
            </table:table-cell>
            <table:table-cell office:value-type="float" office:value="1450" table:style-name="ce362">
              <text:p>14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301020545" table:style-name="ce202">
              <text:p>30102054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2234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600" table:style-name="ce362">
              <text:p>1600</text:p>
            </table:table-cell>
            <table:table-cell office:value-type="float" office:value="1450" table:style-name="ce362">
              <text:p>14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301020546" table:style-name="ce202">
              <text:p>301020546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2235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600" table:style-name="ce362">
              <text:p>1600</text:p>
            </table:table-cell>
            <table:table-cell office:value-type="float" office:value="1450" table:style-name="ce362">
              <text:p>14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301020547" table:style-name="ce202">
              <text:p>30102054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1526</text:p>
            </table:table-cell>
            <table:table-cell office:value-type="float" office:value="18000" table:style-name="ce94">
              <text:p>18 000</text:p>
            </table:table-cell>
            <table:table-cell office:value-type="string" table:style-name="ce188">
              <text:p>bk</text:p>
            </table:table-cell>
            <table:covered-table-cell/>
            <table:table-cell office:value-type="float" office:value="2450" table:style-name="ce362">
              <text:p>2450</text:p>
            </table:table-cell>
            <table:table-cell office:value-type="float" office:value="2150" table:style-name="ce362">
              <text:p>21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220095964" table:style-name="ce202">
              <text:p>22009596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1511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400" table:style-name="ce362">
              <text:p>1400</text:p>
            </table:table-cell>
            <table:table-cell office:value-type="float" office:value="1250" table:style-name="ce362">
              <text:p>12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1512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400" table:style-name="ce362">
              <text:p>1400</text:p>
            </table:table-cell>
            <table:table-cell office:value-type="float" office:value="1250" table:style-name="ce362">
              <text:p>12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1513</text:p>
            </table:table-cell>
            <table:table-cell office:value-type="float" office:value="5000" table:style-name="ce94">
              <text:p>5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400" table:style-name="ce362">
              <text:p>1400</text:p>
            </table:table-cell>
            <table:table-cell office:value-type="float" office:value="1250" table:style-name="ce362">
              <text:p>12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table:style-name="ce202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1523</text:p>
            </table:table-cell>
            <table:table-cell office:value-type="float" office:value="12000" table:style-name="ce94">
              <text:p>12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2450" table:style-name="ce362">
              <text:p>2450</text:p>
            </table:table-cell>
            <table:table-cell office:value-type="float" office:value="2150" table:style-name="ce362">
              <text:p>21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220095965" table:style-name="ce202">
              <text:p>22009596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1524</text:p>
            </table:table-cell>
            <table:table-cell office:value-type="float" office:value="12000" table:style-name="ce94">
              <text:p>12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2450" table:style-name="ce362">
              <text:p>2450</text:p>
            </table:table-cell>
            <table:table-cell office:value-type="float" office:value="2150" table:style-name="ce362">
              <text:p>21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220095966" table:style-name="ce202">
              <text:p>220095966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1525</text:p>
            </table:table-cell>
            <table:table-cell office:value-type="float" office:value="12000" table:style-name="ce94">
              <text:p>12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2450" table:style-name="ce362">
              <text:p>2450</text:p>
            </table:table-cell>
            <table:table-cell office:value-type="float" office:value="2150" table:style-name="ce362">
              <text:p>215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220095967" table:style-name="ce202">
              <text:p>22009596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4">
            <table:table-cell office:value-type="string" table:style-name="ce203">
              <text:p>Xerox</text:p>
            </table:table-cell>
            <table:table-cell office:value-type="string" table:style-name="ce140">
              <text:p>106R01446</text:p>
            </table:table-cell>
            <table:table-cell office:value-type="float" office:value="19800" table:style-name="ce209">
              <text:p>19 8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PHASER 7500</text:p>
            </table:table-cell>
            <table:table-cell office:value-type="float" office:value="2700" table:style-name="ce362">
              <text:p>2700</text:p>
            </table:table-cell>
            <table:table-cell office:value-type="float" office:value="2400" table:style-name="ce362">
              <text:p>240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220095970" table:style-name="ce202">
              <text:p>22009597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1443</text:p>
            </table:table-cell>
            <table:table-cell office:value-type="float" office:value="17800" table:style-name="ce209">
              <text:p>17 8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2700" table:style-name="ce362">
              <text:p>2700</text:p>
            </table:table-cell>
            <table:table-cell office:value-type="float" office:value="2400" table:style-name="ce362">
              <text:p>240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220095971" table:style-name="ce202">
              <text:p>22009597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03">
              <text:p>Xerox</text:p>
            </table:table-cell>
            <table:table-cell office:value-type="string" table:style-name="ce140">
              <text:p>106R01444</text:p>
            </table:table-cell>
            <table:table-cell office:value-type="float" office:value="17800" table:style-name="ce209">
              <text:p>17 8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2700" table:style-name="ce362">
              <text:p>2700</text:p>
            </table:table-cell>
            <table:table-cell office:value-type="float" office:value="2400" table:style-name="ce362">
              <text:p>2400</text:p>
            </table:table-cell>
            <table:table-cell table:style-name="ce319"/>
            <table:table-cell office:value-type="string" table:style-name="ce96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220095972" table:style-name="ce202">
              <text:p>22009597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  <table:table-row table:style-name="ro1">
            <table:table-cell office:value-type="string" table:style-name="ce210">
              <text:p>Xerox</text:p>
            </table:table-cell>
            <table:table-cell office:value-type="string" table:style-name="ce211">
              <text:p>106R01445</text:p>
            </table:table-cell>
            <table:table-cell office:value-type="float" office:value="17800" table:style-name="ce212">
              <text:p>17 800</text:p>
            </table:table-cell>
            <table:table-cell office:value-type="string" table:style-name="ce199">
              <text:p>Y</text:p>
            </table:table-cell>
            <table:covered-table-cell/>
            <table:table-cell office:value-type="float" office:value="2700" table:style-name="ce362">
              <text:p>2700</text:p>
            </table:table-cell>
            <table:table-cell office:value-type="float" office:value="2400" table:style-name="ce362">
              <text:p>2400</text:p>
            </table:table-cell>
            <table:table-cell table:style-name="ce316"/>
            <table:table-cell office:value-type="string" table:style-name="ce114">
              <text:p><text:s/>-</text:p>
            </table:table-cell>
            <table:table-cell table:style-name="ce44"/>
            <table:table-cell office:value-type="percentage" office:value="0" table:style-name="ce378">
              <text:p>0%</text:p>
            </table:table-cell>
            <table:table-cell table:style-name="ce44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2"/>
            <table:table-cell office:value-type="float" office:value="220095973" table:style-name="ce202">
              <text:p>22009597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202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/>
          </table:table-row>
        </table:table-row-group>
        <table:table-row table:style-name="ro1">
          <table:table-cell office:value-type="string" table:style-name="ce171">
            <text:p>Заправка картриджей Kyocera цветные</text:p>
          </table:table-cell>
          <table:table-cell table:style-name="ce172"/>
          <table:table-cell table:style-name="ce173"/>
          <table:table-cell table:number-columns-repeated="2" table:style-name="ce174"/>
          <table:table-cell table:style-name="ce365"/>
          <table:table-cell table:style-name="ce366"/>
          <table:table-cell table:style-name="ce174"/>
          <table:table-cell table:style-name="ce196"/>
          <table:table-cell table:style-name="ce60"/>
          <table:table-cell office:value-type="percentage" office:value="0" table:style-name="ce378">
            <text:p>0%</text:p>
          </table:table-cell>
          <table:table-cell table:style-name="ce60"/>
          <table:table-cell table:style-name="ce97"/>
          <table:table-cell office:value-type="float" office:value="0" table:style-name="ce98">
            <text:p>0 ₽</text:p>
          </table:table-cell>
          <table:table-cell office:value-type="float" office:value="0" table:style-name="ce98">
            <text:p>0 ₽</text:p>
          </table:table-cell>
          <table:table-cell table:style-name="ce43"/>
          <table:table-cell table:style-name="ce84"/>
          <table:table-cell office:value-type="float" office:value="0" table:style-name="ce100">
            <text:p>0</text:p>
          </table:table-cell>
          <table:table-cell office:value-type="currency" office:value="0" table:style-name="ce101">
            <text:p>$0,0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style-name="ce89"/>
          <table:table-cell table:style-name="ce84"/>
          <table:table-cell office:value-type="float" office:value="0" table:style-name="ce100">
            <text:p>0</text:p>
          </table:table-cell>
          <table:table-cell office:value-type="float" office:value="0" table:style-name="ce103">
            <text:p>0</text:p>
          </table:table-cell>
          <table:table-cell office:value-type="float" office:value="0" table:style-name="ce102">
            <text:p>0,00 ₽</text:p>
          </table:table-cell>
          <table:table-cell office:value-type="float" office:value="0" table:style-name="ce103">
            <text:p>0</text:p>
          </table:table-cell>
          <table:table-cell table:number-columns-repeated="16357" table:style-name="ce91"/>
        </table:table-row>
        <table:table-row-group>
          <table:table-row table:style-name="ro28">
            <table:table-cell office:value-type="string" table:style-name="ce213">
              <text:p>Бренд</text:p>
            </table:table-cell>
            <table:table-cell office:value-type="string" table:style-name="ce214">
              <text:p>Номер картриджа</text:p>
            </table:table-cell>
            <table:table-cell office:value-type="string" table:style-name="ce215">
              <text:p>Ресурс</text:p>
            </table:table-cell>
            <table:table-cell office:value-type="string" table:style-name="ce216">
              <text:p>Цвет</text:p>
            </table:table-cell>
            <table:table-cell office:value-type="string" table:style-name="ce312">
              <text:p>Модель принтера</text:p>
            </table:table-cell>
            <table:table-cell office:value-type="string" table:style-name="ce362">
              <text:p>Цена 1, при заправке от 1-3 шт. (р.)</text:p>
            </table:table-cell>
            <table:table-cell office:value-type="string" table:style-name="ce314">
              <text:p>Цена 2, при заправке от 4-9 шт. (р.)</text:p>
            </table:table-cell>
            <table:table-cell office:value-type="string" table:style-name="ce313">
              <text:p>Цена замены чипа (р.)</text:p>
            </table:table-cell>
            <table:table-cell office:value-type="string" table:style-name="ce217">
              <text:p>Цена замены фоторецептора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table:style-name="ce97"/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Kyocera</text:p>
            </table:table-cell>
            <table:table-cell office:value-type="string" table:style-name="ce140">
              <text:p>TK-580bk</text:p>
            </table:table-cell>
            <table:table-cell office:value-type="float" office:value="3500" table:style-name="ce94">
              <text:p>3 5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FS-C5150DN/ECOSYS P6021cdn</text:p>
            </table:table-cell>
            <table:table-cell office:value-type="float" office:value="1200" table:style-name="ce362">
              <text:p>1200</text:p>
            </table:table-cell>
            <table:table-cell office:value-type="float" office:value="1150" table:style-name="ce362">
              <text:p>1150</text:p>
            </table:table-cell>
            <table:table-cell office:value-type="string" table:style-name="ce311">
              <text:p>вкл.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60700108" table:style-name="ce84">
              <text:p>98960700108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5050381" table:style-name="ce84">
              <text:p>9505038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Kyocera</text:p>
            </table:table-cell>
            <table:table-cell office:value-type="string" table:style-name="ce140">
              <text:p>TK-580c</text:p>
            </table:table-cell>
            <table:table-cell office:value-type="float" office:value="2800" table:style-name="ce94">
              <text:p>2 8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1200" table:style-name="ce362">
              <text:p>1200</text:p>
            </table:table-cell>
            <table:table-cell office:value-type="float" office:value="1150" table:style-name="ce362">
              <text:p>1150</text:p>
            </table:table-cell>
            <table:table-cell office:value-type="string" table:style-name="ce311">
              <text:p>вкл.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60700109" table:style-name="ce84">
              <text:p>98960700109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5050382" table:style-name="ce84">
              <text:p>9505038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Kyocera</text:p>
            </table:table-cell>
            <table:table-cell office:value-type="string" table:style-name="ce140">
              <text:p>TK-580m</text:p>
            </table:table-cell>
            <table:table-cell office:value-type="float" office:value="2800" table:style-name="ce94">
              <text:p>2 8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1200" table:style-name="ce362">
              <text:p>1200</text:p>
            </table:table-cell>
            <table:table-cell office:value-type="float" office:value="1150" table:style-name="ce362">
              <text:p>1150</text:p>
            </table:table-cell>
            <table:table-cell office:value-type="string" table:style-name="ce311">
              <text:p>вкл.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60700110" table:style-name="ce84">
              <text:p>9896070011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5050383" table:style-name="ce84">
              <text:p>9505038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Kyocera</text:p>
            </table:table-cell>
            <table:table-cell office:value-type="string" table:style-name="ce140">
              <text:p>TK-580y</text:p>
            </table:table-cell>
            <table:table-cell office:value-type="float" office:value="2800" table:style-name="ce94">
              <text:p>2 8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1200" table:style-name="ce362">
              <text:p>1200</text:p>
            </table:table-cell>
            <table:table-cell office:value-type="float" office:value="1150" table:style-name="ce362">
              <text:p>1150</text:p>
            </table:table-cell>
            <table:table-cell office:value-type="string" table:style-name="ce311">
              <text:p>вкл.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60700111" table:style-name="ce84">
              <text:p>9896070011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5050384" table:style-name="ce84">
              <text:p>95050384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Kyocera</text:p>
            </table:table-cell>
            <table:table-cell office:value-type="string" table:style-name="ce140">
              <text:p>TK-895bk</text:p>
            </table:table-cell>
            <table:table-cell office:value-type="float" office:value="12000" table:style-name="ce94">
              <text:p>12 0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FS-C8020MFP / FS-C8025MFP / FS-C8520MFP / FS-C8525MFP</text:p>
            </table:table-cell>
            <table:table-cell office:value-type="float" office:value="2000" table:style-name="ce362">
              <text:p>2000</text:p>
            </table:table-cell>
            <table:table-cell office:value-type="float" office:value="1900" table:style-name="ce362">
              <text:p>1900</text:p>
            </table:table-cell>
            <table:table-cell office:value-type="string" table:style-name="ce311">
              <text:p>вкл.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60700140" table:style-name="ce84">
              <text:p>9896070014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607001844" table:style-name="ce84">
              <text:p>989607001844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Kyocera</text:p>
            </table:table-cell>
            <table:table-cell office:value-type="string" table:style-name="ce140">
              <text:p>TK-895c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2000" table:style-name="ce362">
              <text:p>2000</text:p>
            </table:table-cell>
            <table:table-cell office:value-type="float" office:value="1900" table:style-name="ce362">
              <text:p>1900</text:p>
            </table:table-cell>
            <table:table-cell office:value-type="string" table:style-name="ce311">
              <text:p>вкл.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60700141" table:style-name="ce84">
              <text:p>9896070014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607001845" table:style-name="ce84">
              <text:p>989607001845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Kyocera</text:p>
            </table:table-cell>
            <table:table-cell office:value-type="string" table:style-name="ce140">
              <text:p>TK-895m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2000" table:style-name="ce362">
              <text:p>2000</text:p>
            </table:table-cell>
            <table:table-cell office:value-type="float" office:value="1900" table:style-name="ce362">
              <text:p>1900</text:p>
            </table:table-cell>
            <table:table-cell office:value-type="string" table:style-name="ce311">
              <text:p>вкл.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60700142" table:style-name="ce84">
              <text:p>9896070014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607001846" table:style-name="ce84">
              <text:p>989607001846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Kyocera</text:p>
            </table:table-cell>
            <table:table-cell office:value-type="string" table:style-name="ce140">
              <text:p>TK-895y</text:p>
            </table:table-cell>
            <table:table-cell office:value-type="float" office:value="6000" table:style-name="ce94">
              <text:p>6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2000" table:style-name="ce362">
              <text:p>2000</text:p>
            </table:table-cell>
            <table:table-cell office:value-type="float" office:value="1900" table:style-name="ce362">
              <text:p>1900</text:p>
            </table:table-cell>
            <table:table-cell office:value-type="string" table:style-name="ce311">
              <text:p>вкл.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98960700143" table:style-name="ce84">
              <text:p>9896070014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607001847" table:style-name="ce84">
              <text:p>989607001847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Kyocera</text:p>
            </table:table-cell>
            <table:table-cell office:value-type="string" table:style-name="ce140">
              <text:p>TK-5230bk</text:p>
            </table:table-cell>
            <table:table-cell office:value-type="float" office:value="2600" table:style-name="ce94">
              <text:p>2 6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P5021cdn, P5021cdw, M5521cdn, M5521cdw</text:p>
            </table:table-cell>
            <table:table-cell office:value-type="float" office:value="750" table:style-name="ce362">
              <text:p>750</text:p>
            </table:table-cell>
            <table:table-cell office:value-type="float" office:value="700" table:style-name="ce362">
              <text:p>700</text:p>
            </table:table-cell>
            <table:table-cell office:value-type="string" table:style-name="ce311">
              <text:p>вкл.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100603140" table:style-name="ce84">
              <text:p>4100603140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100603224" table:style-name="ce84">
              <text:p>4100603224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Kyocera</text:p>
            </table:table-cell>
            <table:table-cell office:value-type="string" table:style-name="ce140">
              <text:p>TK-5230c</text:p>
            </table:table-cell>
            <table:table-cell office:value-type="float" office:value="2200" table:style-name="ce94">
              <text:p>2 2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750" table:style-name="ce362">
              <text:p>750</text:p>
            </table:table-cell>
            <table:table-cell office:value-type="float" office:value="700" table:style-name="ce362">
              <text:p>700</text:p>
            </table:table-cell>
            <table:table-cell office:value-type="string" table:style-name="ce311">
              <text:p>вкл.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100603141" table:style-name="ce84">
              <text:p>4100603141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100603225" table:style-name="ce84">
              <text:p>4100603225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Kyocera</text:p>
            </table:table-cell>
            <table:table-cell office:value-type="string" table:style-name="ce140">
              <text:p>TK-5230m</text:p>
            </table:table-cell>
            <table:table-cell office:value-type="float" office:value="2200" table:style-name="ce94">
              <text:p>2 2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750" table:style-name="ce362">
              <text:p>750</text:p>
            </table:table-cell>
            <table:table-cell office:value-type="float" office:value="700" table:style-name="ce362">
              <text:p>700</text:p>
            </table:table-cell>
            <table:table-cell office:value-type="string" table:style-name="ce311">
              <text:p>вкл.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100603142" table:style-name="ce84">
              <text:p>4100603142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100603226" table:style-name="ce84">
              <text:p>4100603226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Kyocera</text:p>
            </table:table-cell>
            <table:table-cell office:value-type="string" table:style-name="ce140">
              <text:p>TK-5230y</text:p>
            </table:table-cell>
            <table:table-cell office:value-type="float" office:value="2200" table:style-name="ce94">
              <text:p>2 2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750" table:style-name="ce362">
              <text:p>750</text:p>
            </table:table-cell>
            <table:table-cell office:value-type="float" office:value="700" table:style-name="ce362">
              <text:p>700</text:p>
            </table:table-cell>
            <table:table-cell office:value-type="string" table:style-name="ce311">
              <text:p>вкл.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100603143" table:style-name="ce84">
              <text:p>4100603143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100603227" table:style-name="ce84">
              <text:p>4100603227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Kyocera</text:p>
            </table:table-cell>
            <table:table-cell office:value-type="string" table:style-name="ce140">
              <text:p>TK-5220bk</text:p>
            </table:table-cell>
            <table:table-cell office:value-type="float" office:value="1200" table:style-name="ce94">
              <text:p>1 2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P5021cdn, P5021cdw, M5521cdn, M5521cdw</text:p>
            </table:table-cell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string" table:style-name="ce311">
              <text:p>вкл.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table:style-name="ce84"/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Kyocera</text:p>
            </table:table-cell>
            <table:table-cell office:value-type="string" table:style-name="ce140">
              <text:p>TK-5220c</text:p>
            </table:table-cell>
            <table:table-cell office:value-type="float" office:value="1200" table:style-name="ce94">
              <text:p>1 2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string" table:style-name="ce311">
              <text:p>вкл.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6070055" table:style-name="ce84">
              <text:p>9896070055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Kyocera</text:p>
            </table:table-cell>
            <table:table-cell office:value-type="string" table:style-name="ce140">
              <text:p>TK-5220m</text:p>
            </table:table-cell>
            <table:table-cell office:value-type="float" office:value="1200" table:style-name="ce94">
              <text:p>1 2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string" table:style-name="ce311">
              <text:p>вкл.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6070056" table:style-name="ce84">
              <text:p>9896070056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Kyocera</text:p>
            </table:table-cell>
            <table:table-cell office:value-type="string" table:style-name="ce140">
              <text:p>TK-5220y</text:p>
            </table:table-cell>
            <table:table-cell office:value-type="float" office:value="1200" table:style-name="ce94">
              <text:p>1 2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650" table:style-name="ce362">
              <text:p>650</text:p>
            </table:table-cell>
            <table:table-cell office:value-type="float" office:value="600" table:style-name="ce362">
              <text:p>600</text:p>
            </table:table-cell>
            <table:table-cell office:value-type="string" table:style-name="ce311">
              <text:p>вкл.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table:style-name="ce84"/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9896070057" table:style-name="ce84">
              <text:p>9896070057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4">
            <table:table-cell office:value-type="string" table:style-name="ce169">
              <text:p>Kyocera</text:p>
            </table:table-cell>
            <table:table-cell office:value-type="string" table:style-name="ce140">
              <text:p>TK-5240bk</text:p>
            </table:table-cell>
            <table:table-cell office:value-type="float" office:value="4000" table:style-name="ce94">
              <text:p>4 000</text:p>
            </table:table-cell>
            <table:table-cell office:value-type="string" table:style-name="ce188">
              <text:p>bk</text:p>
            </table:table-cell>
            <table:table-cell office:value-type="string" table:number-columns-spanned="1" table:number-rows-spanned="4" table:style-name="ce368">
              <text:p>M5526, P5026</text:p>
            </table:table-cell>
            <table:table-cell office:value-type="float" office:value="850" table:style-name="ce362">
              <text:p>850</text:p>
            </table:table-cell>
            <table:table-cell office:value-type="float" office:value="800" table:style-name="ce362">
              <text:p>800</text:p>
            </table:table-cell>
            <table:table-cell office:value-type="string" table:style-name="ce311">
              <text:p>вкл.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100603144" table:style-name="ce84">
              <text:p>4100603144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100603230" table:style-name="ce84">
              <text:p>4100603230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Kyocera</text:p>
            </table:table-cell>
            <table:table-cell office:value-type="string" table:style-name="ce140">
              <text:p>TK-5240c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182">
              <text:p>C</text:p>
            </table:table-cell>
            <table:covered-table-cell/>
            <table:table-cell office:value-type="float" office:value="850" table:style-name="ce362">
              <text:p>850</text:p>
            </table:table-cell>
            <table:table-cell office:value-type="float" office:value="800" table:style-name="ce362">
              <text:p>800</text:p>
            </table:table-cell>
            <table:table-cell office:value-type="string" table:style-name="ce311">
              <text:p>вкл.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100603145" table:style-name="ce84">
              <text:p>4100603145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100603231" table:style-name="ce84">
              <text:p>4100603231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Kyocera</text:p>
            </table:table-cell>
            <table:table-cell office:value-type="string" table:style-name="ce140">
              <text:p>TK-5240m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184">
              <text:p>M</text:p>
            </table:table-cell>
            <table:covered-table-cell/>
            <table:table-cell office:value-type="float" office:value="850" table:style-name="ce362">
              <text:p>850</text:p>
            </table:table-cell>
            <table:table-cell office:value-type="float" office:value="800" table:style-name="ce362">
              <text:p>800</text:p>
            </table:table-cell>
            <table:table-cell office:value-type="string" table:style-name="ce311">
              <text:p>вкл.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100603146" table:style-name="ce84">
              <text:p>4100603146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100603232" table:style-name="ce84">
              <text:p>4100603232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  <table:table-row table:style-name="ro1">
            <table:table-cell office:value-type="string" table:style-name="ce169">
              <text:p>Kyocera</text:p>
            </table:table-cell>
            <table:table-cell office:value-type="string" table:style-name="ce140">
              <text:p>TK-5240y</text:p>
            </table:table-cell>
            <table:table-cell office:value-type="float" office:value="3000" table:style-name="ce94">
              <text:p>3 000</text:p>
            </table:table-cell>
            <table:table-cell office:value-type="string" table:style-name="ce183">
              <text:p>Y</text:p>
            </table:table-cell>
            <table:covered-table-cell/>
            <table:table-cell office:value-type="float" office:value="850" table:style-name="ce362">
              <text:p>850</text:p>
            </table:table-cell>
            <table:table-cell office:value-type="float" office:value="800" table:style-name="ce362">
              <text:p>800</text:p>
            </table:table-cell>
            <table:table-cell office:value-type="string" table:style-name="ce311">
              <text:p>вкл.</text:p>
            </table:table-cell>
            <table:table-cell office:value-type="string" table:style-name="ce96">
              <text:p><text:s/>-</text:p>
            </table:table-cell>
            <table:table-cell table:style-name="ce60"/>
            <table:table-cell office:value-type="percentage" office:value="0" table:style-name="ce378">
              <text:p>0%</text:p>
            </table:table-cell>
            <table:table-cell table:style-name="ce60"/>
            <table:table-cell office:value-type="float" office:value="0" table:style-name="ce97">
              <text:p>0</text:p>
            </table:table-cell>
            <table:table-cell office:value-type="float" office:value="0" table:style-name="ce98">
              <text:p>0 ₽</text:p>
            </table:table-cell>
            <table:table-cell office:value-type="float" office:value="0" table:style-name="ce98">
              <text:p>0 ₽</text:p>
            </table:table-cell>
            <table:table-cell table:style-name="ce43"/>
            <table:table-cell office:value-type="float" office:value="4100603147" table:style-name="ce84">
              <text:p>4100603147</text:p>
            </table:table-cell>
            <table:table-cell office:value-type="float" office:value="0" table:style-name="ce100">
              <text:p>0</text:p>
            </table:table-cell>
            <table:table-cell office:value-type="currency" office:value="0" table:style-name="ce101">
              <text:p>$0,0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style-name="ce89"/>
            <table:table-cell office:value-type="float" office:value="4100603233" table:style-name="ce84">
              <text:p>4100603233</text:p>
            </table:table-cell>
            <table:table-cell office:value-type="float" office:value="0" table:style-name="ce100">
              <text:p>0</text:p>
            </table:table-cell>
            <table:table-cell office:value-type="float" office:value="0" table:style-name="ce103">
              <text:p>0</text:p>
            </table:table-cell>
            <table:table-cell office:value-type="float" office:value="0" table:style-name="ce102">
              <text:p>0,00 ₽</text:p>
            </table:table-cell>
            <table:table-cell office:value-type="float" office:value="0" table:style-name="ce103">
              <text:p>0</text:p>
            </table:table-cell>
            <table:table-cell table:number-columns-repeated="16357" table:style-name="ce91"/>
          </table:table-row>
        </table:table-row-group>
        <table:table-row table:style-name="ro4">
          <table:table-cell table:style-name="ce218"/>
          <table:table-cell table:style-name="ce219"/>
          <table:table-cell table:style-name="ce220"/>
          <table:table-cell table:style-name="ce44"/>
          <table:table-cell table:number-columns-spanned="2" table:number-rows-spanned="1" table:style-name="ce229"/>
          <table:covered-table-cell/>
          <table:table-cell table:number-columns-repeated="2" table:style-name="ce44"/>
          <table:table-cell table:style-name="ce60"/>
          <table:table-cell table:style-name="ce44"/>
          <table:table-cell table:style-name="ce45"/>
          <table:table-cell table:style-name="ce44"/>
          <table:table-cell table:style-name="ce221"/>
          <table:table-cell table:number-columns-repeated="2" table:style-name="ce222"/>
          <table:table-cell table:style-name="ce1"/>
          <table:table-cell table:style-name="ce223"/>
          <table:table-cell table:style-name="ce224"/>
          <table:table-cell table:style-name="ce225"/>
          <table:table-cell table:style-name="ce226"/>
          <table:table-cell table:number-columns-repeated="2" table:style-name="ce227"/>
          <table:table-cell table:style-name="ce223"/>
          <table:table-cell table:style-name="ce1"/>
          <table:table-cell table:style-name="ce227"/>
          <table:table-cell table:number-columns-repeated="16359" table:style-name="ce1"/>
        </table:table-row>
        <table:table-row table:number-rows-repeated="3" table:style-name="ro1">
          <table:table-cell table:style-name="ce218"/>
          <table:table-cell table:style-name="ce219"/>
          <table:table-cell table:style-name="ce220"/>
          <table:table-cell table:number-columns-repeated="5" table:style-name="ce44"/>
          <table:table-cell table:style-name="ce60"/>
          <table:table-cell table:number-columns-repeated="16375"/>
        </table:table-row>
        <table:table-row table:number-rows-repeated="1047885" table:style-name="ro29">
          <table:table-cell table:number-columns-repeated="16384"/>
        </table:table-row>
      </table:table>
      <table:table table:name="ремонт_принтеров" table:style-name="ta2">
        <table:table-column table:style-name="co14" table:default-cell-style-name="ce234"/>
        <table:table-column table:style-name="co15" table:default-cell-style-name="ce276"/>
        <table:table-column table:style-name="co16" table:default-cell-style-name="ce277"/>
        <table:table-column table:style-name="co17" table:default-cell-style-name="ce234"/>
        <table:table-column table:style-name="co3" table:default-cell-style-name="ce234"/>
        <table:table-column table:style-name="co16" table:default-cell-style-name="ce278"/>
        <table:table-column table:style-name="co17" table:default-cell-style-name="ce234"/>
        <table:table-column table:style-name="co3" table:default-cell-style-name="ce234"/>
        <table:table-column table:style-name="co16" table:default-cell-style-name="ce278"/>
        <table:table-column table:style-name="co17" table:default-cell-style-name="ce234"/>
        <table:table-column table:style-name="co3" table:default-cell-style-name="ce234"/>
        <table:table-column table:style-name="co16" table:default-cell-style-name="ce278"/>
        <table:table-column table:style-name="co17" table:default-cell-style-name="ce234"/>
        <table:table-column table:style-name="co3" table:default-cell-style-name="ce234"/>
        <table:table-column table:style-name="co16" table:default-cell-style-name="ce278"/>
        <table:table-column table:style-name="co17" table:default-cell-style-name="ce234"/>
        <table:table-column table:style-name="co3" table:default-cell-style-name="ce234"/>
        <table:table-column table:style-name="co16" table:default-cell-style-name="ce278"/>
        <table:table-column table:style-name="co17" table:default-cell-style-name="ce234"/>
        <table:table-column table:style-name="co3" table:default-cell-style-name="ce234"/>
        <table:table-column table:style-name="co16" table:default-cell-style-name="ce278"/>
        <table:table-column table:style-name="co17" table:default-cell-style-name="ce234"/>
        <table:table-column table:style-name="co3" table:default-cell-style-name="ce234"/>
        <table:table-column table:style-name="co18" table:number-columns-repeated="233" table:default-cell-style-name="ce234"/>
        <table:table-column table:style-name="co12" table:number-columns-repeated="768" table:default-cell-style-name="ce1"/>
        <table:table-column table:style-name="co13" table:number-columns-repeated="15360" table:default-cell-style-name="ce1"/>
        <table:table-row table:style-name="ro3">
          <table:table-cell office:value-type="string" table:style-name="ce230">
            <text:p>Скорость печати устройства</text:p>
          </table:table-cell>
          <table:table-cell office:value-type="string" table:style-name="ce231">
            <text:p>категория</text:p>
          </table:table-cell>
          <table:table-cell table:style-name="ce232"/>
          <table:table-cell office:value-type="string" table:number-columns-spanned="2" table:number-rows-spanned="1" table:style-name="ce279">
            <text:p>Техническое обслуживание / профилактика</text:p>
          </table:table-cell>
          <table:covered-table-cell/>
          <table:table-cell table:style-name="ce233"/>
          <table:table-cell office:value-type="string" table:number-columns-spanned="2" table:number-rows-spanned="1" table:style-name="ce279">
            <text:p>Ремонт узла подачи бумаги</text:p>
          </table:table-cell>
          <table:covered-table-cell/>
          <table:table-cell table:style-name="ce233"/>
          <table:table-cell office:value-type="string" table:number-columns-spanned="2" table:number-rows-spanned="1" table:style-name="ce279">
            <text:p>Замена узла в сборе</text:p>
          </table:table-cell>
          <table:covered-table-cell/>
          <table:table-cell table:style-name="ce233"/>
          <table:table-cell office:value-type="string" table:number-columns-spanned="2" table:number-rows-spanned="1" table:style-name="ce279">
            <text:p>Ремонт Термоузла</text:p>
          </table:table-cell>
          <table:covered-table-cell/>
          <table:table-cell table:style-name="ce233"/>
          <table:table-cell office:value-type="string" table:number-columns-spanned="2" table:number-rows-spanned="1" table:style-name="ce279">
            <text:p>Ремонт блока кинематики</text:p>
          </table:table-cell>
          <table:covered-table-cell/>
          <table:table-cell table:style-name="ce233"/>
          <table:table-cell office:value-type="string" table:number-columns-spanned="2" table:number-rows-spanned="1" table:style-name="ce279">
            <text:p>Ремонт узла электроники / блока сканера</text:p>
          </table:table-cell>
          <table:covered-table-cell/>
          <table:table-cell table:style-name="ce233"/>
          <table:table-cell office:value-type="string" table:number-columns-spanned="2" table:number-rows-spanned="1" table:style-name="ce279">
            <text:p>Диагностика<text:s/><text:span text:style-name="T11">*</text:span></text:p>
          </table:table-cell>
          <table:covered-table-cell/>
          <table:table-cell table:number-columns-repeated="16361"/>
        </table:table-row>
        <table:table-row table:style-name="ro30">
          <table:table-cell table:style-name="ce235">
            <draw:frame draw:z-index="1" draw:id="id1" draw:style-name="a3" draw:name="Изображения 1" svg:x="0.12087in" svg:y="0.02087in" svg:width="0.87756in" svg:height="0.3633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22" table:style-name="ce235"/>
          <table:table-cell table:number-columns-repeated="16361"/>
        </table:table-row>
        <table:table-row table:style-name="ro4">
          <table:table-cell table:number-columns-repeated="3" table:style-name="ce236"/>
          <table:table-cell office:value-type="string" table:number-columns-spanned="2" table:number-rows-spanned="1" table:style-name="ce280">
            <text:p>цена (р.)</text:p>
          </table:table-cell>
          <table:covered-table-cell/>
          <table:table-cell table:style-name="ce237"/>
          <table:table-cell office:value-type="string" table:number-columns-spanned="2" table:number-rows-spanned="1" table:style-name="ce280">
            <text:p>цена (р.)</text:p>
          </table:table-cell>
          <table:covered-table-cell/>
          <table:table-cell table:style-name="ce237"/>
          <table:table-cell office:value-type="string" table:number-columns-spanned="2" table:number-rows-spanned="1" table:style-name="ce280">
            <text:p>цена (р.)</text:p>
          </table:table-cell>
          <table:covered-table-cell/>
          <table:table-cell table:style-name="ce237"/>
          <table:table-cell office:value-type="string" table:number-columns-spanned="2" table:number-rows-spanned="1" table:style-name="ce280">
            <text:p>цена (р.)</text:p>
          </table:table-cell>
          <table:covered-table-cell/>
          <table:table-cell table:style-name="ce237"/>
          <table:table-cell office:value-type="string" table:number-columns-spanned="2" table:number-rows-spanned="1" table:style-name="ce280">
            <text:p>цена (р.)</text:p>
          </table:table-cell>
          <table:covered-table-cell/>
          <table:table-cell table:style-name="ce237"/>
          <table:table-cell office:value-type="string" table:number-columns-spanned="2" table:number-rows-spanned="1" table:style-name="ce280">
            <text:p>цена (р.)</text:p>
          </table:table-cell>
          <table:covered-table-cell/>
          <table:table-cell table:style-name="ce237"/>
          <table:table-cell office:value-type="string" table:number-columns-spanned="2" table:number-rows-spanned="1" table:style-name="ce280">
            <text:p>цена (р.)</text:p>
          </table:table-cell>
          <table:covered-table-cell/>
          <table:table-cell table:number-columns-repeated="16361" table:style-name="ce238"/>
        </table:table-row>
        <table:table-row table:style-name="ro4">
          <table:table-cell table:style-name="ce239"/>
          <table:table-cell table:number-columns-repeated="2" table:style-name="ce240"/>
          <table:table-cell table:style-name="ce241"/>
          <table:table-cell table:number-columns-repeated="2" table:style-name="ce242"/>
          <table:table-cell table:style-name="ce241"/>
          <table:table-cell table:number-columns-repeated="2" table:style-name="ce242"/>
          <table:table-cell table:style-name="ce241"/>
          <table:table-cell table:style-name="ce242"/>
          <table:table-cell table:style-name="ce241"/>
          <table:table-cell office:value-type="string" table:style-name="ce243">
            <text:p>Принтеры ф<text:span text:style-name="T6">орм</text:span><text:span text:style-name="T6">ата</text:span><text:s/>А4 (монохром)</text:p>
          </table:table-cell>
          <table:table-cell table:style-name="ce242"/>
          <table:table-cell table:number-columns-repeated="2" table:style-name="ce241"/>
          <table:table-cell table:number-columns-repeated="2" table:style-name="ce242"/>
          <table:table-cell table:style-name="ce241"/>
          <table:table-cell table:number-columns-repeated="2" table:style-name="ce242"/>
          <table:table-cell table:style-name="ce241"/>
          <table:table-cell table:style-name="ce242"/>
          <table:table-cell table:number-columns-repeated="16361"/>
        </table:table-row>
        <table:table-row table:style-name="ro31">
          <table:table-cell office:value-type="string" table:style-name="ce244">
            <text:p>до 24 стр/мин</text:p>
          </table:table-cell>
          <table:table-cell office:value-type="string" table:style-name="ce245">
            <text:p>А1</text:p>
          </table:table-cell>
          <table:table-cell table:style-name="ce246"/>
          <table:table-cell office:value-type="float" office:value="3200" table:number-columns-spanned="2" table:number-rows-spanned="1" table:style-name="ce281">
            <text:p>3 200</text:p>
          </table:table-cell>
          <table:covered-table-cell/>
          <table:table-cell table:style-name="ce247"/>
          <table:table-cell office:value-type="float" office:value="2400" table:number-columns-spanned="2" table:number-rows-spanned="1" table:style-name="ce281">
            <text:p>2 400</text:p>
          </table:table-cell>
          <table:covered-table-cell/>
          <table:table-cell table:style-name="ce247"/>
          <table:table-cell office:value-type="float" office:value="1950" table:number-columns-spanned="2" table:number-rows-spanned="1" table:style-name="ce281">
            <text:p>1 950</text:p>
          </table:table-cell>
          <table:covered-table-cell/>
          <table:table-cell table:style-name="ce247"/>
          <table:table-cell office:value-type="float" office:value="4500" table:number-columns-spanned="2" table:number-rows-spanned="1" table:style-name="ce281">
            <text:p>4 500</text:p>
          </table:table-cell>
          <table:covered-table-cell/>
          <table:table-cell table:style-name="ce247"/>
          <table:table-cell office:value-type="float" office:value="1950" table:number-columns-spanned="2" table:number-rows-spanned="1" table:style-name="ce281">
            <text:p>1 950</text:p>
          </table:table-cell>
          <table:covered-table-cell/>
          <table:table-cell table:style-name="ce247"/>
          <table:table-cell office:value-type="float" office:value="2100" table:number-columns-spanned="2" table:number-rows-spanned="1" table:style-name="ce281">
            <text:p>2 100</text:p>
          </table:table-cell>
          <table:covered-table-cell/>
          <table:table-cell table:style-name="ce247"/>
          <table:table-cell office:value-type="float" office:value="2000" table:number-columns-spanned="2" table:number-rows-spanned="1" table:style-name="ce281">
            <text:p>2 000</text:p>
          </table:table-cell>
          <table:covered-table-cell/>
          <table:table-cell table:number-columns-repeated="16361"/>
        </table:table-row>
        <table:table-row table:style-name="ro31">
          <table:table-cell office:value-type="string" table:style-name="ce244">
            <text:p>25-35 стр/мин</text:p>
          </table:table-cell>
          <table:table-cell office:value-type="string" table:style-name="ce245">
            <text:p>А2</text:p>
          </table:table-cell>
          <table:table-cell table:style-name="ce246"/>
          <table:table-cell office:value-type="float" office:value="3650" table:number-columns-spanned="2" table:number-rows-spanned="1" table:style-name="ce281">
            <text:p>3 650</text:p>
          </table:table-cell>
          <table:covered-table-cell/>
          <table:table-cell table:style-name="ce247"/>
          <table:table-cell office:value-type="float" office:value="2700" table:number-columns-spanned="2" table:number-rows-spanned="1" table:style-name="ce281">
            <text:p>2 700</text:p>
          </table:table-cell>
          <table:covered-table-cell/>
          <table:table-cell table:style-name="ce247"/>
          <table:table-cell office:value-type="float" office:value="2100" table:number-columns-spanned="2" table:number-rows-spanned="1" table:style-name="ce281">
            <text:p>2 100</text:p>
          </table:table-cell>
          <table:covered-table-cell/>
          <table:table-cell table:style-name="ce247"/>
          <table:table-cell office:value-type="float" office:value="5000" table:number-columns-spanned="2" table:number-rows-spanned="1" table:style-name="ce281">
            <text:p>5 000</text:p>
          </table:table-cell>
          <table:covered-table-cell/>
          <table:table-cell table:style-name="ce247"/>
          <table:table-cell office:value-type="float" office:value="2100" table:number-columns-spanned="2" table:number-rows-spanned="1" table:style-name="ce281">
            <text:p>2 100</text:p>
          </table:table-cell>
          <table:covered-table-cell/>
          <table:table-cell table:style-name="ce247"/>
          <table:table-cell office:value-type="float" office:value="2400" table:number-columns-spanned="2" table:number-rows-spanned="1" table:style-name="ce281">
            <text:p>2 400</text:p>
          </table:table-cell>
          <table:covered-table-cell/>
          <table:table-cell table:style-name="ce247"/>
          <table:table-cell office:value-type="float" office:value="2000" table:number-columns-spanned="2" table:number-rows-spanned="1" table:style-name="ce281">
            <text:p>2 000</text:p>
          </table:table-cell>
          <table:covered-table-cell/>
          <table:table-cell table:number-columns-repeated="16361"/>
        </table:table-row>
        <table:table-row table:style-name="ro32">
          <table:table-cell office:value-type="string" table:style-name="ce244">
            <text:p>от 36 стр/мин</text:p>
          </table:table-cell>
          <table:table-cell office:value-type="string" table:style-name="ce245">
            <text:p>А3</text:p>
          </table:table-cell>
          <table:table-cell table:style-name="ce246"/>
          <table:table-cell office:value-type="float" office:value="3950" table:number-columns-spanned="2" table:number-rows-spanned="1" table:style-name="ce281">
            <text:p>3 950</text:p>
          </table:table-cell>
          <table:covered-table-cell/>
          <table:table-cell table:style-name="ce247"/>
          <table:table-cell office:value-type="float" office:value="2950" table:number-columns-spanned="2" table:number-rows-spanned="1" table:style-name="ce281">
            <text:p>2 950</text:p>
          </table:table-cell>
          <table:covered-table-cell/>
          <table:table-cell table:style-name="ce247"/>
          <table:table-cell office:value-type="float" office:value="2450" table:number-columns-spanned="2" table:number-rows-spanned="1" table:style-name="ce281">
            <text:p>2 450</text:p>
          </table:table-cell>
          <table:covered-table-cell/>
          <table:table-cell table:style-name="ce247"/>
          <table:table-cell office:value-type="float" office:value="5500" table:number-columns-spanned="2" table:number-rows-spanned="1" table:style-name="ce281">
            <text:p>5 500</text:p>
          </table:table-cell>
          <table:covered-table-cell/>
          <table:table-cell table:style-name="ce247"/>
          <table:table-cell office:value-type="float" office:value="2700" table:number-columns-spanned="2" table:number-rows-spanned="1" table:style-name="ce281">
            <text:p>2 700</text:p>
          </table:table-cell>
          <table:covered-table-cell/>
          <table:table-cell table:style-name="ce247"/>
          <table:table-cell office:value-type="float" office:value="2900" table:number-columns-spanned="2" table:number-rows-spanned="1" table:style-name="ce281">
            <text:p>2 900</text:p>
          </table:table-cell>
          <table:covered-table-cell/>
          <table:table-cell table:style-name="ce247"/>
          <table:table-cell office:value-type="float" office:value="2000" table:number-columns-spanned="2" table:number-rows-spanned="1" table:style-name="ce281">
            <text:p>2 000</text:p>
          </table:table-cell>
          <table:covered-table-cell/>
          <table:table-cell table:number-columns-repeated="16361"/>
        </table:table-row>
        <table:table-row table:style-name="ro31">
          <table:table-cell table:style-name="ce248"/>
          <table:table-cell table:number-columns-repeated="2" table:style-name="ce241"/>
          <table:table-cell table:style-name="ce249"/>
          <table:table-cell table:number-columns-repeated="2" table:style-name="ce242"/>
          <table:table-cell table:style-name="ce249"/>
          <table:table-cell table:number-columns-repeated="2" table:style-name="ce242"/>
          <table:table-cell table:style-name="ce249"/>
          <table:table-cell table:style-name="ce242"/>
          <table:table-cell table:style-name="ce241"/>
          <table:table-cell office:value-type="string" table:style-name="ce243">
            <text:p>МФУ / Копиры<text:s/><text:span text:style-name="T6"><text:s/></text:span><text:span text:style-name="T6">форм</text:span><text:span text:style-name="T6">ата</text:span><text:s/>А4 (монохром)</text:p>
          </table:table-cell>
          <table:table-cell table:style-name="ce242"/>
          <table:table-cell table:style-name="ce241"/>
          <table:table-cell table:style-name="ce249"/>
          <table:table-cell table:style-name="ce242"/>
          <table:table-cell table:style-name="ce241"/>
          <table:table-cell table:style-name="ce249"/>
          <table:table-cell table:number-columns-repeated="2" table:style-name="ce242"/>
          <table:table-cell table:style-name="ce249"/>
          <table:table-cell table:style-name="ce242"/>
          <table:table-cell table:number-columns-repeated="16361"/>
        </table:table-row>
        <table:table-row table:style-name="ro32">
          <table:table-cell office:value-type="string" table:style-name="ce244">
            <text:p>до 24 стр/мин</text:p>
          </table:table-cell>
          <table:table-cell office:value-type="string" table:style-name="ce245">
            <text:p>B1</text:p>
          </table:table-cell>
          <table:table-cell table:style-name="ce246"/>
          <table:table-cell office:value-type="float" office:value="3300" table:number-columns-spanned="2" table:number-rows-spanned="1" table:style-name="ce281">
            <text:p>3 300</text:p>
          </table:table-cell>
          <table:covered-table-cell/>
          <table:table-cell table:style-name="ce247"/>
          <table:table-cell office:value-type="float" office:value="2700" table:number-columns-spanned="2" table:number-rows-spanned="1" table:style-name="ce281">
            <text:p>2 700</text:p>
          </table:table-cell>
          <table:covered-table-cell/>
          <table:table-cell table:style-name="ce247"/>
          <table:table-cell office:value-type="float" office:value="1950" table:number-columns-spanned="2" table:number-rows-spanned="1" table:style-name="ce281">
            <text:p>1 950</text:p>
          </table:table-cell>
          <table:covered-table-cell/>
          <table:table-cell table:style-name="ce247"/>
          <table:table-cell office:value-type="float" office:value="4500" table:number-columns-spanned="2" table:number-rows-spanned="1" table:style-name="ce281">
            <text:p>4 500</text:p>
          </table:table-cell>
          <table:covered-table-cell/>
          <table:table-cell table:style-name="ce247"/>
          <table:table-cell office:value-type="float" office:value="2150" table:number-columns-spanned="2" table:number-rows-spanned="1" table:style-name="ce281">
            <text:p>2 150</text:p>
          </table:table-cell>
          <table:covered-table-cell/>
          <table:table-cell table:style-name="ce247"/>
          <table:table-cell office:value-type="float" office:value="2500" table:number-columns-spanned="2" table:number-rows-spanned="1" table:style-name="ce281">
            <text:p>2 500</text:p>
          </table:table-cell>
          <table:covered-table-cell/>
          <table:table-cell table:style-name="ce247"/>
          <table:table-cell office:value-type="float" office:value="2300" table:number-columns-spanned="2" table:number-rows-spanned="1" table:style-name="ce281">
            <text:p>2 300</text:p>
          </table:table-cell>
          <table:covered-table-cell/>
          <table:table-cell table:number-columns-repeated="16361"/>
        </table:table-row>
        <table:table-row table:style-name="ro32">
          <table:table-cell office:value-type="string" table:style-name="ce250">
            <text:p>25-35 стр/мин</text:p>
          </table:table-cell>
          <table:table-cell office:value-type="string" table:style-name="ce251">
            <text:p>B2</text:p>
          </table:table-cell>
          <table:table-cell table:style-name="ce252"/>
          <table:table-cell office:value-type="float" office:value="3750" table:number-columns-spanned="2" table:number-rows-spanned="1" table:style-name="ce282">
            <text:p>3 750</text:p>
          </table:table-cell>
          <table:covered-table-cell/>
          <table:table-cell table:style-name="ce253"/>
          <table:table-cell office:value-type="float" office:value="2700" table:number-columns-spanned="2" table:number-rows-spanned="1" table:style-name="ce282">
            <text:p>2 700</text:p>
          </table:table-cell>
          <table:covered-table-cell/>
          <table:table-cell table:style-name="ce253"/>
          <table:table-cell office:value-type="float" office:value="2300" table:number-columns-spanned="2" table:number-rows-spanned="1" table:style-name="ce282">
            <text:p>2 300</text:p>
          </table:table-cell>
          <table:covered-table-cell/>
          <table:table-cell table:style-name="ce253"/>
          <table:table-cell office:value-type="float" office:value="5000" table:number-columns-spanned="2" table:number-rows-spanned="1" table:style-name="ce282">
            <text:p>5 000</text:p>
          </table:table-cell>
          <table:covered-table-cell/>
          <table:table-cell table:style-name="ce253"/>
          <table:table-cell office:value-type="float" office:value="2250" table:number-columns-spanned="2" table:number-rows-spanned="1" table:style-name="ce282">
            <text:p>2 250</text:p>
          </table:table-cell>
          <table:covered-table-cell/>
          <table:table-cell table:style-name="ce253"/>
          <table:table-cell office:value-type="float" office:value="2600" table:number-columns-spanned="2" table:number-rows-spanned="1" table:style-name="ce282">
            <text:p>2 600</text:p>
          </table:table-cell>
          <table:covered-table-cell/>
          <table:table-cell table:style-name="ce253"/>
          <table:table-cell office:value-type="float" office:value="2300" table:number-columns-spanned="2" table:number-rows-spanned="1" table:style-name="ce282">
            <text:p>2 300</text:p>
          </table:table-cell>
          <table:covered-table-cell/>
          <table:table-cell table:number-columns-repeated="16361"/>
        </table:table-row>
        <table:table-row table:style-name="ro32">
          <table:table-cell office:value-type="string" table:style-name="ce244">
            <text:p>от 36 стр/мин</text:p>
          </table:table-cell>
          <table:table-cell office:value-type="string" table:style-name="ce245">
            <text:p>B3</text:p>
          </table:table-cell>
          <table:table-cell table:style-name="ce246"/>
          <table:table-cell office:value-type="float" office:value="4400" table:number-columns-spanned="2" table:number-rows-spanned="1" table:style-name="ce281">
            <text:p>4 400</text:p>
          </table:table-cell>
          <table:covered-table-cell/>
          <table:table-cell table:style-name="ce247"/>
          <table:table-cell office:value-type="float" office:value="3950" table:number-columns-spanned="2" table:number-rows-spanned="1" table:style-name="ce281">
            <text:p>3 950</text:p>
          </table:table-cell>
          <table:covered-table-cell/>
          <table:table-cell table:style-name="ce247"/>
          <table:table-cell office:value-type="float" office:value="2800" table:number-columns-spanned="2" table:number-rows-spanned="1" table:style-name="ce281">
            <text:p>2 800</text:p>
          </table:table-cell>
          <table:covered-table-cell/>
          <table:table-cell table:style-name="ce247"/>
          <table:table-cell office:value-type="float" office:value="5500" table:number-columns-spanned="2" table:number-rows-spanned="1" table:style-name="ce281">
            <text:p>5 500</text:p>
          </table:table-cell>
          <table:covered-table-cell/>
          <table:table-cell table:style-name="ce247"/>
          <table:table-cell office:value-type="float" office:value="2900" table:number-columns-spanned="2" table:number-rows-spanned="1" table:style-name="ce281">
            <text:p>2 900</text:p>
          </table:table-cell>
          <table:covered-table-cell/>
          <table:table-cell table:style-name="ce247"/>
          <table:table-cell office:value-type="float" office:value="3200" table:number-columns-spanned="2" table:number-rows-spanned="1" table:style-name="ce281">
            <text:p>3 200</text:p>
          </table:table-cell>
          <table:covered-table-cell/>
          <table:table-cell table:style-name="ce247"/>
          <table:table-cell office:value-type="float" office:value="2300" table:number-columns-spanned="2" table:number-rows-spanned="1" table:style-name="ce281">
            <text:p>2 300</text:p>
          </table:table-cell>
          <table:covered-table-cell/>
          <table:table-cell table:number-columns-repeated="16361"/>
        </table:table-row>
        <table:table-row table:style-name="ro31">
          <table:table-cell table:style-name="ce248"/>
          <table:table-cell table:number-columns-repeated="2" table:style-name="ce241"/>
          <table:table-cell table:style-name="ce249"/>
          <table:table-cell table:number-columns-repeated="2" table:style-name="ce242"/>
          <table:table-cell table:style-name="ce249"/>
          <table:table-cell table:number-columns-repeated="2" table:style-name="ce242"/>
          <table:table-cell table:style-name="ce249"/>
          <table:table-cell table:number-columns-repeated="2" table:style-name="ce242"/>
          <table:table-cell office:value-type="string" table:style-name="ce243">
            <text:p>Принтеры / МФУ<text:span text:style-name="T6"><text:s/></text:span><text:span text:style-name="T6">форм</text:span><text:span text:style-name="T6">ата<text:s/></text:span><text:span text:style-name="T6">А3<text:s/></text:span><text:span text:style-name="T6">(моно</text:span><text:span text:style-name="T6">хром)</text:span></text:p>
          </table:table-cell>
          <table:table-cell table:style-name="ce242"/>
          <table:table-cell table:style-name="ce241"/>
          <table:table-cell table:style-name="ce249"/>
          <table:table-cell table:style-name="ce242"/>
          <table:table-cell table:style-name="ce241"/>
          <table:table-cell table:style-name="ce249"/>
          <table:table-cell table:number-columns-repeated="2" table:style-name="ce242"/>
          <table:table-cell table:style-name="ce249"/>
          <table:table-cell table:style-name="ce242"/>
          <table:table-cell table:number-columns-repeated="16361"/>
        </table:table-row>
        <table:table-row table:style-name="ro32">
          <table:table-cell office:value-type="string" table:style-name="ce244">
            <text:p>до 24 стр/мин</text:p>
          </table:table-cell>
          <table:table-cell office:value-type="string" table:style-name="ce245">
            <text:p>C1</text:p>
          </table:table-cell>
          <table:table-cell table:style-name="ce246"/>
          <table:table-cell office:value-type="float" office:value="3600" table:number-columns-spanned="2" table:number-rows-spanned="1" table:style-name="ce281">
            <text:p>3 600</text:p>
          </table:table-cell>
          <table:covered-table-cell/>
          <table:table-cell table:style-name="ce247"/>
          <table:table-cell office:value-type="float" office:value="3750" table:number-columns-spanned="2" table:number-rows-spanned="1" table:style-name="ce281">
            <text:p>3 750</text:p>
          </table:table-cell>
          <table:covered-table-cell/>
          <table:table-cell table:style-name="ce247"/>
          <table:table-cell office:value-type="float" office:value="2400" table:number-columns-spanned="2" table:number-rows-spanned="1" table:style-name="ce281">
            <text:p>2 400</text:p>
          </table:table-cell>
          <table:covered-table-cell/>
          <table:table-cell table:style-name="ce247"/>
          <table:table-cell office:value-type="float" office:value="5500" table:number-columns-spanned="2" table:number-rows-spanned="1" table:style-name="ce281">
            <text:p>5 500</text:p>
          </table:table-cell>
          <table:covered-table-cell/>
          <table:table-cell table:style-name="ce247"/>
          <table:table-cell office:value-type="float" office:value="3300" table:number-columns-spanned="2" table:number-rows-spanned="1" table:style-name="ce281">
            <text:p>3 300</text:p>
          </table:table-cell>
          <table:covered-table-cell/>
          <table:table-cell table:style-name="ce247"/>
          <table:table-cell office:value-type="float" office:value="2800" table:number-columns-spanned="2" table:number-rows-spanned="1" table:style-name="ce281">
            <text:p>2 800</text:p>
          </table:table-cell>
          <table:covered-table-cell/>
          <table:table-cell table:style-name="ce247"/>
          <table:table-cell office:value-type="float" office:value="3000" table:number-columns-spanned="2" table:number-rows-spanned="1" table:style-name="ce281">
            <text:p>3 000</text:p>
          </table:table-cell>
          <table:covered-table-cell/>
          <table:table-cell table:number-columns-repeated="16361"/>
        </table:table-row>
        <table:table-row table:style-name="ro32">
          <table:table-cell office:value-type="string" table:style-name="ce244">
            <text:p>25-35 стр/мин</text:p>
          </table:table-cell>
          <table:table-cell office:value-type="string" table:style-name="ce245">
            <text:p>C2</text:p>
          </table:table-cell>
          <table:table-cell table:style-name="ce246"/>
          <table:table-cell office:value-type="float" office:value="4350" table:number-columns-spanned="2" table:number-rows-spanned="1" table:style-name="ce281">
            <text:p>4 350</text:p>
          </table:table-cell>
          <table:covered-table-cell/>
          <table:table-cell table:style-name="ce247"/>
          <table:table-cell office:value-type="float" office:value="4050" table:number-columns-spanned="2" table:number-rows-spanned="1" table:style-name="ce281">
            <text:p>4 050</text:p>
          </table:table-cell>
          <table:covered-table-cell/>
          <table:table-cell table:style-name="ce247"/>
          <table:table-cell office:value-type="float" office:value="2800" table:number-columns-spanned="2" table:number-rows-spanned="1" table:style-name="ce281">
            <text:p>2 800</text:p>
          </table:table-cell>
          <table:covered-table-cell/>
          <table:table-cell table:style-name="ce247"/>
          <table:table-cell office:value-type="float" office:value="6000" table:number-columns-spanned="2" table:number-rows-spanned="1" table:style-name="ce281">
            <text:p>6 000</text:p>
          </table:table-cell>
          <table:covered-table-cell/>
          <table:table-cell table:style-name="ce247"/>
          <table:table-cell office:value-type="float" office:value="3700" table:number-columns-spanned="2" table:number-rows-spanned="1" table:style-name="ce281">
            <text:p>3 700</text:p>
          </table:table-cell>
          <table:covered-table-cell/>
          <table:table-cell table:style-name="ce247"/>
          <table:table-cell office:value-type="float" office:value="3200" table:number-columns-spanned="2" table:number-rows-spanned="1" table:style-name="ce281">
            <text:p>3 200</text:p>
          </table:table-cell>
          <table:covered-table-cell/>
          <table:table-cell table:style-name="ce247"/>
          <table:table-cell office:value-type="float" office:value="3000" table:number-columns-spanned="2" table:number-rows-spanned="1" table:style-name="ce281">
            <text:p>3 000</text:p>
          </table:table-cell>
          <table:covered-table-cell/>
          <table:table-cell table:number-columns-repeated="16361"/>
        </table:table-row>
        <table:table-row table:style-name="ro32">
          <table:table-cell office:value-type="string" table:style-name="ce244">
            <text:p>от 36 стр/мин</text:p>
          </table:table-cell>
          <table:table-cell office:value-type="string" table:style-name="ce245">
            <text:p>C3</text:p>
          </table:table-cell>
          <table:table-cell table:style-name="ce246"/>
          <table:table-cell office:value-type="float" office:value="5000" table:number-columns-spanned="2" table:number-rows-spanned="1" table:style-name="ce281">
            <text:p>5 000</text:p>
          </table:table-cell>
          <table:covered-table-cell/>
          <table:table-cell table:style-name="ce247"/>
          <table:table-cell office:value-type="float" office:value="4400" table:number-columns-spanned="2" table:number-rows-spanned="1" table:style-name="ce281">
            <text:p>4 400</text:p>
          </table:table-cell>
          <table:covered-table-cell/>
          <table:table-cell table:style-name="ce247"/>
          <table:table-cell office:value-type="float" office:value="3800" table:number-columns-spanned="2" table:number-rows-spanned="1" table:style-name="ce281">
            <text:p>3 800</text:p>
          </table:table-cell>
          <table:covered-table-cell/>
          <table:table-cell table:style-name="ce247"/>
          <table:table-cell office:value-type="float" office:value="6500" table:number-columns-spanned="2" table:number-rows-spanned="1" table:style-name="ce281">
            <text:p>6 500</text:p>
          </table:table-cell>
          <table:covered-table-cell/>
          <table:table-cell table:style-name="ce247"/>
          <table:table-cell office:value-type="float" office:value="4300" table:number-columns-spanned="2" table:number-rows-spanned="1" table:style-name="ce281">
            <text:p>4 300</text:p>
          </table:table-cell>
          <table:covered-table-cell/>
          <table:table-cell table:style-name="ce247"/>
          <table:table-cell office:value-type="float" office:value="3600" table:number-columns-spanned="2" table:number-rows-spanned="1" table:style-name="ce281">
            <text:p>3 600</text:p>
          </table:table-cell>
          <table:covered-table-cell/>
          <table:table-cell table:style-name="ce247"/>
          <table:table-cell office:value-type="float" office:value="3000" table:number-columns-spanned="2" table:number-rows-spanned="1" table:style-name="ce281">
            <text:p>3 000</text:p>
          </table:table-cell>
          <table:covered-table-cell/>
          <table:table-cell table:number-columns-repeated="16361"/>
        </table:table-row>
        <table:table-row table:style-name="ro33">
          <table:table-cell table:style-name="ce254"/>
          <table:table-cell table:number-columns-repeated="2" table:style-name="ce255"/>
          <table:table-cell table:style-name="ce249"/>
          <table:table-cell table:number-columns-repeated="2" table:style-name="ce242"/>
          <table:table-cell table:style-name="ce249"/>
          <table:table-cell table:style-name="ce242"/>
          <table:table-cell table:style-name="ce241"/>
          <table:table-cell table:style-name="ce249"/>
          <table:table-cell table:style-name="ce242"/>
          <table:table-cell table:style-name="ce241"/>
          <table:table-cell table:style-name="ce249"/>
          <table:table-cell table:style-name="ce242"/>
          <table:table-cell table:style-name="ce241"/>
          <table:table-cell table:style-name="ce249"/>
          <table:table-cell table:style-name="ce242"/>
          <table:table-cell table:style-name="ce241"/>
          <table:table-cell table:style-name="ce249"/>
          <table:table-cell table:number-columns-repeated="2" table:style-name="ce242"/>
          <table:table-cell table:style-name="ce249"/>
          <table:table-cell table:style-name="ce242"/>
          <table:table-cell table:number-columns-repeated="16361"/>
        </table:table-row>
        <table:table-row table:style-name="ro1">
          <table:table-cell table:style-name="ce254"/>
          <table:table-cell table:number-columns-repeated="2" table:style-name="ce255"/>
          <table:table-cell table:style-name="ce249"/>
          <table:table-cell table:number-columns-repeated="2" table:style-name="ce242"/>
          <table:table-cell table:style-name="ce249"/>
          <table:table-cell table:style-name="ce242"/>
          <table:table-cell table:style-name="ce241"/>
          <table:table-cell table:style-name="ce249"/>
          <table:table-cell table:style-name="ce242"/>
          <table:table-cell table:style-name="ce241"/>
          <table:table-cell office:value-type="string" table:style-name="ce256">
            <text:p><text:s/>Лазерные<text:span text:style-name="T14"><text:s/></text:span><text:span text:style-name="T14">п</text:span><text:span text:style-name="T15">о</text:span><text:span text:style-name="T16">л</text:span><text:span text:style-name="T17">н</text:span><text:span text:style-name="T18">о</text:span>ц<text:span text:style-name="T19">в</text:span><text:span text:style-name="T4">е</text:span><text:span text:style-name="T16">т</text:span><text:span text:style-name="T17">н</text:span><text:span text:style-name="T18">ы</text:span>е<text:span text:style-name="T14"><text:s/></text:span><text:span text:style-name="T17"><text:s/></text:span><text:span text:style-name="T17">уст</text:span><text:span text:style-name="T17">рой</text:span><text:span text:style-name="T17">ств</text:span><text:span text:style-name="T17">а</text:span></text:p>
          </table:table-cell>
          <table:table-cell table:style-name="ce242"/>
          <table:table-cell table:style-name="ce241"/>
          <table:table-cell table:style-name="ce249"/>
          <table:table-cell table:style-name="ce242"/>
          <table:table-cell table:style-name="ce241"/>
          <table:table-cell table:style-name="ce249"/>
          <table:table-cell table:number-columns-repeated="2" table:style-name="ce242"/>
          <table:table-cell table:style-name="ce249"/>
          <table:table-cell table:style-name="ce242"/>
          <table:table-cell table:number-columns-repeated="16361"/>
        </table:table-row>
        <table:table-row table:style-name="ro31">
          <table:table-cell table:style-name="ce254"/>
          <table:table-cell table:number-columns-repeated="2" table:style-name="ce255"/>
          <table:table-cell table:style-name="ce249"/>
          <table:table-cell table:number-columns-repeated="2" table:style-name="ce242"/>
          <table:table-cell table:style-name="ce249"/>
          <table:table-cell table:style-name="ce242"/>
          <table:table-cell table:style-name="ce255"/>
          <table:table-cell table:style-name="ce249"/>
          <table:table-cell table:style-name="ce242"/>
          <table:table-cell table:style-name="ce255"/>
          <table:table-cell office:value-type="string" table:style-name="ce257">
            <text:p>Принтеры<text:span text:style-name="T6"><text:s/></text:span><text:span text:style-name="T6">форм</text:span><text:span text:style-name="T6">ата</text:span><text:span text:style-name="T20"><text:s/></text:span><text:span text:style-name="T20">А4</text:span></text:p>
          </table:table-cell>
          <table:table-cell table:style-name="ce242"/>
          <table:table-cell table:style-name="ce255"/>
          <table:table-cell table:style-name="ce249"/>
          <table:table-cell table:style-name="ce242"/>
          <table:table-cell table:style-name="ce254"/>
          <table:table-cell table:style-name="ce249"/>
          <table:table-cell table:number-columns-repeated="2" table:style-name="ce242"/>
          <table:table-cell table:style-name="ce249"/>
          <table:table-cell table:style-name="ce242"/>
          <table:table-cell table:number-columns-repeated="16361"/>
        </table:table-row>
        <table:table-row table:style-name="ro32">
          <table:table-cell office:value-type="string" table:style-name="ce250">
            <text:p>до 16 стр/мин</text:p>
          </table:table-cell>
          <table:table-cell office:value-type="string" table:style-name="ce251">
            <text:p>D1</text:p>
          </table:table-cell>
          <table:table-cell table:style-name="ce252"/>
          <table:table-cell office:value-type="float" office:value="3600" table:number-columns-spanned="2" table:number-rows-spanned="1" table:style-name="ce281">
            <text:p>3 600</text:p>
          </table:table-cell>
          <table:covered-table-cell/>
          <table:table-cell table:style-name="ce253"/>
          <table:table-cell office:value-type="float" office:value="3000" table:number-columns-spanned="2" table:number-rows-spanned="1" table:style-name="ce281">
            <text:p>3 000</text:p>
          </table:table-cell>
          <table:covered-table-cell/>
          <table:table-cell table:style-name="ce253"/>
          <table:table-cell office:value-type="float" office:value="2700" table:number-columns-spanned="2" table:number-rows-spanned="1" table:style-name="ce281">
            <text:p>2 700</text:p>
          </table:table-cell>
          <table:covered-table-cell/>
          <table:table-cell table:style-name="ce253"/>
          <table:table-cell office:value-type="float" office:value="4500" table:number-columns-spanned="2" table:number-rows-spanned="1" table:style-name="ce281">
            <text:p>4 500</text:p>
          </table:table-cell>
          <table:covered-table-cell/>
          <table:table-cell table:style-name="ce253"/>
          <table:table-cell office:value-type="float" office:value="2900" table:number-columns-spanned="2" table:number-rows-spanned="1" table:style-name="ce281">
            <text:p>2 900</text:p>
          </table:table-cell>
          <table:covered-table-cell/>
          <table:table-cell table:style-name="ce253"/>
          <table:table-cell office:value-type="float" office:value="2600" table:number-columns-spanned="2" table:number-rows-spanned="1" table:style-name="ce281">
            <text:p>2 600</text:p>
          </table:table-cell>
          <table:covered-table-cell/>
          <table:table-cell table:style-name="ce253"/>
          <table:table-cell office:value-type="float" office:value="2300" table:number-columns-spanned="2" table:number-rows-spanned="1" table:style-name="ce281">
            <text:p>2 300</text:p>
          </table:table-cell>
          <table:covered-table-cell/>
          <table:table-cell table:number-columns-repeated="16361"/>
        </table:table-row>
        <table:table-row table:style-name="ro32">
          <table:table-cell office:value-type="string" table:style-name="ce250">
            <text:p>17-21 стр/мин</text:p>
          </table:table-cell>
          <table:table-cell office:value-type="string" table:style-name="ce251">
            <text:p>D2</text:p>
          </table:table-cell>
          <table:table-cell table:style-name="ce252"/>
          <table:table-cell office:value-type="float" office:value="4200" table:number-columns-spanned="2" table:number-rows-spanned="1" table:style-name="ce281">
            <text:p>4 200</text:p>
          </table:table-cell>
          <table:covered-table-cell/>
          <table:table-cell table:style-name="ce253"/>
          <table:table-cell office:value-type="float" office:value="3300" table:number-columns-spanned="2" table:number-rows-spanned="1" table:style-name="ce281">
            <text:p>3 300</text:p>
          </table:table-cell>
          <table:covered-table-cell/>
          <table:table-cell table:style-name="ce253"/>
          <table:table-cell office:value-type="float" office:value="3000" table:number-columns-spanned="2" table:number-rows-spanned="1" table:style-name="ce281">
            <text:p>3 000</text:p>
          </table:table-cell>
          <table:covered-table-cell/>
          <table:table-cell table:style-name="ce253"/>
          <table:table-cell office:value-type="float" office:value="5000" table:number-columns-spanned="2" table:number-rows-spanned="1" table:style-name="ce281">
            <text:p>5 000</text:p>
          </table:table-cell>
          <table:covered-table-cell/>
          <table:table-cell table:style-name="ce253"/>
          <table:table-cell office:value-type="float" office:value="3400" table:number-columns-spanned="2" table:number-rows-spanned="1" table:style-name="ce281">
            <text:p>3 400</text:p>
          </table:table-cell>
          <table:covered-table-cell/>
          <table:table-cell table:style-name="ce253"/>
          <table:table-cell office:value-type="float" office:value="3200" table:number-columns-spanned="2" table:number-rows-spanned="1" table:style-name="ce281">
            <text:p>3 200</text:p>
          </table:table-cell>
          <table:covered-table-cell/>
          <table:table-cell table:style-name="ce253"/>
          <table:table-cell office:value-type="float" office:value="2300" table:number-columns-spanned="2" table:number-rows-spanned="1" table:style-name="ce281">
            <text:p>2 300</text:p>
          </table:table-cell>
          <table:covered-table-cell/>
          <table:table-cell table:number-columns-repeated="16361"/>
        </table:table-row>
        <table:table-row table:style-name="ro32">
          <table:table-cell office:value-type="string" table:style-name="ce250">
            <text:p>от 22 стр/мин</text:p>
          </table:table-cell>
          <table:table-cell office:value-type="string" table:style-name="ce251">
            <text:p>D3</text:p>
          </table:table-cell>
          <table:table-cell table:style-name="ce252"/>
          <table:table-cell office:value-type="float" office:value="4450" table:number-columns-spanned="2" table:number-rows-spanned="1" table:style-name="ce281">
            <text:p>4 450</text:p>
          </table:table-cell>
          <table:covered-table-cell/>
          <table:table-cell table:style-name="ce253"/>
          <table:table-cell office:value-type="float" office:value="3800" table:number-columns-spanned="2" table:number-rows-spanned="1" table:style-name="ce281">
            <text:p>3 800</text:p>
          </table:table-cell>
          <table:covered-table-cell/>
          <table:table-cell table:style-name="ce253"/>
          <table:table-cell office:value-type="float" office:value="3400" table:number-columns-spanned="2" table:number-rows-spanned="1" table:style-name="ce281">
            <text:p>3 400</text:p>
          </table:table-cell>
          <table:covered-table-cell/>
          <table:table-cell table:style-name="ce253"/>
          <table:table-cell office:value-type="float" office:value="5500" table:number-columns-spanned="2" table:number-rows-spanned="1" table:style-name="ce281">
            <text:p>5 500</text:p>
          </table:table-cell>
          <table:covered-table-cell/>
          <table:table-cell table:style-name="ce253"/>
          <table:table-cell office:value-type="float" office:value="3800" table:number-columns-spanned="2" table:number-rows-spanned="1" table:style-name="ce281">
            <text:p>3 800</text:p>
          </table:table-cell>
          <table:covered-table-cell/>
          <table:table-cell table:style-name="ce253"/>
          <table:table-cell office:value-type="float" office:value="3600" table:number-columns-spanned="2" table:number-rows-spanned="1" table:style-name="ce281">
            <text:p>3 600</text:p>
          </table:table-cell>
          <table:covered-table-cell/>
          <table:table-cell table:style-name="ce253"/>
          <table:table-cell office:value-type="float" office:value="2300" table:number-columns-spanned="2" table:number-rows-spanned="1" table:style-name="ce281">
            <text:p>2 300</text:p>
          </table:table-cell>
          <table:covered-table-cell/>
          <table:table-cell table:number-columns-repeated="16361"/>
        </table:table-row>
        <table:table-row table:style-name="ro34">
          <table:table-cell table:style-name="ce254"/>
          <table:table-cell table:number-columns-repeated="2" table:style-name="ce255"/>
          <table:table-cell table:style-name="ce249"/>
          <table:table-cell table:number-columns-repeated="2" table:style-name="ce242"/>
          <table:table-cell table:style-name="ce249"/>
          <table:table-cell table:number-columns-repeated="2" table:style-name="ce242"/>
          <table:table-cell table:style-name="ce249"/>
          <table:table-cell table:style-name="ce242"/>
          <table:table-cell table:style-name="ce255"/>
          <table:table-cell office:value-type="string" table:style-name="ce258">
            <text:p>МФУ / Копиры<text:span text:style-name="T6"><text:s/></text:span><text:span text:style-name="T6">форм</text:span><text:span text:style-name="T6">ата<text:s/></text:span><text:span text:style-name="T10">А4</text:span></text:p>
          </table:table-cell>
          <table:table-cell table:style-name="ce242"/>
          <table:table-cell table:style-name="ce255"/>
          <table:table-cell table:style-name="ce249"/>
          <table:table-cell table:style-name="ce242"/>
          <table:table-cell table:style-name="ce259"/>
          <table:table-cell table:style-name="ce249"/>
          <table:table-cell table:number-columns-repeated="2" table:style-name="ce242"/>
          <table:table-cell table:style-name="ce249"/>
          <table:table-cell table:style-name="ce242"/>
          <table:table-cell table:number-columns-repeated="16361" table:style-name="ce260"/>
        </table:table-row>
        <table:table-row table:style-name="ro32">
          <table:table-cell office:value-type="string" table:style-name="ce250">
            <text:p>до 16 стр/мин</text:p>
          </table:table-cell>
          <table:table-cell office:value-type="string" table:style-name="ce251">
            <text:p>E1</text:p>
          </table:table-cell>
          <table:table-cell table:style-name="ce252"/>
          <table:table-cell office:value-type="float" office:value="3800" table:number-columns-spanned="2" table:number-rows-spanned="1" table:style-name="ce281">
            <text:p>3 800</text:p>
          </table:table-cell>
          <table:covered-table-cell/>
          <table:table-cell table:style-name="ce253"/>
          <table:table-cell office:value-type="float" office:value="3000" table:number-columns-spanned="2" table:number-rows-spanned="1" table:style-name="ce281">
            <text:p>3 000</text:p>
          </table:table-cell>
          <table:covered-table-cell/>
          <table:table-cell table:style-name="ce253"/>
          <table:table-cell office:value-type="float" office:value="2800" table:number-columns-spanned="2" table:number-rows-spanned="1" table:style-name="ce281">
            <text:p>2 800</text:p>
          </table:table-cell>
          <table:covered-table-cell/>
          <table:table-cell table:style-name="ce253"/>
          <table:table-cell office:value-type="float" office:value="4500" table:number-columns-spanned="2" table:number-rows-spanned="1" table:style-name="ce281">
            <text:p>4 500</text:p>
          </table:table-cell>
          <table:covered-table-cell/>
          <table:table-cell table:style-name="ce253"/>
          <table:table-cell office:value-type="float" office:value="4200" table:number-columns-spanned="2" table:number-rows-spanned="1" table:style-name="ce281">
            <text:p>4 200</text:p>
          </table:table-cell>
          <table:covered-table-cell/>
          <table:table-cell table:style-name="ce253"/>
          <table:table-cell office:value-type="float" office:value="3500" table:number-columns-spanned="2" table:number-rows-spanned="1" table:style-name="ce281">
            <text:p>3 500</text:p>
          </table:table-cell>
          <table:covered-table-cell/>
          <table:table-cell table:style-name="ce253"/>
          <table:table-cell office:value-type="float" office:value="2500" table:number-columns-spanned="2" table:number-rows-spanned="1" table:style-name="ce281">
            <text:p>2 500</text:p>
          </table:table-cell>
          <table:covered-table-cell/>
          <table:table-cell table:number-columns-repeated="16361"/>
        </table:table-row>
        <table:table-row table:style-name="ro32">
          <table:table-cell office:value-type="string" table:style-name="ce250">
            <text:p>17-21 стр/мин</text:p>
          </table:table-cell>
          <table:table-cell office:value-type="string" table:style-name="ce251">
            <text:p>E2</text:p>
          </table:table-cell>
          <table:table-cell table:style-name="ce252"/>
          <table:table-cell office:value-type="float" office:value="4300" table:number-columns-spanned="2" table:number-rows-spanned="1" table:style-name="ce281">
            <text:p>4 300</text:p>
          </table:table-cell>
          <table:covered-table-cell/>
          <table:table-cell table:style-name="ce253"/>
          <table:table-cell office:value-type="float" office:value="3500" table:number-columns-spanned="2" table:number-rows-spanned="1" table:style-name="ce281">
            <text:p>3 500</text:p>
          </table:table-cell>
          <table:covered-table-cell/>
          <table:table-cell table:style-name="ce253"/>
          <table:table-cell office:value-type="float" office:value="3300" table:number-columns-spanned="2" table:number-rows-spanned="1" table:style-name="ce281">
            <text:p>3 300</text:p>
          </table:table-cell>
          <table:covered-table-cell/>
          <table:table-cell table:style-name="ce253"/>
          <table:table-cell office:value-type="float" office:value="5500" table:number-columns-spanned="2" table:number-rows-spanned="1" table:style-name="ce281">
            <text:p>5 500</text:p>
          </table:table-cell>
          <table:covered-table-cell/>
          <table:table-cell table:style-name="ce253"/>
          <table:table-cell office:value-type="float" office:value="4400" table:number-columns-spanned="2" table:number-rows-spanned="1" table:style-name="ce281">
            <text:p>4 400</text:p>
          </table:table-cell>
          <table:covered-table-cell/>
          <table:table-cell table:style-name="ce253"/>
          <table:table-cell office:value-type="float" office:value="4000" table:number-columns-spanned="2" table:number-rows-spanned="1" table:style-name="ce281">
            <text:p>4 000</text:p>
          </table:table-cell>
          <table:covered-table-cell/>
          <table:table-cell table:style-name="ce253"/>
          <table:table-cell office:value-type="float" office:value="2500" table:number-columns-spanned="2" table:number-rows-spanned="1" table:style-name="ce281">
            <text:p>2 500</text:p>
          </table:table-cell>
          <table:covered-table-cell/>
          <table:table-cell table:number-columns-repeated="16361"/>
        </table:table-row>
        <table:table-row table:style-name="ro32">
          <table:table-cell office:value-type="string" table:style-name="ce250">
            <text:p>от 22 стр/мин</text:p>
          </table:table-cell>
          <table:table-cell office:value-type="string" table:style-name="ce251">
            <text:p>E3</text:p>
          </table:table-cell>
          <table:table-cell table:style-name="ce252"/>
          <table:table-cell office:value-type="float" office:value="4600" table:number-columns-spanned="2" table:number-rows-spanned="1" table:style-name="ce281">
            <text:p>4 600</text:p>
          </table:table-cell>
          <table:covered-table-cell/>
          <table:table-cell table:style-name="ce253"/>
          <table:table-cell office:value-type="float" office:value="3800" table:number-columns-spanned="2" table:number-rows-spanned="1" table:style-name="ce281">
            <text:p>3 800</text:p>
          </table:table-cell>
          <table:covered-table-cell/>
          <table:table-cell table:style-name="ce253"/>
          <table:table-cell office:value-type="float" office:value="3700" table:number-columns-spanned="2" table:number-rows-spanned="1" table:style-name="ce281">
            <text:p>3 700</text:p>
          </table:table-cell>
          <table:covered-table-cell/>
          <table:table-cell table:style-name="ce253"/>
          <table:table-cell office:value-type="float" office:value="6500" table:number-columns-spanned="2" table:number-rows-spanned="1" table:style-name="ce281">
            <text:p>6 500</text:p>
          </table:table-cell>
          <table:covered-table-cell/>
          <table:table-cell table:style-name="ce253"/>
          <table:table-cell office:value-type="float" office:value="5000" table:number-columns-spanned="2" table:number-rows-spanned="1" table:style-name="ce281">
            <text:p>5 000</text:p>
          </table:table-cell>
          <table:covered-table-cell/>
          <table:table-cell table:style-name="ce253"/>
          <table:table-cell office:value-type="float" office:value="4500" table:number-columns-spanned="2" table:number-rows-spanned="1" table:style-name="ce281">
            <text:p>4 500</text:p>
          </table:table-cell>
          <table:covered-table-cell/>
          <table:table-cell table:style-name="ce253"/>
          <table:table-cell office:value-type="float" office:value="2500" table:number-columns-spanned="2" table:number-rows-spanned="1" table:style-name="ce281">
            <text:p>2 500</text:p>
          </table:table-cell>
          <table:covered-table-cell/>
          <table:table-cell table:number-columns-repeated="16361"/>
        </table:table-row>
        <table:table-row table:style-name="ro34">
          <table:table-cell table:style-name="ce254"/>
          <table:table-cell table:number-columns-repeated="2" table:style-name="ce255"/>
          <table:table-cell table:style-name="ce249"/>
          <table:table-cell table:number-columns-repeated="2" table:style-name="ce242"/>
          <table:table-cell table:style-name="ce249"/>
          <table:table-cell table:number-columns-repeated="2" table:style-name="ce242"/>
          <table:table-cell table:style-name="ce249"/>
          <table:table-cell table:style-name="ce242"/>
          <table:table-cell table:style-name="ce255"/>
          <table:table-cell office:value-type="string" table:style-name="ce261">
            <text:p>Принтеры / МФУ<text:span text:style-name="T6"><text:s/></text:span><text:span text:style-name="T6">форм</text:span><text:span text:style-name="T6">ата</text:span><text:span text:style-name="T20"><text:s/></text:span><text:span text:style-name="T7">А3</text:span></text:p>
          </table:table-cell>
          <table:table-cell table:style-name="ce242"/>
          <table:table-cell table:style-name="ce255"/>
          <table:table-cell table:style-name="ce249"/>
          <table:table-cell table:style-name="ce242"/>
          <table:table-cell table:style-name="ce259"/>
          <table:table-cell table:style-name="ce249"/>
          <table:table-cell table:number-columns-repeated="2" table:style-name="ce242"/>
          <table:table-cell table:style-name="ce249"/>
          <table:table-cell table:style-name="ce242"/>
          <table:table-cell table:number-columns-repeated="16361" table:style-name="ce262"/>
        </table:table-row>
        <table:table-row table:style-name="ro32">
          <table:table-cell office:value-type="string" table:style-name="ce250">
            <text:p>до 20 стр/мин</text:p>
          </table:table-cell>
          <table:table-cell office:value-type="string" table:style-name="ce251">
            <text:p>F1</text:p>
          </table:table-cell>
          <table:table-cell table:style-name="ce252"/>
          <table:table-cell office:value-type="float" office:value="4400" table:number-columns-spanned="2" table:number-rows-spanned="1" table:style-name="ce281">
            <text:p>4 400</text:p>
          </table:table-cell>
          <table:covered-table-cell/>
          <table:table-cell table:style-name="ce253"/>
          <table:table-cell office:value-type="float" office:value="4100" table:number-columns-spanned="2" table:number-rows-spanned="1" table:style-name="ce281">
            <text:p>4 100</text:p>
          </table:table-cell>
          <table:covered-table-cell/>
          <table:table-cell table:style-name="ce253"/>
          <table:table-cell office:value-type="float" office:value="3500" table:number-columns-spanned="2" table:number-rows-spanned="1" table:style-name="ce281">
            <text:p>3 500</text:p>
          </table:table-cell>
          <table:covered-table-cell/>
          <table:table-cell table:style-name="ce253"/>
          <table:table-cell office:value-type="float" office:value="5500" table:number-columns-spanned="2" table:number-rows-spanned="1" table:style-name="ce281">
            <text:p>5 500</text:p>
          </table:table-cell>
          <table:covered-table-cell/>
          <table:table-cell table:style-name="ce253"/>
          <table:table-cell office:value-type="float" office:value="3800" table:number-columns-spanned="2" table:number-rows-spanned="1" table:style-name="ce281">
            <text:p>3 800</text:p>
          </table:table-cell>
          <table:covered-table-cell/>
          <table:table-cell table:style-name="ce253"/>
          <table:table-cell office:value-type="float" office:value="3800" table:number-columns-spanned="2" table:number-rows-spanned="1" table:style-name="ce281">
            <text:p>3 800</text:p>
          </table:table-cell>
          <table:covered-table-cell/>
          <table:table-cell table:style-name="ce253"/>
          <table:table-cell office:value-type="float" office:value="3300" table:number-columns-spanned="2" table:number-rows-spanned="1" table:style-name="ce281">
            <text:p>3 300</text:p>
          </table:table-cell>
          <table:covered-table-cell/>
          <table:table-cell table:number-columns-repeated="16361"/>
        </table:table-row>
        <table:table-row table:style-name="ro32">
          <table:table-cell office:value-type="string" table:style-name="ce250">
            <text:p>21-30 стр/мин</text:p>
          </table:table-cell>
          <table:table-cell office:value-type="string" table:style-name="ce251">
            <text:p>F2</text:p>
          </table:table-cell>
          <table:table-cell table:style-name="ce252"/>
          <table:table-cell office:value-type="float" office:value="5400" table:number-columns-spanned="2" table:number-rows-spanned="1" table:style-name="ce282">
            <text:p>5 400</text:p>
          </table:table-cell>
          <table:covered-table-cell/>
          <table:table-cell table:style-name="ce253"/>
          <table:table-cell office:value-type="float" office:value="4450" table:number-columns-spanned="2" table:number-rows-spanned="1" table:style-name="ce282">
            <text:p>4 450</text:p>
          </table:table-cell>
          <table:covered-table-cell/>
          <table:table-cell table:style-name="ce253"/>
          <table:table-cell office:value-type="float" office:value="4100" table:number-columns-spanned="2" table:number-rows-spanned="1" table:style-name="ce282">
            <text:p>4 100</text:p>
          </table:table-cell>
          <table:covered-table-cell/>
          <table:table-cell table:style-name="ce253"/>
          <table:table-cell office:value-type="float" office:value="6000" table:number-columns-spanned="2" table:number-rows-spanned="1" table:style-name="ce282">
            <text:p>6 000</text:p>
          </table:table-cell>
          <table:covered-table-cell/>
          <table:table-cell table:style-name="ce253"/>
          <table:table-cell office:value-type="float" office:value="4300" table:number-columns-spanned="2" table:number-rows-spanned="1" table:style-name="ce282">
            <text:p>4 300</text:p>
          </table:table-cell>
          <table:covered-table-cell/>
          <table:table-cell table:style-name="ce253"/>
          <table:table-cell office:value-type="float" office:value="4300" table:number-columns-spanned="2" table:number-rows-spanned="1" table:style-name="ce282">
            <text:p>4 300</text:p>
          </table:table-cell>
          <table:covered-table-cell/>
          <table:table-cell table:style-name="ce253"/>
          <table:table-cell office:value-type="float" office:value="3300" table:number-columns-spanned="2" table:number-rows-spanned="1" table:style-name="ce282">
            <text:p>3 300</text:p>
          </table:table-cell>
          <table:covered-table-cell/>
          <table:table-cell table:number-columns-repeated="16361"/>
        </table:table-row>
        <table:table-row table:style-name="ro32">
          <table:table-cell office:value-type="string" table:style-name="ce250">
            <text:p>от 31 стр/мин</text:p>
          </table:table-cell>
          <table:table-cell office:value-type="string" table:style-name="ce251">
            <text:p>F3</text:p>
          </table:table-cell>
          <table:table-cell table:style-name="ce252"/>
          <table:table-cell office:value-type="float" office:value="6400" table:number-columns-spanned="2" table:number-rows-spanned="1" table:style-name="ce281">
            <text:p>6 400</text:p>
          </table:table-cell>
          <table:covered-table-cell/>
          <table:table-cell table:style-name="ce253"/>
          <table:table-cell office:value-type="float" office:value="5100" table:number-columns-spanned="2" table:number-rows-spanned="1" table:style-name="ce281">
            <text:p>5 100</text:p>
          </table:table-cell>
          <table:covered-table-cell/>
          <table:table-cell table:style-name="ce253"/>
          <table:table-cell office:value-type="float" office:value="4500" table:number-columns-spanned="2" table:number-rows-spanned="1" table:style-name="ce281">
            <text:p>4 500</text:p>
          </table:table-cell>
          <table:covered-table-cell/>
          <table:table-cell table:style-name="ce253"/>
          <table:table-cell office:value-type="float" office:value="7000" table:number-columns-spanned="2" table:number-rows-spanned="1" table:style-name="ce281">
            <text:p>7 000</text:p>
          </table:table-cell>
          <table:covered-table-cell/>
          <table:table-cell table:style-name="ce253"/>
          <table:table-cell office:value-type="float" office:value="4800" table:number-columns-spanned="2" table:number-rows-spanned="1" table:style-name="ce281">
            <text:p>4 800</text:p>
          </table:table-cell>
          <table:covered-table-cell/>
          <table:table-cell table:style-name="ce253"/>
          <table:table-cell office:value-type="float" office:value="4800" table:number-columns-spanned="2" table:number-rows-spanned="1" table:style-name="ce281">
            <text:p>4 800</text:p>
          </table:table-cell>
          <table:covered-table-cell/>
          <table:table-cell table:style-name="ce253"/>
          <table:table-cell office:value-type="float" office:value="3300" table:number-columns-spanned="2" table:number-rows-spanned="1" table:style-name="ce281">
            <text:p>3 300</text:p>
          </table:table-cell>
          <table:covered-table-cell/>
          <table:table-cell table:number-columns-repeated="16361"/>
        </table:table-row>
        <table:table-row table:style-name="ro35">
          <table:table-cell table:style-name="ce263"/>
          <table:table-cell table:style-name="ce264"/>
          <table:table-cell table:style-name="ce265"/>
          <table:table-cell table:number-columns-repeated="2" table:style-name="ce266"/>
          <table:table-cell table:style-name="ce267"/>
          <table:table-cell table:number-columns-repeated="2" table:style-name="ce266"/>
          <table:table-cell table:style-name="ce267"/>
          <table:table-cell table:number-columns-repeated="2" table:style-name="ce266"/>
          <table:table-cell table:style-name="ce267"/>
          <table:table-cell table:number-columns-repeated="2" table:style-name="ce266"/>
          <table:table-cell table:style-name="ce267"/>
          <table:table-cell table:number-columns-repeated="2" table:style-name="ce266"/>
          <table:table-cell table:style-name="ce267"/>
          <table:table-cell table:number-columns-repeated="2" table:style-name="ce266"/>
          <table:table-cell table:style-name="ce267"/>
          <table:table-cell table:number-columns-repeated="2" table:style-name="ce266"/>
          <table:table-cell table:number-columns-repeated="16361"/>
        </table:table-row>
        <table:table-row table:style-name="ro36">
          <table:table-cell office:value-type="string" table:style-name="ce268">
            <text:p>Все цены указаны без учета запчастей, с учетом 22% Н.Д.С.</text:p>
          </table:table-cell>
          <table:table-cell table:style-name="ce269"/>
          <table:table-cell table:style-name="ce270"/>
          <table:table-cell table:number-columns-repeated="2" table:style-name="ce268"/>
          <table:table-cell table:style-name="ce271"/>
          <table:table-cell table:number-columns-repeated="2" table:style-name="ce268"/>
          <table:table-cell table:style-name="ce271"/>
          <table:table-cell table:number-columns-repeated="2" table:style-name="ce268"/>
          <table:table-cell table:style-name="ce271"/>
          <table:table-cell table:number-columns-repeated="2" table:style-name="ce268"/>
          <table:table-cell table:style-name="ce271"/>
          <table:table-cell table:number-columns-repeated="2" table:style-name="ce268"/>
          <table:table-cell table:style-name="ce271"/>
          <table:table-cell table:number-columns-repeated="2" table:style-name="ce268"/>
          <table:table-cell table:style-name="ce272"/>
          <table:table-cell table:number-columns-repeated="2" table:style-name="ce268"/>
          <table:table-cell table:number-columns-repeated="16361" table:style-name="ce273"/>
        </table:table-row>
        <table:table-row table:style-name="ro36">
          <table:table-cell office:value-type="string" table:style-name="ce274">
            <text:p>*<text:span text:style-name="T21"><text:s/>при<text:s/></text:span><text:span text:style-name="T21">провед</text:span><text:span text:style-name="T21">ении<text:s/></text:span><text:span text:style-name="T21">ремонт</text:span><text:span text:style-name="T21">а -<text:s/></text:span><text:span text:style-name="T21">диагно</text:span><text:span text:style-name="T21">стика<text:s/></text:span><text:span text:style-name="T21">беспла</text:span><text:span text:style-name="T21">тно,<text:s/></text:span><text:span text:style-name="T21">при<text:s/></text:span><text:span text:style-name="T21">отказе<text:s/></text:span><text:span text:style-name="T21">от<text:s/></text:span><text:span text:style-name="T21">ремонт</text:span><text:span text:style-name="T21">а<text:s text:c="2"/></text:span><text:span text:style-name="T21">диагно</text:span><text:span text:style-name="T21">стика<text:s/></text:span><text:span text:style-name="T21">оплачи</text:span><text:span text:style-name="T21">вается<text:s/></text:span><text:span text:style-name="T21">соглас</text:span><text:span text:style-name="T21">но<text:s/></text:span><text:span text:style-name="T21">прайс-</text:span><text:span text:style-name="T21">листу.</text:span></text:p>
          </table:table-cell>
          <table:table-cell table:number-columns-repeated="2" table:style-name="ce270"/>
          <table:table-cell table:number-columns-repeated="2" table:style-name="ce268"/>
          <table:table-cell table:style-name="ce271"/>
          <table:table-cell table:number-columns-repeated="2" table:style-name="ce268"/>
          <table:table-cell table:style-name="ce271"/>
          <table:table-cell table:number-columns-repeated="2" table:style-name="ce268"/>
          <table:table-cell table:style-name="ce271"/>
          <table:table-cell table:number-columns-repeated="2" table:style-name="ce268"/>
          <table:table-cell table:style-name="ce271"/>
          <table:table-cell table:number-columns-repeated="2" table:style-name="ce268"/>
          <table:table-cell table:style-name="ce271"/>
          <table:table-cell table:number-columns-repeated="2" table:style-name="ce268"/>
          <table:table-cell table:style-name="ce271"/>
          <table:table-cell table:number-columns-repeated="2" table:style-name="ce268"/>
          <table:table-cell table:number-columns-repeated="16361" table:style-name="ce275"/>
        </table:table-row>
        <table:table-row table:style-name="ro36">
          <table:table-cell office:value-type="string" table:style-name="ce271">
            <text:p>Стоимость разового выезда Сервисного инженера в пределах МКАД —<text:s/><text:span text:style-name="T22">1500р.</text:span></text:p>
          </table:table-cell>
          <table:table-cell table:number-columns-repeated="2" table:style-name="ce270"/>
          <table:table-cell table:number-columns-repeated="2" table:style-name="ce268"/>
          <table:table-cell table:style-name="ce271"/>
          <table:table-cell table:number-columns-repeated="2" table:style-name="ce268"/>
          <table:table-cell table:style-name="ce271"/>
          <table:table-cell table:number-columns-repeated="2" table:style-name="ce268"/>
          <table:table-cell table:style-name="ce271"/>
          <table:table-cell table:number-columns-repeated="2" table:style-name="ce268"/>
          <table:table-cell table:style-name="ce271"/>
          <table:table-cell table:number-columns-repeated="2" table:style-name="ce268"/>
          <table:table-cell table:style-name="ce271"/>
          <table:table-cell table:number-columns-repeated="2" table:style-name="ce268"/>
          <table:table-cell table:style-name="ce272"/>
          <table:table-cell table:number-columns-repeated="2" table:style-name="ce268"/>
          <table:table-cell table:number-columns-repeated="16361" table:style-name="ce273"/>
        </table:table-row>
        <table:table-row table:style-name="ro36">
          <table:table-cell office:value-type="string" table:number-columns-spanned="16" table:number-rows-spanned="1" table:style-name="ce283">
            <text:p>Выезд за пределы МКАД до 20 км. Цена выезда расчитывается по формуле<text:s text:c="2"/><text:span text:style-name="T22">1500р.<text:s/></text:span>+ расстояние от МКАД к.м.*<text:span text:style-name="T23">25</text:span><text:span text:style-name="T23">0</text:span><text:span text:style-name="T22">р.</text:span></text:p>
          </table:table-cell>
          <table:covered-table-cell table:number-columns-repeated="15"/>
          <table:table-cell table:style-name="ce268"/>
          <table:table-cell table:style-name="ce271"/>
          <table:table-cell table:number-columns-repeated="2" table:style-name="ce268"/>
          <table:table-cell table:style-name="ce272"/>
          <table:table-cell table:number-columns-repeated="2" table:style-name="ce268"/>
          <table:table-cell table:number-columns-repeated="16361" table:style-name="ce273"/>
        </table:table-row>
        <table:table-row table:style-name="ro36">
          <table:table-cell office:value-type="string" table:number-columns-spanned="14" table:number-rows-spanned="1" table:style-name="ce283">
            <text:p>Забор /доставка оргтехники силами Сервисного центра — 1750<text:span text:style-name="T22">р.</text:span><text:s/>в одну сторону. (в пределах МКАД)</text:p>
          </table:table-cell>
          <table:covered-table-cell table:number-columns-repeated="13"/>
          <table:table-cell table:style-name="ce271"/>
          <table:table-cell table:number-columns-repeated="2" table:style-name="ce268"/>
          <table:table-cell table:style-name="ce271"/>
          <table:table-cell table:number-columns-repeated="2" table:style-name="ce268"/>
          <table:table-cell table:style-name="ce272"/>
          <table:table-cell table:number-columns-repeated="2" table:style-name="ce268"/>
          <table:table-cell table:number-columns-repeated="16361" table:style-name="ce273"/>
        </table:table-row>
        <table:table-row table:style-name="ro36">
          <table:table-cell office:value-type="string" table:number-columns-spanned="17" table:number-rows-spanned="1" table:style-name="ce283">
            <text:p>Забор /доставка оргтехники силами Сервисного центра (за пределы МКАД расчитывается по формуле <text:s/>1750р.+км*200р.)</text:p>
          </table:table-cell>
          <table:covered-table-cell table:number-columns-repeated="16"/>
          <table:table-cell table:style-name="ce271"/>
          <table:table-cell table:number-columns-repeated="2" table:style-name="ce268"/>
          <table:table-cell table:style-name="ce272"/>
          <table:table-cell table:number-columns-repeated="2" table:style-name="ce268"/>
          <table:table-cell table:number-columns-repeated="16361" table:style-name="ce273"/>
        </table:table-row>
        <table:table-row table:number-rows-repeated="1048540" table:style-name="ro36">
          <table:table-cell table:number-columns-repeated="16384"/>
        </table:table-row>
      </table:table>
      <table:table table:name="Контакты" table:style-name="ta3" table:print-ranges="Контакты.A1:Контакты.E16">
        <table:table-column table:style-name="co19" table:default-cell-style-name="ce42"/>
        <table:table-column table:style-name="co20" table:default-cell-style-name="ce42"/>
        <table:table-column table:style-name="co6" table:default-cell-style-name="ce42"/>
        <table:table-column table:style-name="co21" table:default-cell-style-name="ce291"/>
        <table:table-column table:style-name="co18" table:number-columns-repeated="252" table:default-cell-style-name="ce42"/>
        <table:table-column table:style-name="co13" table:number-columns-repeated="16128" table:default-cell-style-name="ce1"/>
        <table:table-row table:style-name="ro37">
          <table:table-cell table:style-name="ce42"/>
          <table:table-cell office:value-type="string" table:style-name="ce284">
            <text:p>Поставщик расходных материалов, запасных частей к печатающей и компьютерной техники</text:p>
          </table:table-cell>
          <table:table-cell table:style-name="ce285"/>
          <table:table-cell table:style-name="ce286"/>
          <table:table-cell table:number-columns-repeated="252" table:style-name="ce42"/>
          <table:table-cell table:number-columns-repeated="16128"/>
        </table:table-row>
        <table:table-row table:style-name="ro37">
          <table:table-cell table:style-name="ce42">
            <draw:frame draw:z-index="1" draw:id="id2" draw:style-name="a4" draw:name="Изображения 2" svg:x="0.10984in" svg:y="0.0878in" svg:width="1.60276in" svg:height="0.9240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287">
            <text:p>Сервисный Центр по заправке картриджей, ремонту и обслуживанию оргтехники.</text:p>
          </table:table-cell>
          <table:table-cell table:style-name="ce285"/>
          <table:table-cell table:style-name="ce286"/>
          <table:table-cell table:number-columns-repeated="252" table:style-name="ce42"/>
          <table:table-cell table:number-columns-repeated="16128"/>
        </table:table-row>
        <table:table-row table:style-name="ro13">
          <table:table-cell table:style-name="ce42"/>
          <table:table-cell table:style-name="ce43"/>
          <table:table-cell office:value-type="string" table:style-name="ce288">
            <text:p>ООО "Палладий"</text:p>
          </table:table-cell>
          <table:table-cell table:style-name="ce289"/>
          <table:table-cell table:number-columns-repeated="252" table:style-name="ce42"/>
          <table:table-cell table:number-columns-repeated="16128"/>
        </table:table-row>
        <table:table-row table:style-name="ro8">
          <table:table-cell table:style-name="ce42"/>
          <table:table-cell office:value-type="string" table:style-name="ce290">
            <text:p>Факт. Адрес: 105264, г. Москва, ул. 7-я Парковая, д. 15, стр. 3</text:p>
          </table:table-cell>
          <table:table-cell table:style-name="ce42"/>
          <table:table-cell table:style-name="ce291"/>
          <table:table-cell table:number-columns-repeated="252" table:style-name="ce42"/>
          <table:table-cell table:number-columns-repeated="16128"/>
        </table:table-row>
        <table:table-row table:style-name="ro37">
          <table:table-cell table:style-name="ce42"/>
          <table:table-cell office:value-type="string" table:style-name="ce290">
            <text:p>телефон.:<text:s/><text:span text:style-name="T5">(495)</text:span><text:span text:style-name="T5">965-</text:span><text:span text:style-name="T5">00-19</text:span><text:s/>(многоканальный)</text:p>
          </table:table-cell>
          <table:table-cell table:style-name="ce42"/>
          <table:table-cell table:style-name="ce291"/>
          <table:table-cell table:number-columns-repeated="252" table:style-name="ce42"/>
          <table:table-cell table:number-columns-repeated="16128"/>
        </table:table-row>
        <table:table-row table:style-name="ro31">
          <table:table-cell table:style-name="ce42"/>
          <table:table-cell office:value-type="string" table:style-name="ce290">
            <text:p>график работы офиса (магазина): пн-пт 09:30-18:00</text:p>
          </table:table-cell>
          <table:table-cell table:style-name="ce42"/>
          <table:table-cell table:style-name="ce291"/>
          <table:table-cell table:number-columns-repeated="252" table:style-name="ce42"/>
          <table:table-cell table:number-columns-repeated="16128"/>
        </table:table-row>
        <table:table-row table:style-name="ro31">
          <table:table-cell table:number-columns-repeated="3" table:style-name="ce42"/>
          <table:table-cell table:style-name="ce291"/>
          <table:table-cell table:number-columns-repeated="252" table:style-name="ce42"/>
          <table:table-cell table:number-columns-repeated="16128"/>
        </table:table-row>
        <table:table-row table:style-name="ro20">
          <table:table-cell table:style-name="ce42"/>
          <table:table-cell office:value-type="string" table:style-name="ce292">
            <text:p>Основной электронный адрес:</text:p>
          </table:table-cell>
          <table:table-cell office:value-type="string" table:number-columns-spanned="2" table:number-rows-spanned="1" table:style-name="ce309">
            <text:p><text:a xlink:href="mailto:service@pallady.ru">service@pallady.ru</text:a></text:p>
          </table:table-cell>
          <table:covered-table-cell/>
          <table:table-cell table:number-columns-repeated="252" table:style-name="ce42"/>
          <table:table-cell table:number-columns-repeated="16128"/>
        </table:table-row>
        <table:table-row table:style-name="ro31">
          <table:table-cell table:number-columns-repeated="2" table:style-name="ce42"/>
          <table:table-cell table:number-columns-repeated="2" table:style-name="ce291"/>
          <table:table-cell table:number-columns-repeated="252" table:style-name="ce42"/>
          <table:table-cell table:number-columns-repeated="16128"/>
        </table:table-row>
        <table:table-row table:style-name="ro37">
          <table:table-cell office:value-type="string" table:style-name="ce293">
            <text:p>Должность</text:p>
          </table:table-cell>
          <table:table-cell office:value-type="string" table:style-name="ce293">
            <text:p>Имя</text:p>
          </table:table-cell>
          <table:table-cell office:value-type="string" table:style-name="ce294">
            <text:p>Доб. номер</text:p>
          </table:table-cell>
          <table:table-cell office:value-type="string" table:style-name="ce295">
            <text:p>E-mail</text:p>
          </table:table-cell>
          <table:table-cell table:number-columns-repeated="252" table:style-name="ce42"/>
          <table:table-cell table:number-columns-repeated="16128"/>
        </table:table-row>
        <table:table-row table:style-name="ro31">
          <table:table-cell office:value-type="string" table:style-name="ce296">
            <text:p>Менеджер по продажам</text:p>
          </table:table-cell>
          <table:table-cell office:value-type="string" table:style-name="ce296">
            <text:p>Антон Лавринов</text:p>
          </table:table-cell>
          <table:table-cell office:value-type="float" office:value="530" table:style-name="ce144">
            <text:p>530</text:p>
          </table:table-cell>
          <table:table-cell office:value-type="string" table:style-name="ce297">
            <text:p><text:a xlink:href="mailto:anton@pallady.ru">anton@pallady.ru</text:a></text:p>
          </table:table-cell>
          <table:table-cell table:number-columns-repeated="252" table:style-name="ce42"/>
          <table:table-cell table:number-columns-repeated="16128"/>
        </table:table-row>
        <table:table-row table:style-name="ro31">
          <table:table-cell office:value-type="string" table:style-name="ce296">
            <text:p>Розничный менеджер</text:p>
          </table:table-cell>
          <table:table-cell office:value-type="string" table:style-name="ce296">
            <text:p>Семён Микляев</text:p>
          </table:table-cell>
          <table:table-cell office:value-type="float" office:value="503" table:style-name="ce298">
            <text:p>503</text:p>
          </table:table-cell>
          <table:table-cell office:value-type="string" table:style-name="ce299">
            <text:p><text:a xlink:href="mailto:miklyaev@pallady.ru">miklyaev@pallady.ru</text:a></text:p>
          </table:table-cell>
          <table:table-cell table:number-columns-repeated="252" table:style-name="ce42"/>
          <table:table-cell table:number-columns-repeated="16128"/>
        </table:table-row>
        <table:table-row table:style-name="ro38">
          <table:table-cell office:value-type="string" table:style-name="ce300">
            <text:p>Старший менеджер по продажам</text:p>
          </table:table-cell>
          <table:table-cell office:value-type="string" table:style-name="ce301">
            <text:p>Александр Ермолин</text:p>
          </table:table-cell>
          <table:table-cell office:value-type="float" office:value="516" table:style-name="ce144">
            <text:p>516</text:p>
          </table:table-cell>
          <table:table-cell office:value-type="string" table:style-name="ce297">
            <text:p><text:a xlink:href="mailto:ermolin@pallady.ru">ermolin@pallady.ru</text:a></text:p>
          </table:table-cell>
          <table:table-cell table:number-columns-repeated="252" table:style-name="ce42"/>
          <table:table-cell table:number-columns-repeated="16128"/>
        </table:table-row>
        <table:table-row table:style-name="ro38">
          <table:table-cell office:value-type="string" table:style-name="ce300">
            <text:p>Старший менеджер по продажам</text:p>
          </table:table-cell>
          <table:table-cell office:value-type="string" table:style-name="ce296">
            <text:p>Павел Ветчинкин</text:p>
          </table:table-cell>
          <table:table-cell office:value-type="float" office:value="504" table:style-name="ce302">
            <text:p>504</text:p>
          </table:table-cell>
          <table:table-cell office:value-type="string" table:style-name="ce303">
            <text:p>vetchinkin@pallady.ru</text:p>
          </table:table-cell>
          <table:table-cell table:number-columns-repeated="252" table:style-name="ce42"/>
          <table:table-cell table:number-columns-repeated="16128"/>
        </table:table-row>
        <table:table-row table:style-name="ro39">
          <table:table-cell table:number-columns-repeated="3" table:style-name="ce42"/>
          <table:table-cell table:style-name="ce40"/>
          <table:table-cell table:number-columns-repeated="252" table:style-name="ce42"/>
          <table:table-cell table:number-columns-repeated="16128"/>
        </table:table-row>
        <table:table-row table:style-name="ro31">
          <table:table-cell office:value-type="string" table:style-name="ce304">
            <text:p><text:a xlink:href="http://pallady.ru/kontakti/">Схема проезда</text:a></text:p>
          </table:table-cell>
          <table:table-cell office:value-type="string" table:style-name="ce42">
            <text:p>(активная ссылка)</text:p>
          </table:table-cell>
          <table:table-cell table:style-name="ce42"/>
          <table:table-cell table:style-name="ce305"/>
          <table:table-cell table:style-name="ce306"/>
          <table:table-cell table:number-columns-repeated="16379"/>
        </table:table-row>
        <table:table-row table:number-rows-repeated="2" table:style-name="ro31">
          <table:table-cell/>
          <table:table-cell table:number-columns-repeated="2" table:style-name="ce42"/>
          <table:table-cell table:style-name="ce40"/>
          <table:table-cell table:number-columns-repeated="16380"/>
        </table:table-row>
        <table:table-row table:number-rows-repeated="4" table:style-name="ro31">
          <table:table-cell/>
          <table:table-cell table:number-columns-repeated="2" table:style-name="ce42"/>
          <table:table-cell table:style-name="ce291"/>
          <table:table-cell table:number-columns-repeated="16380"/>
        </table:table-row>
        <table:table-row table:style-name="ro31">
          <table:table-cell/>
          <table:table-cell table:style-name="ce42"/>
          <table:table-cell table:style-name="ce307"/>
          <table:table-cell table:style-name="ce291"/>
          <table:table-cell table:number-columns-repeated="16380"/>
        </table:table-row>
        <table:table-row table:number-rows-repeated="3" table:style-name="ro31">
          <table:table-cell/>
          <table:table-cell table:number-columns-repeated="2" table:style-name="ce42"/>
          <table:table-cell table:style-name="ce291"/>
          <table:table-cell table:number-columns-repeated="16380"/>
        </table:table-row>
        <table:table-row table:style-name="ro37">
          <table:table-cell/>
          <table:table-cell table:style-name="ce308"/>
          <table:table-cell table:style-name="ce42"/>
          <table:table-cell table:style-name="ce291"/>
          <table:table-cell table:number-columns-repeated="16380"/>
        </table:table-row>
        <table:table-row table:style-name="ro37">
          <table:table-cell/>
          <table:table-cell table:style-name="ce284"/>
          <table:table-cell table:style-name="ce42"/>
          <table:table-cell table:style-name="ce291"/>
          <table:table-cell table:number-columns-repeated="16380"/>
        </table:table-row>
        <table:table-row table:number-rows-repeated="1048548" table:style-name="ro4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Arial Cyr" svg:font-family="&quot;Arial Cyr&quot;"/>
    <style:font-face style:name="MS Sans Serif" svg:font-family="&quot;MS Sans Serif&quot;"/>
    <style:font-face style:name="Bookman Old Style" svg:font-family="&quot;Bookman Old Style&quot;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number-style style:name="N3">
      <number:number number:decimal-places="0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text-style style:name="N30">
      <number:text-content/>
    </number:text-style>
    <number:number-style style:name="N36">
      <number:number number:decimal-places="0" number:min-integer-digits="1" number:grouping="true">
        <number:embedded-text number:position="0"> ₽</number:embedded-text>
      </number:number>
    </number:number-style>
    <number:date-style style:name="N37">
      <number:day number:style="long"/>
      <number:text>.</number:text>
      <number:month number:style="long"/>
      <number:text>.</number:text>
      <number:year number:style="long"/>
    </number:date-style>
    <number:currency-style style:name="N38" number:language="en" number:country="US">
      <number:currency-symbol number:language="en" number:country="US">$</number:currency-symbol>
      <number:number number:decimal-places="2" number:min-integer-digits="1" number:grouping="true"/>
    </number:currency-style>
    <number:number-style style:name="N39">
      <number:number number:decimal-places="2" number:min-integer-digits="1" number:grouping="true"/>
      <number:text> ₽</number:text>
    </number:number-style>
    <number:currency-style style:name="N40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40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40P0"/>
    </number:currency-style>
    <style:style style:name="Excel_BuiltIn_Hyperlink" style:family="table-cell" style:data-style-name="N0">
      <style:table-cell-properties style:vertical-align="automatic" fo:background-color="transparent"/>
      <style:text-properties fo:color="#0000FF" fo:font-size="10pt" style:font-size-asian="10pt" style:font-size-complex="10pt" style:text-underline-style="solid" style:text-underline-type="single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_1043__1080__1087__1077__1088__1089__1089__1099__1083__1082__1072__32_2" style:display-name="Гиперссылка 2" style:family="table-cell" style:data-style-name="N0">
      <style:table-cell-properties style:vertical-align="automatic" fo:background-color="transparent"/>
      <style:text-properties fo:color="#0000FF" style:font-name="Calibri" style:font-name-asian="Calibri" style:font-name-complex="Calibri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_1054__1073__1099__1095__1085__1099__1081__32_2" style:display-name="Обычный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_1054__1073__1099__1095__1085__1099__1081__32_3" style:display-name="Обычный 3" style:family="table-cell" style:data-style-name="N0">
      <style:table-cell-properties style:vertical-align="automatic" fo:background-color="transparent"/>
      <style:text-properties style:font-name="Arial Cyr" style:font-name-asian="Arial Cyr" style:font-name-complex="Arial Cyr" fo:font-size="10pt" style:font-size-asian="10pt" style:font-size-complex="10pt"/>
    </style:style>
    <style:style style:name="_1054__1073__1099__1095__1085__1099__1081__32_4" style:display-name="Обычный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_1054__1073__1099__1095__1085__1099__1081__ComplectXRep" style:display-name="Обычный_ComplectXRep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_1054__1073__1099__1095__1085__1099__1081__PRICENOV" style:display-name="Обычный_PRICENOV" style:family="table-cell" style:data-style-name="N0">
      <style:table-cell-properties style:vertical-align="automatic" fo:background-color="transparent"/>
      <style:text-properties style:font-name="Arial Cyr" style:font-name-asian="Arial Cyr" style:font-name-complex="Arial Cyr" fo:font-size="10pt" style:font-size-asian="10pt" style:font-size-complex="10pt"/>
    </style:style>
    <style:style style:name="_1054__1073__1099__1095__1085__1099__1081___1051__1080__1089__1090_1" style:display-name="Обычный_Лист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_1057__1090__1080__1083__1100__32_1" style:display-name="Стиль 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_1057__1090__1080__1083__1100__32_1_32_2" style:display-name="Стиль 1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cf1" style:family="table-cell">
      <style:table-cell-properties fo:background-color="#FF99CC"/>
      <style:text-properties fo:color="#800080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ltr" style:first-page-number="continue" style:scale-to="55%" style:table-centering="none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  <style:page-layout style:name="pm2">
      <style:page-layout-properties fo:margin-top="0.75in" fo:margin-bottom="0.75in" fo:margin-left="0.25in" fo:margin-right="0.25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  <style:page-layout style:name="pm3">
      <style:page-layout-properties fo:margin-top="0.75in" fo:margin-bottom="0.75in" fo:margin-left="0.7in" fo:margin-right="0.7in" style:print-orientation="landscape" style:print-page-order="ltr" style:first-page-number="continue" style:scale-to="64%" style:table-centering="none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Павел Макаров</meta:initial-creator>
    <dc:creator>Павел Ветчинкин</dc:creator>
    <meta:creation-date>2023-02-16T18:16:55Z</meta:creation-date>
    <dc:date>2026-09-07T12:41:38Z</dc:date>
    <meta:editing-cycles>8</meta:editing-cycles>
    <meta:editing-duration>PT1408S</meta:editing-duration>
  </office:meta>
</office:document-meta>
</file>